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2-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2-3">
      <text:list-level-style-bullet style:num-suffix="" text:bullet-char="​" text:level="1">
        <style:list-level-properties text:min-label-width="10mm"/>
      </text:list-level-style-bullet>
    </text:list-style>
    <style:style style:family="table-column" style:parent-style-name="colspec" style:name="id1-3-2-4-4-1-1">
      <style:table-column-properties style:rel-column-width="46*"/>
    </style:style>
    <style:style style:family="table-column" style:parent-style-name="colspec" style:name="id1-3-2-4-4-1-2">
      <style:table-column-properties style:rel-column-width="46*"/>
    </style:style>
    <text:list-style style:name="id1-3-2-4-4-1-3-2-1-1">
      <text:list-level-style-bullet text:bullet-char="-" text:level="1">
        <style:list-level-properties text:min-label-width="10mm"/>
      </text:list-level-style-bullet>
    </text:list-style>
    <text:list-style style:name="id1-3-2-4-4-1-3-2-1-1-1">
      <text:list-level-style-bullet text:bullet-char="-" text:level="1">
        <style:list-level-properties text:min-label-width="10mm"/>
      </text:list-level-style-bullet>
    </text:list-style>
    <text:list-style style:name="id1-3-2-4-4-1-3-2-1-1-2">
      <text:list-level-style-bullet text:bullet-char="-" text:level="1">
        <style:list-level-properties text:min-label-width="10mm"/>
      </text:list-level-style-bullet>
    </text:list-style>
    <text:list-style style:name="id1-3-2-4-4-1-3-2-1-1-3">
      <text:list-level-style-bullet text:bullet-char="-" text:level="1">
        <style:list-level-properties text:min-label-width="10mm"/>
      </text:list-level-style-bullet>
    </text:list-style>
    <text:list-style style:name="id1-3-2-4-4-1-3-2-1-1-4">
      <text:list-level-style-bullet text:bullet-char="-" text:level="1">
        <style:list-level-properties text:min-label-width="10mm"/>
      </text:list-level-style-bullet>
    </text:list-style>
    <text:list-style style:name="id1-3-2-4-4-1-3-2-1-1-5">
      <text:list-level-style-bullet text:bullet-char="-" text:level="1">
        <style:list-level-properties text:min-label-width="10mm"/>
      </text:list-level-style-bullet>
    </text:list-style>
  </office:automatic-styles>
  <office:body>
    <office:text>
      <text:p text:style-name="new_page_staatscourant"/>
      <text:p text:style-name="single-kop-titel">Algemene Voorwaarden reservering riviercruiseschepen gemeente Dordrecht</text:p>
      <text:section text:name="regeling_id1-3-2" text:style-name="regeling">
        <text:section text:name="aanhef_id1-3-2-1" text:style-name="aanhef">
          <text:section text:name="preambule_id1-3-2-1-1" text:style-name="preambule">
            <text:p text:style-name="al">Het COLLEGE van BURGEMEESTER en WETHOUDERS van de gemeente Dordrecht;</text:p>
            <text:p text:style-name="al"/>
            <text:p text:style-name="al">gezien het voorstel van het college van Burgemeester en Wethouders van 20 januari 2026 inzake Inning havengelden riviercruiseschepen Dordrecht;</text:p>
            <text:p text:style-name="al"/>
            <text:p text:style-name="al">b e s l u i t :</text:p>
            <text:p text:style-name="al"/>
            <text:p text:style-name="al">vast te stellen de navolgende Algemene Voorwaarden ‘reservering riviercruiseschepen gemeente Dordrecht’ </text:p>
            <text:p text:style-name="al"/>
          </text:section>
        </text:section>
        <text:section text:name="regeling-tekst_id1-3-2-2" text:style-name="regeling-tekst">
          <text:section text:name="hoofdstuk_id1-3-2-2-1" text:style-name="hoofdstuk">
            <text:p text:style-name="artikel_kop_titel"><text:span text:style-name="label"> Hoofdstuk 1. Algemeen </text:span> </text:p>
            <text:section text:name="artikel_id1-3-2-2-1-2" text:style-name="artikel">
              <text:p text:style-name="artikel_kop_titel"><text:span text:style-name="artikel_kop_label">Artikel</text:span> <text:span text:style-name="artikel_kop_nr">1</text:span> Definities </text:p>
              <text:list text:style-name="id1-3-2-2-1-2-2">
                <text:list-item text:style-override="id1-3-2-2-1-2-2-1">
                  <text:number>a.</text:number>
                  <text:p text:style-name="al">Cliënt: de rechtspersoon die met een schip gebruik maakt van de Ligplaatsen aan de Merwekade, Buiten Walevest, Korte Wantijkade, Lange Wantijkade en Riedijkshaven, dan wel andere diensten van Gemeente afneemt, waaronder mede begrepen de kapitein, de reder, de eigenaar van het schip, degene aan wie het schip in gebruik is gegeven, de agent, alsmede degene die als vertegenwoordiger van voornoemde personen voorbereidende handelingen jegens de Gemeente heeft verricht ter voorbereiding van voornoemd gebruik of afname van diensten;</text:p>
                </text:list-item>
                <text:list-item text:style-override="id1-3-2-2-1-2-2-2">
                  <text:number>b.</text:number>
                  <text:p text:style-name="al">Docking Dordrecht: Docking Dordrecht is een modulair (reserverings)systeem. Voor het reguleren van het gehele administratieve proces van afhandelen van passagiersvaart wordt beheerd door Stichting Werelderfgoed Kinderdijk. In Dordrecht moet dit reserveringssysteem worden gebruikt door het passagiersschip dat aanmeert op een Ligplaats binnen haar grondgebied;</text:p>
                </text:list-item>
                <text:list-item text:style-override="id1-3-2-2-1-2-2-3">
                  <text:number>c.</text:number>
                  <text:p text:style-name="al">Stichting Werelderfgoed Kinderdijk (SWEK): Stichting die optreedt namens de gemeente Dordrecht bij de verwerking en afhandeling van reserveringen via Docking Dordrecht;</text:p>
                </text:list-item>
                <text:list-item text:style-override="id1-3-2-2-1-2-2-4">
                  <text:number>d.</text:number>
                  <text:p text:style-name="al">Dienst(en): het reserveren van een Ligplaats met alle daarbij behorende werkzaamheden zoals geformuleerd in artikel 4 en 5;</text:p>
                </text:list-item>
                <text:list-item text:style-override="id1-3-2-2-1-2-2-5">
                  <text:number>e.</text:number>
                  <text:p text:style-name="al">Havenmeester: de medewerkers werkzaam bij de Divisie Havenmeester Rotterdam van Havenbedrijf Rotterdam N.V., die conform artikel 14.3. lid1b van de Havenverordening Dordrecht belast zijn met het toezicht op de naleving van het bepaalde bij of krachtens de havenverordening Dordrecht;</text:p>
                </text:list-item>
                <text:list-item text:style-override="id1-3-2-2-1-2-2-6">
                  <text:number>f.</text:number>
                  <text:p text:style-name="al">Gemeente: de gemeente Dordrecht;</text:p>
                </text:list-item>
                <text:list-item text:style-override="id1-3-2-2-1-2-2-7">
                  <text:number>g.</text:number>
                  <text:p text:style-name="al">Lengte: lengte over alles, zoals vermeld op de meetbrief;</text:p>
                </text:list-item>
                <text:list-item text:style-override="id1-3-2-2-1-2-2-8">
                  <text:number>h.</text:number>
                  <text:p text:style-name="al">Ligplaats(en): een openbare kade, een boei of een paal, bestemd voor het afmeren van passagiersschepen;</text:p>
                </text:list-item>
                <text:list-item text:style-override="id1-3-2-2-1-2-2-9">
                  <text:number>i.</text:number>
                  <text:p text:style-name="al">Ligplaatsaanvraag: het via Docking Dordrecht aan vragen van een Dienst;</text:p>
                </text:list-item>
                <text:list-item text:style-override="id1-3-2-2-1-2-2-10">
                  <text:number>j.</text:number>
                  <text:p text:style-name="al">Meetbrief: het document als bedoeld in de Meetbrievenwet;</text:p>
                </text:list-item>
                <text:list-item text:style-override="id1-3-2-2-1-2-2-11">
                  <text:number>k.</text:number>
                  <text:p text:style-name="al">Nautische dienstverlening: dienstverlening ten behoeve van de vlotte en veilige scheepvaart, zoals het bunkeren van een schip, het ophalen van afval, het slepen van een schip; </text:p>
                </text:list-item>
                <text:list-item text:style-override="id1-3-2-2-1-2-2-12">
                  <text:number>l.</text:number>
                  <text:p text:style-name="al">Riviercruiseschip: een passagiersschip dat uitsluitend bestemd is of gebruikt wordt voor het bedrijfsmatig vervoer van passagiers over binnenvaarwegen, die om toeristische redenen, hoofdzakelijk gelegen in de reis zelf, deelnemen aan die reis.</text:p>
                </text:list-item>
              </text:list>
            </text:section>
            <text:p text:style-name="hoofdstuk_bottom"/>
          </text:section>
          <text:section text:name="hoofdstuk_id1-3-2-2-2" text:style-name="hoofdstuk">
            <text:p text:style-name="hoofdstuk_kop"><text:span text:style-name="label">Hoofdstuk</text:span> <text:span text:style-name="nr">2.</text:span> Uitvoering </text:p>
            <text:section text:name="artikel_id1-3-2-2-2-2" text:style-name="artikel">
              <text:p text:style-name="artikel_kop_titel"><text:span text:style-name="artikel_kop_label">Artikel</text:span> <text:span text:style-name="artikel_kop_nr">2</text:span> Toepasselijkheid </text:p>
              <text:list text:style-name="id1-3-2-2-2-2-2">
                <text:list-item text:style-override="id1-3-2-2-2-2-2-1">
                  <text:number>1.</text:number>
                  <text:p text:style-name="al">Deze algemene voorwaarden zijn van toepassing op alle overeenkomsten waarbij Cliënt gebruik maakt van de mogelijkheid om een Ligplaats bij de gemeente Dordrecht te reserveren op een van de volgende locaties, gelegen in de gemeente Dordrecht: </text:p>
                  <text:list text:style-name="id1-3-2-2-2-2-2-1-3">
                    <text:list-item text:style-override="id1-3-2-2-2-2-2-1-3-1">
                      <text:number>a.</text:number>
                      <text:p text:style-name="al">Merwekade (2 ligplaatsen oeverfrontnrs D656-D658 </text:p>
                    </text:list-item>
                    <text:list-item text:style-override="id1-3-2-2-2-2-2-1-3-2">
                      <text:number>b.</text:number>
                      <text:p text:style-name="al">Buiten Walevest (1 Ligplaats) oeverfrontnrs D684-D687</text:p>
                    </text:list-item>
                    <text:list-item text:style-override="id1-3-2-2-2-2-2-1-3-3">
                      <text:number>c.</text:number>
                      <text:p text:style-name="al">Korte Wantijkade (2 Ligplaatsen) oeverfrontnrs D646-D647</text:p>
                    </text:list-item>
                    <text:list-item text:style-override="id1-3-2-2-2-2-2-1-3-4">
                      <text:number>d.</text:number>
                      <text:p text:style-name="al">Lange Wantijkade (3 Ligplaatsen) oeverfrontnrs D647-D648</text:p>
                    </text:list-item>
                    <text:list-item text:style-override="id1-3-2-2-2-2-2-1-3-5">
                      <text:number>e.</text:number>
                      <text:p text:style-name="al">Riedijkshaven (1 ligplaats) oeverfrontnrs D651</text:p>
                    </text:list-item>
                  </text:list>
                </text:list-item>
                <text:list-item text:style-override="id1-3-2-2-2-2-2-2">
                  <text:number>2.</text:number>
                  <text:p text:style-name="al">Voor zover niet schriftelijk en uitdrukkelijk anders is overeengekomen doet Cliënt afstand van de toepasselijkheid van eventuele eigen algemene voorwaarden en wijst de Gemeente de toepasselijkheid van de algemene voorwaarden van Cliënt uitdrukkelijk van de hand.</text:p>
                </text:list-item>
                <text:list-item text:style-override="id1-3-2-2-2-2-2-3">
                  <text:number>3.</text:number>
                  <text:p text:style-name="al">Wijzigingen en/of afwijkingen van hetgeen in deze algemene voorwaarden is bepaald, binden de Gemeente uitsluitend indien en voor zover de Gemeente de wijzigingen respectievelijk afwijkingen schriftelijk en uitdrukkelijk heeft aanvaard.</text:p>
                </text:list-item>
              </text:list>
              <text:p text:style-name="al"/>
            </text:section>
            <text:section text:name="artikel_id1-3-2-2-2-3" text:style-name="artikel">
              <text:p text:style-name="artikel_kop_titel"><text:span text:style-name="artikel_kop_label">Artikel</text:span> <text:span text:style-name="artikel_kop_nr">3</text:span> Doel, totstandkoming van de overeenkomst en hoofdelijkheid</text:p>
              <text:list text:style-name="id1-3-2-2-2-3-2">
                <text:list-item text:style-override="id1-3-2-2-2-3-2-1">
                  <text:number>1.</text:number>
                  <text:p text:style-name="al">Het doel van de overeenkomst is het reserveren van een Ligplaats bestemd voor een Riviercruiseschip, dat daarop gedurende de reserveringsperiode recht heeft om met het overeengekomen schip op het overeengekomen tijdstip voor de overeengekomen periode en de overeengekomen prijs een Ligplaats op de gereserveerde locatie in te nemen.</text:p>
                </text:list-item>
                <text:list-item text:style-override="id1-3-2-2-2-3-2-2">
                  <text:number>2.</text:number>
                  <text:p text:style-name="al">Een overeenkomst tussen de Gemeente en Cliënt komt tot stand wanneer de schriftelijke aanvraag van Cliënt door Docking Dordrecht schriftelijk is geaccepteerd en bevestigd. Van een schriftelijke aanvraag is pas sprake als Client een volledige opgave heeft gedaan bij Docking Dordrecht op de voorgeschreven wijze.</text:p>
                </text:list-item>
                <text:list-item text:style-override="id1-3-2-2-2-3-2-3">
                  <text:number>3.</text:number>
                  <text:p text:style-name="al">De in artikel 1 van deze algemene voorwaarden onder Cliënt aangemerkte rechtspersonen worden als hoofdelijk debiteur aangemerkt met betrekking tot de nakoming van alle verplichtingen van Cliënt jegens de Gemeente.</text:p>
                </text:list-item>
              </text:list>
              <text:p text:style-name="al"/>
            </text:section>
            <text:section text:name="artikel_id1-3-2-2-2-4" text:style-name="artikel">
              <text:p text:style-name="artikel_kop_titel"><text:span text:style-name="artikel_kop_label">Artikel</text:span> <text:span text:style-name="artikel_kop_nr">4</text:span> Uitvoering van de diensten</text:p>
              <text:list text:style-name="id1-3-2-2-2-4-2">
                <text:list-item text:style-override="id1-3-2-2-2-4-2-1">
                  <text:number>1.</text:number>
                  <text:p text:style-name="al">Het is niet toegestaan met een Riviercruiseschip op de aangewezen Ligplaats(en) als bedoeld in artikel 2.1 ligplaats te nemen zonder deze te reserveren via Docking Dordrecht.</text:p>
                </text:list-item>
                <text:list-item text:style-override="id1-3-2-2-2-4-2-2">
                  <text:number>2.</text:number>
                  <text:p text:style-name="al">De Havenmeester is bevoegd een schip dat illegaal afgemeerd ligt te verwijderen op grond van artikel 14.3, eerste lid onder b van de Havenverordening Dordrecht. De verwijdering geschiedt voor rekening en risico van Cliënt.</text:p>
                </text:list-item>
                <text:list-item text:style-override="id1-3-2-2-2-4-2-3">
                  <text:number>3.</text:number>
                  <text:p text:style-name="al">Onder Diensten in de zin van deze algemene voorwaarden valt niet de uitoefening van de publieke taak door de Gemeente of de daaraan gelieerde Divisie Havenmeester Rotterdam van Havenbedrijf Rotterdam N.V., waar een publiekrechtelijke grondslag voor geldt.</text:p>
                </text:list-item>
                <text:list-item text:style-override="id1-3-2-2-2-4-2-4">
                  <text:number>4.</text:number>
                  <text:p text:style-name="al">De Gemeente is gerechtigd de in deze algemene voorwaarden genoemde Diensten naar eigen inzicht te verrichten.</text:p>
                </text:list-item>
                <text:list-item text:style-override="id1-3-2-2-2-4-2-5">
                  <text:number>5.</text:number>
                  <text:p text:style-name="al">De Gemeente zal zich naar beste kunnen inspannen de Diensten met zorg en volgens de wensen van Cliënt uit te voeren.</text:p>
                </text:list-item>
                <text:list-item text:style-override="id1-3-2-2-2-4-2-6">
                  <text:number>6.</text:number>
                  <text:p text:style-name="al">De Gemeente mag bij het verrichten van Diensten gebruik maken van andere dan de overeengekomen zaken (waaronder begrepen de gereserveerde locatie en tijd), als de omstandigheden dit noodzakelijk maken. De kwaliteit van de prestatie als geheel mag daarbij niet onevenredig nadelig worden beïnvloed. De Gemeente zal van deze bevoegdheid terughoudend gebruik maken.</text:p>
                </text:list-item>
                <text:list-item text:style-override="id1-3-2-2-2-4-2-7">
                  <text:number>7.</text:number>
                  <text:p text:style-name="al">Cliënt aanvaardt hierbij dat omstandigheden als bedoeld in lid 4.5 en 4.6, alsmede onvoorziene omstandigheden het overeengekomen of verwachte tijdstip waarop de diensten worden aangeboden, kunnen beïnvloeden.</text:p>
                </text:list-item>
                <text:list-item text:style-override="id1-3-2-2-2-4-2-8">
                  <text:number>8.</text:number>
                  <text:p text:style-name="al">Cliënt zal de Gemeente tijdig alle voor een deugdelijke uitvoering van de dienstverlening noodzakelijke gegevens verstrekken en daartoe alle medewerking verlenen.</text:p>
                </text:list-item>
                <text:list-item text:style-override="id1-3-2-2-2-4-2-9">
                  <text:number>9.</text:number>
                  <text:p text:style-name="al">Indien Cliënt de noodzakelijke gegevens niet of niet tijdig aan Docking Dordrecht verstrekt, kan geen reservering plaatsvinden. (zie ook artikel 3.2).</text:p>
                </text:list-item>
              </text:list>
              <text:p text:style-name="al"/>
            </text:section>
            <text:p text:style-name="hoofdstuk_bottom"/>
          </text:section>
          <text:section text:name="hoofdstuk_id1-3-2-2-3" text:style-name="hoofdstuk">
            <text:p text:style-name="hoofdstuk_kop"><text:span text:style-name="label">Hoofdstuk</text:span> <text:span text:style-name="nr">3.</text:span> Reservering ligplaats </text:p>
            <text:section text:name="artikel_id1-3-2-2-3-2" text:style-name="artikel">
              <text:p text:style-name="artikel_kop_titel"><text:span text:style-name="artikel_kop_label">Artikel</text:span> <text:span text:style-name="artikel_kop_nr">5</text:span> Reserveringswijze/verlenging </text:p>
              <text:list text:style-name="id1-3-2-2-3-2-2">
                <text:list-item text:style-override="id1-3-2-2-3-2-2-1">
                  <text:number>1.</text:number>
                  <text:p text:style-name="al">De Ligplaatsaanvraag van een Ligplaats voor een Riviercruiseschip wordt in tijdsblokken van 6 uur gedaan met een maximum van 12 aaneengesloten tijdsblokken. Een Ligplaatsaanvraag van meerdere aaneengesloten tijdsblokken wordt gezien als één aanvraag om reservering. In geval sprake is van meerdere opeenvolgende Ligplaatsaanvragen voor hetzelfde schip, dient tussen deze gevraagde reserveringen een tijdsbestek van minimaal 24 uur in acht te worden genomen. Docking Dordrecht bepaalt op basis van de Ligplaatsaanvraag, welke locatie per tijdsblok het best kan voldoen aan de reserveringswens passend bij de afmetingen van het schip. Hierbij behoudt Docking Dordrecht zich het recht voor om een Ligplaatsaanvraag te weigeren. </text:p>
                </text:list-item>
                <text:list-item text:style-override="id1-3-2-2-3-2-2-2">
                  <text:number>2.</text:number>
                  <text:p text:style-name="al">Cliënt ontvangt na een Ligplaatsaanvraag bericht over de aanvraag. Daarbij geldt het volgende:</text:p>
                  <text:list text:style-name="id1-3-2-2-3-2-2-2-3">
                    <text:list-item text:style-override="id1-3-2-2-3-2-2-2-3-1">
                      <text:number>a.</text:number>
                      <text:p text:style-name="al">op een Ligplaatsaanvraag binnen het lopende kalenderjaar ontvangt Cliënt uiterlijk binnen 30 dagen een bevestiging of weigering tenzij de Ligplaatsaanvraag binnen 30 dagen van de gevraagde reserveringsdatum wordt gedaan. In dat geval ontvangt Cliënt zo snel mogelijk een bevestiging of weigering;</text:p>
                    </text:list-item>
                    <text:list-item text:style-override="id1-3-2-2-3-2-2-2-3-2">
                      <text:number>b.</text:number>
                      <text:p text:style-name="al">reserveringen voor het opvolgende kalenderjaar worden uiterlijk bevestigd of geweigerd in december van het lopende kalenderjaar;</text:p>
                    </text:list-item>
                    <text:list-item text:style-override="id1-3-2-2-3-2-2-2-3-3">
                      <text:number>c.</text:number>
                      <text:p text:style-name="al">uiterlijk 7 dagen voor de reserveringsdatum ontvangt Cliënt een bevestiging van de exacte locatie van de reservering, tenzij de aanvraag korter dan 7 dagen voor de reservering gedaan wordt. </text:p>
                    </text:list-item>
                  </text:list>
                </text:list-item>
                <text:list-item text:style-override="id1-3-2-2-3-2-2-3">
                  <text:number>3.</text:number>
                  <text:p text:style-name="al">Er is sprake van een reservering als de aanvraag schriftelijk door Docking Dordrecht is bevestigd.</text:p>
                </text:list-item>
                <text:list-item text:style-override="id1-3-2-2-3-2-2-4">
                  <text:number>4.</text:number>
                  <text:p text:style-name="al">Na de reservering van een Ligplaats stuurt Docking Dordrecht een factuur aan Cliënt.</text:p>
                </text:list-item>
                <text:list-item text:style-override="id1-3-2-2-3-2-2-5">
                  <text:number>5.</text:number>
                  <text:p text:style-name="al">Een verlenging van het gebruik van de gereserveerde Ligplaats is mogelijk als dit niet conflicteert met een volgende reservering, een en ander met inachtneming van artikel 5.1. </text:p>
                </text:list-item>
                <text:list-item text:style-override="id1-3-2-2-3-2-2-6">
                  <text:number>6.</text:number>
                  <text:p text:style-name="al">De Gemeente behoudt zich te allen tijde het recht voor om een reservering, ook na aanvaarding als bedoeld in artikel 5.4, te wijzigen of te annuleren, mits onder opgave van redenen. Van deze bevoegdheid wordt terughoudend gebruik gemaakt.</text:p>
                </text:list-item>
                <text:list-item text:style-override="id1-3-2-2-3-2-2-7">
                  <text:number>7.</text:number>
                  <text:p text:style-name="al">Het bezoek van een Ligplaats genoemd in artikel 2.1 geldt als één reis in één havengebied en wordt derhalve als één reis aan de Cliënt gefactureerd.</text:p>
                </text:list-item>
              </text:list>
              <text:p text:style-name="al"/>
            </text:section>
            <text:section text:name="artikel_id1-3-2-2-3-3" text:style-name="artikel">
              <text:p text:style-name="artikel_kop_titel"><text:span text:style-name="artikel_kop_label">Artikel</text:span> <text:span text:style-name="artikel_kop_nr">6</text:span> Tarieven </text:p>
              <text:list text:style-name="id1-3-2-2-3-3-2">
                <text:list-item text:style-override="id1-3-2-2-3-3-2-1">
                  <text:number>1.</text:number>
                  <text:p text:style-name="al">De door Cliënt verschuldigde reserveringsgelden worden berekend aan de hand van de tarieven voor reserveringsgelden die zijn weergegeven in de als bijlage bij deze algemene voorwaarden opgenomen tarievenlijst</text:p>
                </text:list-item>
                <text:list-item text:style-override="id1-3-2-2-3-3-2-2">
                  <text:number>2.</text:number>
                  <text:p text:style-name="al">Indien voor andere dan in artikel 2.1 genoemde Ligplaatsen een reservering voor het gebruik wordt gevraagd en het algemeen havenbelang zich niet verzet tegen inwilliging van dit verzoek, is het tarief als bedoeld in bijlage 1 eveneens van toepassing.</text:p>
                </text:list-item>
                <text:list-item text:style-override="id1-3-2-2-3-3-2-3">
                  <text:number>3.</text:number>
                  <text:p text:style-name="al">De in de tarievenlijst opgenomen tarieven kunnen door de Gemeente worden gewijzigd.</text:p>
                </text:list-item>
                <text:list-item text:style-override="id1-3-2-2-3-3-2-4">
                  <text:number>4.</text:number>
                  <text:p text:style-name="al">Naast de reserveringsgelden is de Cliënt ook binnenhavengeld verschuldigd aan het Havenbedrijf Rotterdam. Hierop zijn de algemene voorwaarden havenbedrijf Rotterdam inclusief haventarieven van toepassing.</text:p>
                </text:list-item>
                <text:list-item text:style-override="id1-3-2-2-3-3-2-5">
                  <text:number>5.</text:number>
                  <text:p text:style-name="al">De tarieven opgenomen in het tweede lid zijn exclusief omzetbelasting. Cliënt is verplicht de omzetbelasting te betalen naast de reserveringsgelden.</text:p>
                </text:list-item>
                <text:list-item text:style-override="id1-3-2-2-3-3-2-6">
                  <text:number>6.</text:number>
                  <text:p text:style-name="al">De tarieven worden jaarlijks geïndexeerd. </text:p>
                </text:list-item>
              </text:list>
              <text:p text:style-name="al"/>
            </text:section>
            <text:section text:name="artikel_id1-3-2-2-3-4" text:style-name="artikel">
              <text:p text:style-name="artikel_kop_titel"><text:span text:style-name="artikel_kop_label">Artikel</text:span> <text:span text:style-name="artikel_kop_nr">7</text:span> Boeteregeling </text:p>
              <text:list text:style-name="id1-3-2-2-3-4-2">
                <text:list-item text:style-override="id1-3-2-2-3-4-2-1">
                  <text:number>1.</text:number>
                  <text:p text:style-name="al">Wanneer een Riviercruiseschip, zonder tussenkomst van Docking Dordrecht een Ligplaats neemt op een andere dan de bevestigde toegewezen Ligplaats, wordt zowel de reservering voor de oorspronkelijk gereserveerde Ligplaats in rekening gebracht, als de reservering voor de ingenomen Ligplaats. Bovendien wordt een terstond opeisbare boete opgelegd van € 500,00 (vijfhonderd euro) per dag, onverminderd het recht op schadevergoeding en de vergoeding van de kosten van verhaal. Een en ander geldt onverminderd het bepaalde in artikel 4.3.</text:p>
                </text:list-item>
                <text:list-item text:style-override="id1-3-2-2-3-4-2-2">
                  <text:number>2.</text:number>
                  <text:p text:style-name="al">Wanneer een schip zich niet houdt aan de vastgelegde reserveringstijden, kan een terstond opeisbare boete worden opgelegd van € 500,00 (vijfhonderd euro) per dag, onverminderd het recht op schadevergoeding en de vergoeding van de kosten van verhaal. </text:p>
                </text:list-item>
              </text:list>
              <text:p text:style-name="al"/>
            </text:section>
            <text:section text:name="artikel_id1-3-2-2-3-5" text:style-name="artikel">
              <text:p text:style-name="artikel_kop_titel"><text:span text:style-name="artikel_kop_label">Artikel</text:span> <text:span text:style-name="artikel_kop_nr">8</text:span> Annuleren, omboeken en wijzigen van de reservering</text:p>
              <text:p text:style-name="al">Wanneer Client de gereserveerde Ligplaats wil annuleren, gelden de volgende voorwaarden: annuleringen worden door de Cliënt via de mail of telefonisch aan Docking Dordrecht doorgegeven via telnr., <text:span text:style-name="nadrukvet">+310783036299</text:span></text:p>
              <text:p text:style-name="al">Bij annuleren van de bevestigde reservering binnen 5 werkdagen wordt 100% van het reserveringsbedrag in rekening gebracht. </text:p>
              <text:p text:style-name="al"/>
            </text:section>
            <text:section text:name="artikel_id1-3-2-2-3-6" text:style-name="artikel">
              <text:p text:style-name="artikel_kop_titel"><text:span text:style-name="artikel_kop_label">Artikel</text:span> <text:span text:style-name="artikel_kop_nr">9</text:span> Facturatie en betaling </text:p>
              <text:list text:style-name="id1-3-2-2-3-6-2">
                <text:list-item text:style-override="id1-3-2-2-3-6-2-1">
                  <text:number>1.</text:number>
                  <text:p text:style-name="al">Facturatie geschiedt achteraf op basis van de definitieve toewijzing en gerealiseerde aankomst- en vertrektijd. Ingeval de gerealiseerde verblijftijd korter is dan de gereserveerde en bevestigde tijdsduur wordt de voor Cliënt gereserveerde tijdsduur doorbelast. </text:p>
                </text:list-item>
                <text:list-item text:style-override="id1-3-2-2-3-6-2-2">
                  <text:number>2.</text:number>
                  <text:p text:style-name="al">De factuur wordt toegezonden naar de door de Cliënt opgegeven factuuradres.</text:p>
                </text:list-item>
                <text:list-item text:style-override="id1-3-2-2-3-6-2-3">
                  <text:number>3.</text:number>
                  <text:p text:style-name="al">De betaling dient te geschieden vóór de op de factuur vermelde vervaldatum.</text:p>
                </text:list-item>
              </text:list>
              <text:p text:style-name="al"/>
            </text:section>
            <text:section text:name="artikel_id1-3-2-2-3-7" text:style-name="artikel">
              <text:p text:style-name="artikel_kop_titel"><text:span text:style-name="artikel_kop_label">Artikel</text:span> <text:span text:style-name="artikel_kop_nr">10</text:span> Overige verplichtingen </text:p>
              <text:p text:style-name="al">Op het gebruik van een Ligplaats zijn de bepalingen van de Havenverordening Dordrecht van toepassing. </text:p>
              <text:p text:style-name="al"/>
            </text:section>
            <text:p text:style-name="hoofdstuk_bottom"/>
          </text:section>
          <text:section text:name="hoofdstuk_id1-3-2-2-4" text:style-name="hoofdstuk">
            <text:p text:style-name="hoofdstuk_kop"><text:span text:style-name="label">Hoofdstuk</text:span> <text:span text:style-name="nr">4.</text:span> Overige algemene bepalingen</text:p>
            <text:section text:name="artikel_id1-3-2-2-4-2" text:style-name="artikel">
              <text:p text:style-name="artikel_kop_titel"><text:span text:style-name="artikel_kop_label">Artikel</text:span> <text:span text:style-name="artikel_kop_nr">11</text:span> Aansprakelijkheid </text:p>
              <text:list text:style-name="id1-3-2-2-4-2-2">
                <text:list-item text:style-override="id1-3-2-2-4-2-2-1">
                  <text:number>1.</text:number>
                  <text:p text:style-name="al">De aansprakelijkheid van de Gemeente die kan ontstaan ter zake van enige activiteit door de Gemeente of een persoon voor wie zij krachtens de wet aansprakelijk is, strekt zich niet uit boven het door de verzekeraar van de Gemeente aan haar uitgekeerde bedrag.</text:p>
                </text:list-item>
                <text:list-item text:style-override="id1-3-2-2-4-2-2-2">
                  <text:number>2.</text:number>
                  <text:p text:style-name="al">De aansprakelijkheid van de Gemeente voor activiteiten in de zin van artikel 5 is uitgesloten.</text:p>
                </text:list-item>
                <text:list-item text:style-override="id1-3-2-2-4-2-2-3">
                  <text:number>3.</text:number>
                  <text:p text:style-name="al">Indien de verzekeraar van de Gemeente om welke reden dan ook niet tot uitkering aan de Gemeente overgaat of de schade niet onder dekking van de verzekering van de Gemeente valt, strekt de aansprakelijkheid van de Gemeente zich in ieder geval niet uit boven een bedrag van € 500,-- (vijfhonderd euro) per schadegeval/ gebeurtenis. Een reeks samenhangende schadegevallen /gebeurtenissen geldt als één schadegeval/ gebeurtenis.</text:p>
                </text:list-item>
                <text:list-item text:style-override="id1-3-2-2-4-2-2-4">
                  <text:number>4.</text:number>
                  <text:p text:style-name="al">Het bepaalde in dit artikel geldt niet indien en voor zover de schade het gevolg is van opzet of grove schuld van de Gemeente.</text:p>
                </text:list-item>
                <text:list-item text:style-override="id1-3-2-2-4-2-2-5">
                  <text:number>5.</text:number>
                  <text:p text:style-name="al">Aansprakelijkheid voor gederfde winst of verminderde opbrengst en overige indirecte en gevolgschade is uitdrukkelijk uitgesloten.</text:p>
                </text:list-item>
              </text:list>
              <text:p text:style-name="al"/>
            </text:section>
            <text:section text:name="artikel_id1-3-2-2-4-3" text:style-name="artikel">
              <text:p text:style-name="artikel_kop_titel"><text:span text:style-name="artikel_kop_label">Artikel</text:span> <text:span text:style-name="artikel_kop_nr">12</text:span> Overmacht</text:p>
              <text:list text:style-name="id1-3-2-2-4-3-2">
                <text:list-item text:style-override="id1-3-2-2-4-3-2-1">
                  <text:number>1.</text:number>
                  <text:p text:style-name="al">Indien de Gemeente tekortschiet in de nakoming van enige verplichting jegens Cliënt kan dat tekortschieten niet aan de Gemeente worden toegerekend en is zij derhalve niet in verzuim, indien de nakoming van deze verplichting wordt bemoeilijkt respectievelijk onmogelijk wordt gemaakt door een al dan niet voorzienbare omstandigheid die buiten de macht van de Gemeente is gelegen. Dergelijke omstandigheden zijn in ieder geval, doch niet uitsluitend: oorlog, terrorisme, bezetting, overheidsmaatregelen van welke aard dan ook, natuurrampen, brand, explosie, uitzonderlijk slecht weer, waterstand, blokkades, stakingen, tekort aan Ligplaatsfaciliteiten, storing aan de sluizen.</text:p>
                </text:list-item>
                <text:list-item text:style-override="id1-3-2-2-4-3-2-2">
                  <text:number>2.</text:number>
                  <text:p text:style-name="al">In geval van overmacht is de Gemeente bevoegd de uitvoering van haar verplichtingen op te schorten totdat deze de nakoming niet langer bemoeilijkt. In geval de toestand van overmacht langer duurt dan één maand hebben zowel de Gemeente als Cliënt het recht de overeenkomst geheel of gedeeltelijk te ontbinden zonder tot enige schadevergoeding gehouden te zijn.</text:p>
                </text:list-item>
              </text:list>
              <text:p text:style-name="al"/>
            </text:section>
            <text:section text:name="artikel_id1-3-2-2-4-4" text:style-name="artikel">
              <text:p text:style-name="artikel_kop_titel"><text:span text:style-name="artikel_kop_label">Artikel</text:span> <text:span text:style-name="artikel_kop_nr">13</text:span> Vrijwaring</text:p>
              <text:p text:style-name="al">Cliënt vrijwaart de Gemeente tegen vorderingen uit welke hoofde ook, van derden die stellen schade te hebben geleden door de dienstverlening van de Gemeente aan Cliënt.</text:p>
              <text:p text:style-name="al"/>
            </text:section>
            <text:section text:name="artikel_id1-3-2-2-4-5" text:style-name="artikel">
              <text:p text:style-name="artikel_kop_titel"><text:span text:style-name="artikel_kop_label">Artikel</text:span> <text:span text:style-name="artikel_kop_nr">14</text:span> Opschorting en ontbinding </text:p>
              <text:list text:style-name="id1-3-2-2-4-5-2">
                <text:list-item text:style-override="id1-3-2-2-4-5-2-1">
                  <text:number>1.</text:number>
                  <text:p text:style-name="al">Indien Cliënt in gebreke blijft met de nakoming van enige verplichting jegens de Gemeente, alsmede in geval van faillissement, surséance van betaling of stillegging van het bedrijf van Cliënt, is de Gemeente zonder rechterlijke tussenkomst en zonder dat ter zake enige vergoeding aan Cliënt verschuldigd is, bevoegd om, te harer keuze de dienstverlening geheel of gedeeltelijk, voor bepaalde of onbepaalde tijd op te schorten dan wel de betreffende overeenkomst voor het nog niet uitgevoerde gedeelte geheel of gedeeltelijk te ontbinden door een schriftelijke mededeling aan Cliënt, onverminderd de haar verder toekomende rechten.</text:p>
                </text:list-item>
                <text:list-item text:style-override="id1-3-2-2-4-5-2-2">
                  <text:number>2.</text:number>
                  <text:p text:style-name="al">Ingeval van ontbinding van de overeenkomst op de gronden vermeld in lid 1 van dit artikel wordt elke vordering die de Gemeente heeft terstond in haar geheel opeisbaar.</text:p>
                </text:list-item>
              </text:list>
              <text:p text:style-name="al"/>
            </text:section>
            <text:section text:name="artikel_id1-3-2-2-4-6" text:style-name="artikel">
              <text:p text:style-name="artikel_kop_titel"><text:span text:style-name="artikel_kop_label">Artikel</text:span> <text:span text:style-name="artikel_kop_nr">15</text:span> Het verwijderen van een schip</text:p>
              <text:p text:style-name="al">Indien Cliënt zijn verplichtingen niet of niet tijdig nakomt, is de Gemeente gerechtigd het schip van Cliënt van de Ligplaats te (doen) verwijderen, zulks voor rekening en risico van de Cliënt. Dit doet niet af aan de verplichting van Cliënt de vergoeding als bedoeld in artikel 6 te betalen.</text:p>
              <text:p text:style-name="al"/>
            </text:section>
            <text:section text:name="artikel_id1-3-2-2-4-7" text:style-name="artikel">
              <text:p text:style-name="artikel_kop_titel"><text:span text:style-name="artikel_kop_label">Artikel</text:span> <text:span text:style-name="artikel_kop_nr">16</text:span> Toepasselijk recht en geschillen </text:p>
              <text:list text:style-name="id1-3-2-2-4-7-2">
                <text:list-item text:style-override="id1-3-2-2-4-7-2-1">
                  <text:number>1.</text:number>
                  <text:p text:style-name="al">Op alle uit deze algemene voorwaarden voortvloeiende rechten, verplichtingen en geschillen is uitsluitend het Nederlands recht van toepassing.</text:p>
                </text:list-item>
                <text:list-item text:style-override="id1-3-2-2-4-7-2-2">
                  <text:number>2.</text:number>
                  <text:p text:style-name="al">Alle geschillen die in verband met deze algemene voorwaarden of hieruit voortvloeiende overeenkomsten tussen partijen mochten ontstaan, zullen bij uitsluiting worden beslecht door de daartoe bevoegde rechter in het arrondissement Rotterdam.</text:p>
                </text:list-item>
              </text:list>
              <text:p text:style-name="al"/>
            </text:section>
            <text:section text:name="artikel_id1-3-2-2-4-8" text:style-name="artikel">
              <text:p text:style-name="artikel_kop_titel"><text:span text:style-name="artikel_kop_label">Artikel</text:span> <text:span text:style-name="artikel_kop_nr">17</text:span> Ongeldigheid van een of meer bepalingen</text:p>
              <text:list text:style-name="id1-3-2-2-4-8-2">
                <text:list-item text:style-override="id1-3-2-2-4-8-2-1">
                  <text:number>1.</text:number>
                  <text:p text:style-name="al">De ongeldigheid van enige bepaling van de overeenkomst of van deze algemene voorwaarden heeft geen gevolgen voor de overige bepalingen van de overeenkomst en deze algemene voorwaarden.</text:p>
                </text:list-item>
                <text:list-item text:style-override="id1-3-2-2-4-8-2-2">
                  <text:number>2.</text:number>
                  <text:p text:style-name="al">Indien en voor zover enige bepaling uit de overeenkomst of van deze algemene voorwaarden onder de gegeven omstandigheden onredelijk bezwarend, onaanvaardbaar of ongeldig moet worden geacht, geldt tussen partijen een bepaling die, alle omstandigheden in aanmerking genomen, aanvaardbaar is en de strekking van de in dat geval buiten toepassing geachte bepaling het meest benadert.</text:p>
                </text:list-item>
                <text:list-item text:style-override="id1-3-2-2-4-8-2-3">
                  <text:number/>
                  <text:p text:style-name="al"/>
                </text:list-item>
              </text:list>
            </text:section>
            <text:section text:name="artikel_id1-3-2-2-4-9" text:style-name="artikel">
              <text:p text:style-name="artikel_kop_titel"><text:span text:style-name="artikel_kop_label">Artikel</text:span> <text:span text:style-name="artikel_kop_nr">18</text:span> Privacy</text:p>
              <text:p text:style-name="al">Cliënt is ermee akkoord dat de Gemeente de gegevens van Cliënt, waaronder eventueel persoonsgegevens, verwerkt in het kader van de uitvoering van de overeenkomst.</text:p>
              <text:p text:style-name="al"/>
            </text:section>
            <text:section text:name="artikel_id1-3-2-2-4-10" text:style-name="artikel">
              <text:p text:style-name="artikel_kop_titel"><text:span text:style-name="artikel_kop_label">Artikel</text:span> <text:span text:style-name="artikel_kop_nr">19</text:span> Wijziging algemene voorwaarden en tarieven</text:p>
              <text:p text:style-name="al">De Gemeente is te allen tijde bevoegd deze algemene voorwaarden, met inbegrip van de daarin (in bijlage 1) opgenomen tarieven en de boekingsvoorwaarden, eenzijdig te wijzigen.</text:p>
              <text:p text:style-name="al"/>
            </text:section>
            <text:section text:name="artikel_id1-3-2-2-4-11" text:style-name="artikel">
              <text:p text:style-name="artikel_kop_titel"><text:span text:style-name="artikel_kop_label">Artikel</text:span> <text:span text:style-name="artikel_kop_nr">20</text:span> Inwerkingtreding</text:p>
              <text:p text:style-name="al">Dit besluit treedt in werking met ingang van 1 maart 2026.</text:p>
              <text:p text:style-name="al"/>
            </text:section>
            <text:section text:name="artikel_id1-3-2-2-4-12" text:style-name="artikel">
              <text:p text:style-name="artikel_kop_titel"><text:span text:style-name="artikel_kop_label">Artikel</text:span> <text:span text:style-name="artikel_kop_nr">21</text:span> Citeertitel</text:p>
              <text:p text:style-name="al">Dit besluit wordt aangehaald als "Algemene Voorwaarden reservering riviercruiseschepen gemeente Dordrecht”.</text:p>
              <text:p text:style-name="al"/>
              <text:p text:style-name="al"/>
            </text:section>
            <text:p text:style-name="hoofdstuk_bottom"/>
          </text:section>
        </text:section>
        <text:section text:name="regeling-sluiting_id1-3-2-3" text:style-name="regeling-sluiting">
          <text:section text:name="ondertekening_id1-3-2-3-1">
            <text:p><text:span text:style-name="functie"/></text:p>
            <text:p><text:span text:style-name="functie">Aldus vastgesteld in de openbare collegevergadering van 20 januari 2026.</text:span></text:p>
            <text:p><text:span text:style-name="functie"/></text:p>
            <text:p><text:span text:style-name="functie">Het college van Burgemeester en Wethouders</text:span></text:p>
            <text:p><text:span text:style-name="functie"/></text:p>
            <text:p><text:span text:style-name="functie"/></text:p>
            <text:p><text:span text:style-name="functie"/></text:p>
            <text:p><text:span text:style-name="functie">C.H.W.M. Post, N. Mol</text:span></text:p>
            <text:p><text:span text:style-name="functie">secretaris, burgemeester</text:span></text:p>
          </text:section>
        </text:section>
        <text:section text:name="bijlage_id1-3-2-4" text:style-name="bijlage">
          <text:p text:style-name="bijlage_top"/>
          <text:p text:style-name="hoofdstuk_kop"><text:span text:style-name="label">Bijlage</text:span> <text:span text:style-name="nr">1</text:span> Tarievenlijst reserveringsregeling</text:p>
          <text:p text:style-name="al">Behorende bij de "Algemene Voorwaarden Reservering Riviercruischepen Gemeente Dordrecht”</text:p>
          <text:p text:style-name="al"/>
          <text:section text:name="table_id1-3-2-4-4" text:style-name="table">
            <text:p text:style-name="table_top"/>
            <table:table table:style-name="tgroup">
              <table:table-column table:style-name="id1-3-2-4-4-1-1"/>
              <table:table-column table:style-name="id1-3-2-4-4-1-2"/>
              <table:table-row table:style-name="row">
                <table:table-cell table:style-name="entry" table:number-rows-spanned="1" table:number-columns-spanned="1">
                  <text:p text:style-name="table_al">
                    <text:span text:style-name="nadrukvet">Riviercruiseligplaatsen vallend onder het regime van deze reserveringsregeling</text:span>
                  </text:p>
                </table:table-cell>
                <table:table-cell table:style-name="entry" table:number-rows-spanned="1" table:number-columns-spanned="1">
                  <text:p text:style-name="table_al">
                    <text:span text:style-name="nadrukvet">Totaal per 6 uur per strekkende meter</text:span>
                  </text:p>
                </table:table-cell>
              </table:table-row>
              <table:table-row table:style-name="row">
                <table:table-cell table:style-name="entry" table:number-rows-spanned="1" table:number-columns-spanned="1">
                  <text:list text:style-name="id1-3-2-4-4-1-3-2-1-1">
                    <text:list-item text:style-override="id1-3-2-4-4-1-3-2-1-1-1">
                      <text:number>-</text:number>
                      <text:p text:style-name="table_al">Merwekade (2 ligplaatsen oeverfrontnrs D656-D658 </text:p>
                    </text:list-item>
                    <text:list-item text:style-override="id1-3-2-4-4-1-3-2-1-1-2">
                      <text:number>-</text:number>
                      <text:p text:style-name="table_al">Buiten Walevest (1 Ligplaats) oeverfrontnrs D684-D687</text:p>
                    </text:list-item>
                    <text:list-item text:style-override="id1-3-2-4-4-1-3-2-1-1-3">
                      <text:number>-</text:number>
                      <text:p text:style-name="table_al">Korte Wantijkade (2 Ligplaatsen) oeverfrontnrs D646-D647</text:p>
                    </text:list-item>
                    <text:list-item text:style-override="id1-3-2-4-4-1-3-2-1-1-4">
                      <text:number>-</text:number>
                      <text:p text:style-name="table_al">Lange Wantijkade (3 Ligplaatsen) oeverfrontnrs D647-D648</text:p>
                    </text:list-item>
                    <text:list-item text:style-override="id1-3-2-4-4-1-3-2-1-1-5">
                      <text:number>-</text:number>
                      <text:p text:style-name="table_al">Riedijkshaven (1 ligplaats) oeverfrontnrs D 651</text:p>
                    </text:list-item>
                  </text:list>
                </table:table-cell>
                <table:table-cell table:style-name="entry" table:number-rows-spanned="1" table:number-columns-spanned="1">
                  <text:p text:style-name="table_al">2,20 euro</text:p>
                  <text:p text:style-name="table_al"/>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59298</text:span><text:line-break/><text:date style:data-style-name="dag" text:fixed="true" text:date-value="2026-02-10"/><text:line-break/><text:date style:data-style-name="jaar" text:fixed="true" text:date-value="2026-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9298</text:span><text:date style:data-style-name="nicedate" text:fixed="true" text:date-value="2026-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9298</text:span><text:date style:data-style-name="nicedate" text:fixed="true" text:date-value="2026-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Dordrecht</meta:user-defined>
    <meta:user-defined meta:name="OVERHEID.Informatietype/DC.type">officiële publicatie</meta:user-defined>
    <meta:user-defined meta:name="OVERHEIDop.Rubriek/DC.type">ander besluit van algemene strekking</meta:user-defined>
    <meta:user-defined meta:name="OVERHEID.Gemeente/DCTERMS.publisher">Dordrecht</meta:user-defined>
    <meta:user-defined meta:name="OVERHEID.Gemeente/OVERHEID.authority">Dordrecht</meta:user-defined>
    <meta:user-defined meta:name="OVERHEID.TaxonomieBeleidsagendaDecentraal/OVERHEID.category">Verkeer | Organisatie en beleid</meta:user-defined>
    <meta:user-defined meta:name="OVERHEID.TaxonomieBeleidsagendaDecentraal/OVERHEID.category">Economie | Organisatie en beleid</meta:user-defined>
    <meta:user-defined meta:name="DC.source">artikel 160, eerste lid, van de Gemeentewet]|[1.0:c:BWBR0005416&amp;artikel=160&amp;lid=1&amp;g=2026-01-01</meta:user-defined>
    <meta:user-defined meta:name="DCTERMS.alternative">Algemene Voorwaarden reservering riviercruiseschepen gemeente Dordrecht</meta:user-defined>
    <dc:language>nl</dc:language>
    <meta:user-defined meta:name="OVERHEIDop.locatietype/OVERHEIDop.gebiedsmarkering">Gemeente</meta:user-defined>
    <meta:user-defined meta:name="DC.title">Algemene Voorwaarden reservering riviercruiseschepen gemeente Dordrecht</meta:user-defined>
    <meta:user-defined meta:name="DCTERMS.W3CDTF/DCTERMS.available">2026-02-10</meta:user-defined>
    <meta:user-defined meta:name="DCTERMS.W3CDTF/OVERHEIDop.jaargang">2026</meta:user-defined>
    <meta:user-defined meta:name="OVERHEIDop.publicationIssue">59298</meta:user-defined>
    <meta:user-defined meta:name="OVERHEIDop.GmbID/DC.identifier">gmb-2026-59298</meta:user-defined>
    <meta:user-defined meta:name="OVERHEIDop.versieInformatie"/>
  </office:meta>
</office:document-meta>
</file>