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bullet text:bullet-char="•" text:level="1">
        <style:list-level-properties text:min-label-width="10mm"/>
      </text:list-level-style-bullet>
    </text:list-style>
    <text:list-style style:name="id1-3-2-2-1-3-1-3-1">
      <text:list-level-style-bullet text:bullet-char="•" text:level="1">
        <style:list-level-properties text:min-label-width="10mm"/>
      </text:list-level-style-bullet>
    </text:list-style>
    <text:list-style style:name="id1-3-2-2-1-3-1-3-2">
      <text:list-level-style-bullet text:bullet-char="•" text:level="1">
        <style:list-level-properties text:min-label-width="10mm"/>
      </text:list-level-style-bullet>
    </text:list-style>
    <text:list-style style:name="id1-3-2-2-1-3-1-3-3">
      <text:list-level-style-bullet text:bullet-char="•" text:level="1">
        <style:list-level-properties text:min-label-width="10mm"/>
      </text:list-level-style-bullet>
    </text:list-style>
    <text:list-style style:name="id1-3-2-2-1-3-1-3-4">
      <text:list-level-style-bullet text:bullet-char="•" text:level="1">
        <style:list-level-properties text:min-label-width="10mm"/>
      </text:list-level-style-bullet>
    </text:list-style>
    <text:list-style style:name="id1-3-2-2-1-3-1-3-5">
      <text:list-level-style-bullet text:bullet-char="•" text:level="1">
        <style:list-level-properties text:min-label-width="10mm"/>
      </text:list-level-style-bullet>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 Afwijken van regels uit het omgevingsplan in het geval van het isoleren van gevels &amp; daken aan de buitenzijde van een gebouw in de gemeente Brunssum</text:p>
      <text:section text:name="regeling_id1-3-2" text:style-name="regeling">
        <text:section text:name="aanhef_id1-3-2-1" text:style-name="aanhef">
          <text:section text:name="preambule_id1-3-2-1-1" text:style-name="preambule">
            <text:p text:style-name="al">Op grond van artikel 4:81, eerste lid, van de Algemene wet bestuursrecht kan het gemeentebestuur beleidsregels vaststellen over de toepassing van wettelijke voorschriften. Deze beleidsregel wordt vastgesteld ter uitvoering van de bevoegdheden die volgen uit artikel 5.1, eerste lid, onder a, van de Omgevingswet in samenhang met artikel 8.0a, tweede lid, van het Besluit kwaliteit leefomgeving, betreffende het verlenen van een omgevingsvergunning voor een omgevingsplanactiviteit waarbij wordt afgeweken van regels in het omgevingsplan. </text:p>
            <text:p text:style-name="al"/>
            <text:p text:style-name="al">Het doel van deze beleidsregel is om onder voorwaarden medewerking te verlenen aan het isoleren van gevels en daken, met het oog op energiebesparing en verduurzaming, en met inachtneming van ruimtelijke en cultuurhistorische waarden. De voorwaarden hiervoor zijn vastgelegd in het Ruimtelijk kader voor het verduurzamen van bestaande woningen in Brunssum.</text:p>
            <text:p text:style-name="al"/>
            <text:p text:style-name="al">Op grond van de gemeentelijke inspraakverordening, vastgesteld bij raadsbesluit van 29 september 2009, wordt inspraak verleend met betrekking tot een beleidsvoornemen. Op de inspraakprocedure is afdeling 3.4 van de Algemene wet bestuursrecht van toepassing verklaard. Dat betekent dat het beleid gedurende 6 weken voor eenieder ter inzage wordt gelegd. Gedurende deze termijn kunnen zienswijzen ingediend worden. Vervolgens wordt het beleid ter vaststelling voorgelegd aan de Gemeenteraad. </text:p>
            <text:p text:style-name="al"/>
            <text:p text:style-name="al">
            <text:span text:style-name="nadrukvet">Inleiding</text:span>
          </text:p>
            <text:p text:style-name="al">De gemeente Brunssum heeft samen met de andere gemeenten in Parkstad de wens om in de toekomst energieneutraal te zijn en in 2050 alle klimaatdoelen te behalen. Dit betekent dat de energie die we nodig hebben ook zelf wordt opgewekt. Hoe we dit willen doen ligt vast in PALET. Dit regionaal beleid wordt vertaald naar lokale opgaven. Hoe we onze buurten energiezuinig en aardgasvrij maken ligt vast in de Transitievisie Warmte.</text:p>
            <text:p text:style-name="al"/>
            <text:p text:style-name="al">Om de gebouwde omgeving energiezuinig en aardgasvrij te krijgen moeten bestaande gebouwen verduurzaamd worden. De gemeente heeft een regierol in deze transitie. Het is daarom belangrijk dat de gemeente de benodigde randvoorwaarden schept om dit te kunnen realiseren. Onderdeel van de randvoorwaarden is het opstellen van een ruimtelijk kader als aanvulling op de welstandsnota, waarmee de welstandsregels voor het uitvoeren van verduurzamingsmaatregelen bij woningen in de gemeente Brunssum duidelijk en toegankelijk worden. </text:p>
            <text:p text:style-name="al"/>
            <text:p text:style-name="al">Om zoveel mogelijk woningeigenaren de mogelijkheid te geven om de woning te verduurzamen is in het ruimtelijk kader bepaald dat het isoleren van gevel en dak aan de buitenzijde mogelijk is onder voorwaarden. Het kan echter voorkomen dat deze uitbreiding van gevel of dak strijdig is met het omgevingsplan. Ook kan het voorkomen dat het aanbrengen van gevelisolatie alleen mogelijk is door de maatregel op, in of boven gemeentegrond uit te voeren.</text:p>
            <text:p text:style-name="al"/>
            <text:p text:style-name="al"> In deze beleidsregels worden de voorwaarden vastgelegd waaronder er </text:p>
            <text:list text:style-name="id1-3-2-1-1-15">
              <text:list-item text:style-override="id1-3-2-1-1-15-1">
                <text:number>1.</text:number>
                <text:p text:style-name="al">afgeweken kan worden van het omgevingsplan ten behoeve van het aanbrengen van gevel- en dakisolatie aan de buitenzijde.</text:p>
              </text:list-item>
              <text:list-item text:style-override="id1-3-2-1-1-15-2">
                <text:number>2.</text:number>
                <text:p text:style-name="al">gevelisolatie aangebracht kan worden op, in of boven gemeentegrond.</text:p>
              </text:list-item>
            </text:list>
            <text:p text:style-name="al">In deze beleidsregel wordt met een woning ook een woongebouw en een bij een woning behorend ‘bijbehorend bouwwerk’ bedoeld. </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leidskader</text:span>
          </text:p>
            <text:list text:style-name="id1-3-2-2-1-3">
              <text:list-item text:style-override="id1-3-2-2-1-3-1">
                <text:number>1.</text:number>
                <text:p text:style-name="al">Ongeacht de bouwregels uit het omgevingsplan is het toegestaan om de buitenzijde van gevels van een bestaande woning te isoleren onder de voorwaarden dat:</text:p>
                <text:list text:style-name="id1-3-2-2-1-3-1-3">
                  <text:list-item text:style-override="id1-3-2-2-1-3-1-3-1">
                    <text:number>•</text:number>
                    <text:p text:style-name="al">de dikte van de isolatie inclusief de afwerking daarvan niet meer dan 20 cm. bedraagt; </text:p>
                  </text:list-item>
                  <text:list-item text:style-override="id1-3-2-2-1-3-1-3-2">
                    <text:number>•</text:number>
                    <text:p text:style-name="al">geen schade wordt toegebracht aan de weg of trottoir,</text:p>
                  </text:list-item>
                  <text:list-item text:style-override="id1-3-2-2-1-3-1-3-3">
                    <text:number>•</text:number>
                    <text:p text:style-name="al">dit geen gevaar oplevert voor de bruikbaarheid van de weg of trottoir of voor het doelmatig en veilig gebruik daarvan, </text:p>
                  </text:list-item>
                  <text:list-item text:style-override="id1-3-2-2-1-3-1-3-4">
                    <text:number>•</text:number>
                    <text:p text:style-name="al">dit geen belemmering vormt voor het doelmatig beheer en onderhoud van de weg of trottoir of kabels en leidingen in de grond en; </text:p>
                  </text:list-item>
                  <text:list-item text:style-override="id1-3-2-2-1-3-1-3-5">
                    <text:number>•</text:number>
                    <text:p text:style-name="al">voldoende ruimte overblijft voor rolstoelgebruikers.</text:p>
                  </text:list-item>
                </text:list>
              </text:list-item>
              <text:list-item text:style-override="id1-3-2-2-1-3-2">
                <text:number>2.</text:number>
                <text:p text:style-name="al">Indien de gevelisolatie aan de buitenzijde op, in of boven gemeentegrond aangebracht wordt dan:</text:p>
                <text:list text:style-name="id1-3-2-2-1-3-2-3">
                  <text:list-item text:style-override="id1-3-2-2-1-3-2-3-1">
                    <text:number>•</text:number>
                    <text:p text:style-name="al">wordt dit in beginsel toegestaan, mits er een minimale breedte van 5 stoeptegels van 30x30 cm aan openbare ruimte beschikbaar blijft.</text:p>
                  </text:list-item>
                  <text:list-item text:style-override="id1-3-2-2-1-3-2-3-2">
                    <text:number>•</text:number>
                    <text:p text:style-name="al">de gemeente gedoogt dit grondgebruik in beginsel.</text:p>
                  </text:list-item>
                  <text:list-item text:style-override="id1-3-2-2-1-3-2-3-3">
                    <text:number>•</text:number>
                    <text:p text:style-name="al">indien nodig, kan een individuele beoordeling plaatsvinden waarbij betrokken afdelingen (zoals Openbare Ruimte en Verkeer) advies geven over de haalbaarheid en eventuele aanvullende voorwaarden (maatwerk).</text:p>
                  </text:list-item>
                </text:list>
              </text:list-item>
              <text:list-item text:style-override="id1-3-2-2-1-3-3">
                <text:number>3.</text:number>
                <text:p text:style-name="al">Ongeacht de bouwregels uit het omgevingsplan is afwijken van de maximale bouwhoogte in het omgevingsplan toegestaan om het dak, waaronder ook de dakgoot en de daknok, van een bestaande woning met maximaal 25 cm. te verhogen ten behoeve van het isoleren van het dak.</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57569</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569</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569</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runssum</meta:user-defined>
    <meta:user-defined meta:name="OVERHEID.Informatietype/DC.type">officiële publicatie</meta:user-defined>
    <meta:user-defined meta:name="OVERHEIDop.Rubriek/DC.type">beleidsregel</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1-01</meta:user-defined>
    <meta:user-defined meta:name="DC.source">artikel 5.1, eerste lid, van de Omgevingswet]|[1.0:c:BWBR0037885&amp;artikel=5.1&amp;lid=1&amp;g=2026-01-01</meta:user-defined>
    <meta:user-defined meta:name="DC.source">artikel 8.0a, tweede lid, van het Besluit kwaliteit leefomgeving]|[1.0:c:BWBR0041313&amp;artikel=8.0a&amp;lid=2&amp;g=2026-01-31</meta:user-defined>
    <meta:user-defined meta:name="DC.source">afdeling 3.4 van de Algemene wet bestuursrecht]|[1.0:c:BWBR0005537&amp;afdeling=3.4&amp;g=2026-01-01</meta:user-defined>
    <meta:user-defined meta:name="OVERHEIDop.referentienummer">202329950 </meta:user-defined>
    <meta:user-defined meta:name="DCTERMS.alternative">Afwijken van regels uit het omgevingsplan in het geval van het isoleren van gevels &amp; daken aan de buitenzijde van een gebouw in de gemeente Brunssum</meta:user-defined>
    <dc:language>nl</dc:language>
    <meta:user-defined meta:name="OVERHEIDop.locatietype/OVERHEIDop.gebiedsmarkering">Gemeente</meta:user-defined>
    <meta:user-defined meta:name="DC.title">Beleidsregel – Afwijken van regels uit het omgevingsplan in het geval van het isoleren van gevels &amp; daken aan de buitenzijde van een gebouw in de gemeente Brunssum</meta:user-defined>
    <meta:user-defined meta:name="DCTERMS.W3CDTF/DCTERMS.available">2026-02-11</meta:user-defined>
    <meta:user-defined meta:name="DCTERMS.W3CDTF/OVERHEIDop.jaargang">2026</meta:user-defined>
    <meta:user-defined meta:name="OVERHEIDop.publicationIssue">57569</meta:user-defined>
    <meta:user-defined meta:name="OVERHEIDop.betreftRegeling">CVDR756634_1</meta:user-defined>
    <meta:user-defined meta:name="xs:date/OVERHEIDop.startdatum">2026-02-12</meta:user-defined>
    <meta:user-defined meta:name="OVERHEIDop.GmbID/DC.identifier">gmb-2026-57569</meta:user-defined>
    <meta:user-defined meta:name="OVERHEIDop.versieInformatie"/>
  </office:meta>
</office:document-meta>
</file>