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leidsregels voor het aanwijzen van een belastingplichtige en een WOZ-belanghebbende in een keuzesituatie</text:p>
      <text:section text:name="regeling_id1-3-2" text:style-name="regeling">
        <text:section text:name="aanhef_id1-3-2-1" text:style-name="aanhef">
          <text:section text:name="preambule_id1-3-2-1-1" text:style-name="preambule">
            <text:p text:style-name="al">De in artikel 231, tweede lid, onderdeel b, van de Gemeentewet bedoelde gemeenteambtenaar van de gemeente Nissewaard;</text:p>
            <text:p text:style-name="al"/>
            <text:p text:style-name="al">gelet op artikel 4:81 van de Algemene wet bestuursrecht en artikel 253 van de Gemeentewet, artikel 1 van de vigerende verordening onroerende-zaakbelastingen, artikel 3 van de vigerende verordening rioolheffing, artikel 3 van de vigerende verordening afvalstoffenheffing, artikel 2 van de vigerende verordening hondenbelasting, artikel 2 van de vigerende verordening forensenbelasting en artikel 24, vierde en zesde lid, van de Wet waardering onroerende zaken;</text:p>
            <text:p text:style-name="al"/>
            <text:p text:style-name="al">besluit vast te stellen: </text:p>
            <text:p text:style-name="al"/>
            <text:p text:style-name="al">de Beleidsregels voor het aanwijzen van een belastingplichtige en een WOZ-belanghebbende in een keuzesituatie.</text:p>
            <text:p text:style-name="al"/>
            <text:p text:style-name="al">
            <text:span text:style-name="nadrukvet">Inleiding</text:span>
          </text:p>
            <text:p text:style-name="al">De gemeente Nissewaard heft onroerende-zaakbelastingen, rioolheffing, afvalstoffenheffing, hondenbelasting en forensenbelasting en heeft voor deze belastingen verordeningen vastgesteld. Voor deze belastingen kunnen in sommige gevallen meerdere natuurlijke of niet natuurlijke personen als belastingplichtige worden aangemerkt, met andere woorden: in sommige gevallen is de omschrijving van het belastbare feit in de belastingverordening op meerdere natuurlijke of niet natuurlijke personen van toepassing.</text:p>
            <text:p text:style-name="al"/>
            <text:p text:style-name="al">Op grond van de Gemeentewet bestaat de mogelijkheid om de aanslag ten name van één van deze personen te stellen, met andere woorden: om één van deze personen als belastingplichtige aan te wijzen. De gemeente Nissewaard maakt gebruik van deze mogelijkheid.</text:p>
            <text:p text:style-name="al"/>
            <text:p text:style-name="al">In deze Beleidsregels voor het aanwijzen van een belastingplichtige en een WOZ-belanghebbende in een keuzesituatie wordt omschreven welke voorkeursvolgorde de gemeente hanteert ten behoeve van een doelmatige en doeltreffende heffing en invordering. </text:p>
            <text:p text:style-name="al"/>
            <text:p text:style-name="al">De in de voorkeursvolgorde neergelegde criteria bevatten geen limitatieve opsomming. Het zijn richtlijnen voor de meest voorkomende gevallen. De definitieve aanwijzing van de belastingplichtige vindt plaats door middel van de tenaamstelling van de aanslag.</text:p>
            <text:p text:style-name="al"/>
            <text:p text:style-name="al">De persoon die de gemeente als belastingplichtige aanwijst, wordt geacht de aanslag te kunnen betalen. </text:p>
            <text:p text:style-name="al">Zoals op grond van de Gemeentewet de mogelijkheid bestaat om de aanslag ten name van één van de belastingplichtige personen te stellen, zo bestaat op grond van de Wet waardering onroerende zaken de mogelijkheid om de WOZ-beschikking aan één van de belanghebbende personen bekend te maken. </text:p>
            <text:p text:style-name="al"/>
            <text:p text:style-name="al">In deze Beleidsregels voor het aanwijzen van een belastingplichtige en een WOZ-belanghebbende in een keuzesituatie sluit de voorkeursvolgorde die de gemeente hanteert bij het aanwijzen van een WOZ-belanghebbende aan bij de voorkeursvolgorde die de gemeente hanteert bij het aanwijzen van een belastingplichtige.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ingen geheven van de genothebbende krachtens eigendom, bezit of beperkt recht van een onroerende zaak</text:p>
            <text:p text:style-name="al">In aflopende voorkeursvolgorde wordt als belastingplichtige aangewezen:</text:p>
            <text:list text:style-name="id1-3-2-2-1-3">
              <text:list-item text:style-override="id1-3-2-2-1-3-1">
                <text:number>a.</text:number>
                <text:p text:style-name="al">de beperkt gerechtigde, waarbij de volgende voorkeursvolgorde geldt:</text:p>
                <text:list text:style-name="id1-3-2-2-1-3-1-3">
                  <text:list-item text:style-override="id1-3-2-2-1-3-1-3-1">
                    <text:number>1.</text:number>
                    <text:p text:style-name="al">de vruchtgebruiker c.q. gerechtigde krachtens recht van gebruik en bewoning;</text:p>
                  </text:list-item>
                  <text:list-item text:style-override="id1-3-2-2-1-3-1-3-2">
                    <text:number>2.</text:number>
                    <text:p text:style-name="al">de opstaller;</text:p>
                  </text:list-item>
                  <text:list-item text:style-override="id1-3-2-2-1-3-1-3-3">
                    <text:number>3.</text:number>
                    <text:p text:style-name="al">de erfpachter.</text:p>
                  </text:list-item>
                </text:list>
              </text:list-item>
              <text:list-item text:style-override="id1-3-2-2-1-3-2">
                <text:number>b.</text:number>
                <text:p text:style-name="al">de eigenaar of de appartementsgerechtigde, waarbij de volgende voorkeursvolgorde geldt:</text:p>
                <text:list text:style-name="id1-3-2-2-1-3-2-3">
                  <text:list-item text:style-override="id1-3-2-2-1-3-2-3-1">
                    <text:number>1.</text:number>
                    <text:p text:style-name="al">de eigenaar of appartemensgerechtigde met het oudste recht;</text:p>
                  </text:list-item>
                  <text:list-item text:style-override="id1-3-2-2-1-3-2-3-2">
                    <text:number>2.</text:number>
                    <text:p text:style-name="al">de eigenaar of appartementsgerechtigde met het grootste aandeel in het recht;</text:p>
                  </text:list-item>
                  <text:list-item text:style-override="id1-3-2-2-1-3-2-3-3">
                    <text:number>3.</text:number>
                    <text:p text:style-name="al">de oudste man;</text:p>
                  </text:list-item>
                  <text:list-item text:style-override="id1-3-2-2-1-3-2-3-4">
                    <text:number>4.</text:number>
                    <text:p text:style-name="al">de oudste eigenaar of appartementsgerechtigde.</text:p>
                  </text:list-item>
                </text:list>
              </text:list-item>
              <text:list-item text:style-override="id1-3-2-2-1-3-3">
                <text:number>c.</text:number>
                <text:p text:style-name="al">degene die op andere wijze als genothebbende naar voren komt, daaronder begrepen de bezitter.</text:p>
              </text:list-item>
            </text:list>
          </text:section>
          <text:section text:name="artikel_id1-3-2-2-2" text:style-name="artikel">
            <text:p text:style-name="artikel_kop_titel"><text:span text:style-name="artikel_kop_label">Artikel</text:span> <text:span text:style-name="artikel_kop_nr">2</text:span> Belastingen geheven van de gebruiker krachtens eigendom, bezit, beperkt recht of persoonlijk recht van een niet-woning</text:p>
            <text:p text:style-name="al">In aflopende voorkeursvolgorde wordt als belastingplichtige aangewezen:</text:p>
            <text:list text:style-name="id1-3-2-2-2-3">
              <text:list-item text:style-override="id1-3-2-2-2-3-1">
                <text:number>a.</text:number>
                <text:p text:style-name="al">indien de niet-woning niet wordt verhuurd en niet leegstaat: degene die op grond van artikel 1 als genothebbende krachtens eigendom, bezit of beperkt recht van de niet-woning wordt aangewezen;</text:p>
              </text:list-item>
              <text:list-item text:style-override="id1-3-2-2-2-3-2">
                <text:number>b.</text:number>
                <text:p text:style-name="al">degene die het huurcontract van de niet-woning op naam heeft;</text:p>
              </text:list-item>
              <text:list-item text:style-override="id1-3-2-2-2-3-3">
                <text:number>c.</text:number>
                <text:p text:style-name="al">degene die volgens het handelsregister het langst het adres van de niet-woning als vestigingsadres voert;</text:p>
              </text:list-item>
              <text:list-item text:style-override="id1-3-2-2-2-3-4">
                <text:number>d.</text:number>
                <text:p text:style-name="al">degene die de nutsvoorziening van de niet-woning op naam heeft;</text:p>
              </text:list-item>
              <text:list-item text:style-override="id1-3-2-2-2-3-5">
                <text:number>e.</text:number>
                <text:p text:style-name="al">degene die op andere wijze als gebruiker naar voren komt.</text:p>
              </text:list-item>
            </text:list>
          </text:section>
          <text:section text:name="artikel_id1-3-2-2-3" text:style-name="artikel">
            <text:p text:style-name="artikel_kop_titel"><text:span text:style-name="artikel_kop_label">Artikel</text:span> <text:span text:style-name="artikel_kop_nr">3</text:span> Belastingen geheven van de gebruiker krachtens eigendom, bezit, beperkt recht of persoonlijk recht van een woning</text:p>
            <text:p text:style-name="al">In aflopende voorkeursvolgorde wordt als belastingplichtige aangewezen:</text:p>
            <text:list text:style-name="id1-3-2-2-3-3">
              <text:list-item text:style-override="id1-3-2-2-3-3-1">
                <text:number>a.</text:number>
                <text:p text:style-name="al">indien de woning niet wordt verhuurd en niet leegstaat: degene die op grond van artikel 1 als genothebbende krachtens eigendom, bezit of beperkt recht van de woning wordt aangewezen;</text:p>
              </text:list-item>
              <text:list-item text:style-override="id1-3-2-2-3-3-2">
                <text:number>b.</text:number>
                <text:p text:style-name="al">degene die het langst staat ingeschreven in de Basisregistratie personen;</text:p>
              </text:list-item>
              <text:list-item text:style-override="id1-3-2-2-3-3-3">
                <text:number>c.</text:number>
                <text:p text:style-name="al">bij gelijktijdige vestiging:</text:p>
                <text:list text:style-name="id1-3-2-2-3-3-3-3">
                  <text:list-item text:style-override="id1-3-2-2-3-3-3-3-1">
                    <text:number>1.</text:number>
                    <text:p text:style-name="al">bij echtparen, met of zonder inwonende gezinsleden of familieleden: de man;</text:p>
                  </text:list-item>
                  <text:list-item text:style-override="id1-3-2-2-3-3-3-3-2">
                    <text:number>2.</text:number>
                    <text:p text:style-name="al">bij samenwoning van een man en een vrouw, met of zonder inwonende gezinsleden of familieleden: de man;</text:p>
                  </text:list-item>
                  <text:list-item text:style-override="id1-3-2-2-3-3-3-3-3">
                    <text:number>3.</text:number>
                    <text:p text:style-name="al">in alle andere dan de onder 1 en 2 genoemde gevallen: het oudste lid van het huishouden;</text:p>
                  </text:list-item>
                </text:list>
              </text:list-item>
              <text:list-item text:style-override="id1-3-2-2-3-3-4">
                <text:number>d.</text:number>
                <text:p text:style-name="al">degene die op andere wijze als gebruiker van de woning naar voren komt.</text:p>
              </text:list-item>
            </text:list>
          </text:section>
          <text:section text:name="artikel_id1-3-2-2-4" text:style-name="artikel">
            <text:p text:style-name="artikel_kop_titel"><text:span text:style-name="artikel_kop_label">Artikel</text:span> <text:span text:style-name="artikel_kop_nr">4</text:span> Hondenbelasting</text:p>
            <text:p text:style-name="al">Als belastingplichtige wordt aangewezen degene die op grond van artikel 3 als gebruiker van de woning krachtens eigendom, bezit, beperkt recht of persoonlijk recht wordt aangewezen.</text:p>
          </text:section>
          <text:section text:name="artikel_id1-3-2-2-5" text:style-name="artikel">
            <text:p text:style-name="artikel_kop_titel"><text:span text:style-name="artikel_kop_label">Artikel</text:span> <text:span text:style-name="artikel_kop_nr">5</text:span> Forensenbelasting</text:p>
            <text:p text:style-name="al">In aflopende voorkeursvolgorde wordt als belastingplichtige aangewezen:</text:p>
            <text:list text:style-name="id1-3-2-2-5-3">
              <text:list-item text:style-override="id1-3-2-2-5-3-1">
                <text:number>a.</text:number>
                <text:p text:style-name="al">degene die op grond van artikel 1 als genothebbende krachtens eigendom, bezit of beperkt recht van de woning wordt aangewezen;</text:p>
              </text:list-item>
              <text:list-item text:style-override="id1-3-2-2-5-3-2">
                <text:number>b.</text:number>
                <text:p text:style-name="al">degene die de nutsvoorziening van de woning op naam heeft;</text:p>
              </text:list-item>
              <text:list-item text:style-override="id1-3-2-2-5-3-3">
                <text:number>c.</text:number>
                <text:p text:style-name="al">degene die de huur van de woning betaalt aan een verhuurder die ergens anders woont;</text:p>
              </text:list-item>
              <text:list-item text:style-override="id1-3-2-2-5-3-4">
                <text:number>d.</text:number>
                <text:p text:style-name="al">de oudste man;</text:p>
              </text:list-item>
              <text:list-item text:style-override="id1-3-2-2-5-3-5">
                <text:number>e.</text:number>
                <text:p text:style-name="al">degene die op andere wijze als gebruiker van de woning naar voren komt.</text:p>
              </text:list-item>
            </text:list>
          </text:section>
          <text:section text:name="artikel_id1-3-2-2-6" text:style-name="artikel">
            <text:p text:style-name="artikel_kop_titel"><text:span text:style-name="artikel_kop_label">Artikel</text:span> <text:span text:style-name="artikel_kop_nr">6</text:span> Tijdvak</text:p>
            <text:p text:style-name="al">Bij het heffen van een belasting over een tijdvak is bij de toepassing van de voorkeursvolgorde beslissend de situatie bij het begin van dat tijdvak of, als dit later is, bij het begin van de belastingplicht.</text:p>
          </text:section>
          <text:section text:name="artikel_id1-3-2-2-7" text:style-name="artikel">
            <text:p text:style-name="artikel_kop_titel"><text:span text:style-name="artikel_kop_label">Artikel</text:span> <text:span text:style-name="artikel_kop_nr">7</text:span> WOZ-Beschikking voor het genot krachtens eigendom, bezit of beperkt recht van een onroerende zaak</text:p>
            <text:p text:style-name="al">Als belanghebbende wordt aangewezen degene die op grond van artikel 1 wordt aangewezen als de genothebbende van de onroerende zaak krachtens eigendom, bezit of beperkt recht.</text:p>
          </text:section>
          <text:section text:name="artikel_id1-3-2-2-8" text:style-name="artikel">
            <text:p text:style-name="artikel_kop_titel"><text:span text:style-name="artikel_kop_label">Artikel</text:span> <text:span text:style-name="artikel_kop_nr">8</text:span> WOZ-Beschikking voor het gebruik krachtens eigendom, bezit, beperkt recht of persoonlijk recht van een niet-woning</text:p>
            <text:p text:style-name="al">Als belanghebbende wordt aangewezen degene die op grond van artikel 2 wordt aangewezen als gebruiker van de niet-woning krachtens eigendom, bezit, beperkt recht of persoonlijk recht.</text:p>
          </text:section>
          <text:section text:name="artikel_id1-3-2-2-9" text:style-name="artikel">
            <text:p text:style-name="artikel_kop_titel"><text:span text:style-name="artikel_kop_label">Artikel</text:span> <text:span text:style-name="artikel_kop_nr">9</text:span> WOZ-Beschikking voor het gebruik krachtens eigendom, bezit, beperkt recht of persoonlijk recht van een huurwoning</text:p>
            <text:p text:style-name="al">Als belanghebbende wordt aangewezen degene die op grond van artikel 3 wordt aangewezen als gebruiker van de huurwoning krachtens eigendom, bezit, beperkt recht of persoonlijk recht.</text:p>
          </text:section>
          <text:section text:name="artikel_id1-3-2-2-10" text:style-name="artikel">
            <text:p text:style-name="artikel_kop_titel"><text:span text:style-name="artikel_kop_label">Artikel</text:span> <text:span text:style-name="artikel_kop_nr">10</text:span> Gevallen waarin de voorgaande artikelen niet worden toegepast</text:p>
            <text:p text:style-name="al">De voorgaande artikelen worden niet toegepast indien:</text:p>
            <text:list text:style-name="id1-3-2-2-10-3">
              <text:list-item text:style-override="id1-3-2-2-10-3-1">
                <text:number>a.</text:number>
                <text:p text:style-name="al">de aanslag kan worden opgelegd aan een belastingplichtige die met betrekking tot het voorgaande belastingtijdvak of kalenderjaar de aanslag heeft ontvangen, tenzij die aanslag niet is of wordt betaald;</text:p>
              </text:list-item>
              <text:list-item text:style-override="id1-3-2-2-10-3-2">
                <text:number>b.</text:number>
                <text:p text:style-name="al">bekend is dat een andere belastingplichtige de desbetreffende aanslag op zijn/haar naam wil ontvangen, althans voor zover dit niet leidt tot een mogelijke situatie dat de belasting niet kan worden betaald of ingevorderd.</text:p>
              </text:list-item>
            </text:list>
          </text:section>
          <text:section text:name="artikel_id1-3-2-2-11" text:style-name="artikel">
            <text:p text:style-name="artikel_kop_titel"><text:span text:style-name="artikel_kop_label">Artikel</text:span> <text:span text:style-name="artikel_kop_nr">11</text:span> Andere persoon als belastingplichtige aanwijzen</text:p>
            <text:p text:style-name="al">Als blijkt of het vermoeden bestaat dat de persoon die op grond van de in de voorgaande artikelen omschreven voorkeursvolgorde als belastingplichtige zou worden aangewezen de belasting niet of moeilijker dan een andere persoon kan betalen, kan de andere persoon als belastingplichtige worden aangewezen. </text:p>
          </text:section>
          <text:section text:name="artikel_id1-3-2-2-12" text:style-name="artikel">
            <text:p text:style-name="artikel_kop_titel"><text:span text:style-name="artikel_kop_label">Artikel</text:span> <text:span text:style-name="artikel_kop_nr">12</text:span> Andere persoon als belastingplichtige aanwijzen in het volgende belastingtijdvak of kalenderjaar</text:p>
            <text:p text:style-name="al">Indien voor het desbetreffende belastingtijdvak of kalenderjaar reeds een aanslag is opgelegd aan de persoon die op grond van de in de voorgaande artikelen omschreven voorkeursvolgorde als belastingplichtige is aangewezen, kan pas met ingang van het daaropvolgende belastingtijdvak of kalenderjaar een andere persoon als belastingplichtige worden aangewezen.</text:p>
          </text:section>
          <text:section text:name="artikel_id1-3-2-2-13" text:style-name="artikel">
            <text:p text:style-name="artikel_kop_titel"><text:span text:style-name="artikel_kop_label">Artikel</text:span> <text:span text:style-name="artikel_kop_nr">13</text:span> Inwerkingtreding</text:p>
            <text:p text:style-name="al">Dit besluit treedt in werking met ingang van de dag na de datum waarin het in het Gemeenteblad wordt bekendgemaakt. </text:p>
          </text:section>
          <text:section text:name="artikel_id1-3-2-2-14" text:style-name="artikel">
            <text:p text:style-name="artikel_kop_titel"><text:span text:style-name="artikel_kop_label">Artikel</text:span> <text:span text:style-name="artikel_kop_nr">14</text:span> Citeertitel</text:p>
            <text:p text:style-name="al">Dit besluit wordt aangehaald als: Beleidsregels aanwijzen belastingplichtige en WOZ-belanghebbende in een keuzesituatie.</text:p>
          </text:section>
        </text:section>
        <text:section text:name="regeling-sluiting_id1-3-2-3" text:style-name="regeling-sluiting">
          <text:section text:name="ondertekening_id1-3-2-3-1">
            <text:p><text:span text:style-name="functie">Aldus vastgesteld op 30 januari 2026</text:span></text:p>
          </text:section>
          <text:section text:name="ondertekening_id1-3-2-3-2">
            <text:p><text:span text:style-name="functie"/></text:p>
            <text:p><text:span text:style-name="functie">de heffingsambtenaar van Nissewaard,</text:span></text:p>
          </text:section>
          <text:section text:name="ondertekening_id1-3-2-3-3">
            <text:p><text:span text:style-name="functie"/></text:p>
            <text:p><text:span text:style-name="functie">Mr. P.J. Vlce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ssewaard</text:p>
            </table:table-cell>
            <table:table-cell office:value-type="string" table:style-name="header.C">
              <text:p text:style-name="headerright"><text:span text:style-name="nr">Nr. 54882</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4882</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4882</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Nissewaard</meta:user-defined>
    <meta:user-defined meta:name="OVERHEID.Informatietype/DC.type">officiële publicatie</meta:user-defined>
    <meta:user-defined meta:name="OVERHEIDop.Rubriek/DC.type">beleidsregel</meta:user-defined>
    <meta:user-defined meta:name="OVERHEID.Gemeente/DCTERMS.publisher">Nissewaard</meta:user-defined>
    <meta:user-defined meta:name="OVERHEID.Gemeente/OVERHEID.authority">Nissewaard</meta:user-defined>
    <meta:user-defined meta:name="OVERHEID.TaxonomieBeleidsagendaDecentraal/OVERHEID.category">Bestuur | Organisatie en beleid</meta:user-defined>
    <meta:user-defined meta:name="OVERHEID.TaxonomieBeleidsagendaDecentraal/OVERHEID.category">Financiën | Organisatie en beleid</meta:user-defined>
    <meta:user-defined meta:name="DC.source">artikel 4:81 van de Algemene wet bestuursrecht]|[1.0:c:BWBR0005537&amp;artikel=4%3A81&amp;g=2026-01-01</meta:user-defined>
    <meta:user-defined meta:name="DC.source">artikel 253 van de Gemeentewet]|[1.0:c:BWBR0005416&amp;artikel=253&amp;g=2026-01-01</meta:user-defined>
    <meta:user-defined meta:name="DC.source">Artikel 1 van de vigerende verordening onroerende-zaakbelastingen]|[https://lokaleregelgeving.overheid.nl/CVDR750873/1#artikel_1</meta:user-defined>
    <meta:user-defined meta:name="DC.source">Artikel 3 verordening rioolheffing]|[https://lokaleregelgeving.overheid.nl/CVDR750871/1#artikel_3</meta:user-defined>
    <meta:user-defined meta:name="DC.source">Artikel 3 verordening afvalstoffenheffing]|[https://lokaleregelgeving.overheid.nl/CVDR750880/1#artikel_3</meta:user-defined>
    <meta:user-defined meta:name="DC.source">Artikel 2 verordening hondenbelasting]|[https://lokaleregelgeving.overheid.nl/CVDR750881/1#artikel_2</meta:user-defined>
    <meta:user-defined meta:name="DC.source">Artikel 2 verordening forensenbelasting]|[https://lokaleregelgeving.overheid.nl/CVDR750876/1#artikel_2</meta:user-defined>
    <meta:user-defined meta:name="DC.source">artikel 24, vierde lid, van de Wet waardering onroerende zaken]|[1.0:c:BWBR0007119&amp;artikel=24&amp;lid=4&amp;g=2025-01-01</meta:user-defined>
    <meta:user-defined meta:name="DC.source">artikel 24, zesde lid, van de Wet waardering onroerende zaken]|[1.0:c:BWBR0007119&amp;artikel=24&amp;lid=6&amp;g=2025-01-01</meta:user-defined>
    <meta:user-defined meta:name="DCTERMS.alternative">Beleidsregels aanwijzen belastingplichtige en WOZ-belanghebbende in een keuzesituatie</meta:user-defined>
    <dc:language>nl</dc:language>
    <meta:user-defined meta:name="OVERHEIDop.locatietype/OVERHEIDop.gebiedsmarkering">Gemeente</meta:user-defined>
    <meta:user-defined meta:name="DC.title">Beleidsregels voor het aanwijzen van een belastingplichtige en een WOZ-belanghebbende in een keuzesituatie</meta:user-defined>
    <meta:user-defined meta:name="DCTERMS.W3CDTF/DCTERMS.available">2026-02-09</meta:user-defined>
    <meta:user-defined meta:name="DCTERMS.W3CDTF/OVERHEIDop.jaargang">2026</meta:user-defined>
    <meta:user-defined meta:name="OVERHEIDop.publicationIssue">54882</meta:user-defined>
    <meta:user-defined meta:name="OVERHEIDop.betreftRegeling">CVDR756537_1</meta:user-defined>
    <meta:user-defined meta:name="xs:date/OVERHEIDop.startdatum">2026-02-10</meta:user-defined>
    <meta:user-defined meta:name="OVERHEIDop.GmbID/DC.identifier">gmb-2026-54882</meta:user-defined>
    <meta:user-defined meta:name="OVERHEIDop.versieInformatie"/>
  </office:meta>
</office:document-meta>
</file>