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285e6552-b563-4399-bccb-719a22b7e2e1.png" manifest:media-type="image/x-eps"/>
  <manifest:file-entry manifest:full-path="Pictures/Afbeelding2i0ec7cc8a-5e7f-4941-a65a-fde581c002fc.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2-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1-3">
      <text:list-level-style-bullet text:bullet-char="•" text:level="1">
        <style:list-level-properties text:min-label-width="10mm"/>
      </text:list-level-style-bullet>
    </text:list-style>
    <text:list-style style:name="id1-3-2-2-5-3-1-3-1">
      <text:list-level-style-bullet text:bullet-char="•" text:level="1">
        <style:list-level-properties text:min-label-width="10mm"/>
      </text:list-level-style-bullet>
    </text:list-style>
    <text:list-style style:name="id1-3-2-2-5-3-1-3-2">
      <text:list-level-style-bullet text:bullet-char="•" text:level="1">
        <style:list-level-properties text:min-label-width="10mm"/>
      </text:list-level-style-bullet>
    </text:list-style>
    <text:list-style style:name="id1-3-2-2-5-3-2">
      <text:list-level-style-bullet style:num-suffix="" text:bullet-char="​" text:level="1">
        <style:list-level-properties text:min-label-width="10mm"/>
      </text:list-level-style-bullet>
    </text:list-style>
    <text:list-style style:name="id1-3-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7-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7-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3">
      <text:list-level-style-bullet text:bullet-char="•" text:level="1">
        <style:list-level-properties text:min-label-width="10mm"/>
      </text:list-level-style-bullet>
    </text:list-style>
    <text:list-style style:name="id1-3-2-2-8-2-3-1">
      <text:list-level-style-bullet text:bullet-char="•" text:level="1">
        <style:list-level-properties text:min-label-width="10mm"/>
      </text:list-level-style-bullet>
    </text:list-style>
    <text:list-style style:name="id1-3-2-2-8-2-3-2">
      <text:list-level-style-bullet text:bullet-char="•" text:level="1">
        <style:list-level-properties text:min-label-width="10mm"/>
      </text:list-level-style-bullet>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0-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27">
      <text:list-level-style-bullet text:bullet-char="•" text:level="1">
        <style:list-level-properties text:min-label-width="10mm"/>
      </text:list-level-style-bullet>
    </text:list-style>
    <text:list-style style:name="id1-3-2-4-27-1">
      <text:list-level-style-bullet text:bullet-char="•" text:level="1">
        <style:list-level-properties text:min-label-width="10mm"/>
      </text:list-level-style-bullet>
    </text:list-style>
    <text:list-style style:name="id1-3-2-4-27-2">
      <text:list-level-style-bullet text:bullet-char="•" text:level="1">
        <style:list-level-properties text:min-label-width="10mm"/>
      </text:list-level-style-bullet>
    </text:list-style>
    <text:list-style style:name="id1-3-2-4-27-3">
      <text:list-level-style-bullet text:bullet-char="•" text:level="1">
        <style:list-level-properties text:min-label-width="10mm"/>
      </text:list-level-style-bullet>
    </text:list-style>
    <text:list-style style:name="id1-3-2-4-27-4">
      <text:list-level-style-bullet text:bullet-char="•" text:level="1">
        <style:list-level-properties text:min-label-width="10mm"/>
      </text:list-level-style-bullet>
    </text:list-style>
    <style:style style:family="table-column" style:parent-style-name="colspec" style:name="id1-3-2-4-46-1-1">
      <style:table-column-properties style:rel-column-width="38*"/>
    </style:style>
    <style:style style:family="table-column" style:parent-style-name="colspec" style:name="id1-3-2-4-46-1-2">
      <style:table-column-properties style:rel-column-width="19*"/>
    </style:style>
    <style:style style:family="table-column" style:parent-style-name="colspec" style:name="id1-3-2-4-46-1-3">
      <style:table-column-properties style:rel-column-width="15*"/>
    </style:style>
    <style:style style:family="table-column" style:parent-style-name="colspec" style:name="id1-3-2-4-46-1-4">
      <style:table-column-properties style:rel-column-width="19*"/>
    </style:style>
    <text:list-style style:name="id1-3-2-4-79">
      <text:list-level-style-bullet text:bullet-char="•" text:level="1">
        <style:list-level-properties text:min-label-width="10mm"/>
      </text:list-level-style-bullet>
    </text:list-style>
    <text:list-style style:name="id1-3-2-4-79-1">
      <text:list-level-style-bullet text:bullet-char="•" text:level="1">
        <style:list-level-properties text:min-label-width="10mm"/>
      </text:list-level-style-bullet>
    </text:list-style>
    <text:list-style style:name="id1-3-2-4-79-2">
      <text:list-level-style-bullet text:bullet-char="•" text:level="1">
        <style:list-level-properties text:min-label-width="10mm"/>
      </text:list-level-style-bullet>
    </text:list-style>
    <text:list-style style:name="id1-3-2-4-79-3">
      <text:list-level-style-bullet text:bullet-char="•" text:level="1">
        <style:list-level-properties text:min-label-width="10mm"/>
      </text:list-level-style-bullet>
    </text:list-style>
    <text:list-style style:name="id1-3-2-4-79-4">
      <text:list-level-style-bullet text:bullet-char="•" text:level="1">
        <style:list-level-properties text:min-label-width="10mm"/>
      </text:list-level-style-bullet>
    </text:list-style>
    <text:list-style style:name="id1-3-2-4-79-5">
      <text:list-level-style-bullet text:bullet-char="•" text:level="1">
        <style:list-level-properties text:min-label-width="10mm"/>
      </text:list-level-style-bullet>
    </text:list-style>
    <text:list-style style:name="id1-3-2-4-79-6">
      <text:list-level-style-bullet text:bullet-char="•" text:level="1">
        <style:list-level-properties text:min-label-width="10mm"/>
      </text:list-level-style-bullet>
    </text:list-style>
    <text:list-style style:name="id1-3-2-4-79-7">
      <text:list-level-style-bullet text:bullet-char="•" text:level="1">
        <style:list-level-properties text:min-label-width="10mm"/>
      </text:list-level-style-bullet>
    </text:list-style>
    <text:list-style style:name="id1-3-2-4-79-8">
      <text:list-level-style-bullet text:bullet-char="•" text:level="1">
        <style:list-level-properties text:min-label-width="10mm"/>
      </text:list-level-style-bullet>
    </text:list-style>
    <text:list-style style:name="id1-3-2-4-79-9">
      <text:list-level-style-bullet text:bullet-char="•" text:level="1">
        <style:list-level-properties text:min-label-width="10mm"/>
      </text:list-level-style-bullet>
    </text:list-style>
    <text:list-style style:name="id1-3-2-4-79-10">
      <text:list-level-style-bullet text:bullet-char="•" text:level="1">
        <style:list-level-properties text:min-label-width="10mm"/>
      </text:list-level-style-bullet>
    </text:list-style>
    <text:list-style style:name="id1-3-2-4-79-11">
      <text:list-level-style-bullet text:bullet-char="•" text:level="1">
        <style:list-level-properties text:min-label-width="10mm"/>
      </text:list-level-style-bullet>
    </text:list-style>
  </office:automatic-styles>
  <office:body>
    <office:text>
      <text:p text:style-name="new_page_staatscourant"/>
      <text:p text:style-name="single-kop-titel">Regeling budgethouders gemeente Montferland 2026</text:p>
      <text:section text:name="regeling_id1-3-2" text:style-name="regeling">
        <text:section text:name="aanhef_id1-3-2-1" text:style-name="aanhef">
          <text:section text:name="preambule_id1-3-2-1-1" text:style-name="preambule">
            <text:p text:style-name="al">Burgemeester en wethouders van de gemeente Montferland;</text:p>
            <text:p text:style-name="al"/>
            <text:p text:style-name="al">Gelet op het bepaalde in artikel 212 van de Gemeentewet en de Gewijzigde Financiële verordening gemeente Montferland 2025;</text:p>
            <text:p text:style-name="al"/>
            <text:p text:style-name="al">
            <text:span text:style-name="nadrukvet">b</text:span>
            <text:span text:style-name="nadrukvet"> e s l u i t e n:</text:span>
          </text:p>
            <text:p text:style-name="al"/>
            <text:p text:style-name="al">vast te stellen de navolgende “Regeling budgethouders gemeente Montferland 2026”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pen</text:p>
            <text:list text:style-name="id1-3-2-2-1-2">
              <text:list-item text:style-override="id1-3-2-2-1-2">
                <text:number>1.</text:number>
                <text:p text:style-name="al">Budget: </text:p>
                <text:p text:style-name="al">Een budget is een taakstelling tot uitdrukking komend in het bedrag dat verbonden is aan een taak, een product en/of kostenplaats van de begroting of een investering (krediet) of een project. Een budget bestaat zowel uit baten en lasten en omvat ook de in de begroting, investering of project opgenomen doelstelling(en) en/of prestatie(s);</text:p>
              </text:list-item>
              <text:list-item text:style-override="id1-3-2-2-1-3">
                <text:number>2.</text:number>
                <text:p text:style-name="al">Hoofdbudgethouder:</text:p>
                <text:p text:style-name="al">De functionaris, die eindverantwoordelijk is voor het beheren van de aan hem/haar toegekende budgetten;</text:p>
              </text:list-item>
              <text:list-item text:style-override="id1-3-2-2-1-4">
                <text:number>3.</text:number>
                <text:p text:style-name="al">Budgethouder:</text:p>
                <text:p text:style-name="al">De hoofdbudgethouder dan wel een door hem/haar aangewezen medewerker die onder de verantwoordelijkheid van de hoofdbudgethouder bevoegd is om één of meerdere budgetten te beheren;</text:p>
              </text:list-item>
              <text:list-item text:style-override="id1-3-2-2-1-5">
                <text:number>4.</text:number>
                <text:p text:style-name="al">Prestatie Akkoord Verklaarder (PAV-er): </text:p>
                <text:p text:style-name="al">Een functionaris die facturen accordeert en goedkeurt op basis van de overeengekomen afspraken en de te leveren / geleverde prestaties. Dit kan de besteller zijn;</text:p>
              </text:list-item>
              <text:list-item text:style-override="id1-3-2-2-1-6">
                <text:number>5.</text:number>
                <text:p text:style-name="al">Besteller:</text:p>
                <text:p text:style-name="al">Iedere medewerker, met algemene of bijzondere instemming van de budgethouder, met de bevoegdheid om bestellingen te plaatsen;</text:p>
              </text:list-item>
              <text:list-item text:style-override="id1-3-2-2-1-7">
                <text:number>6.</text:number>
                <text:p text:style-name="al">Bestelling:</text:p>
                <text:p text:style-name="al">Een opdracht tot aanneming van een werk, de levering van een goed of verlening van een dienst;</text:p>
              </text:list-item>
              <text:list-item text:style-override="id1-3-2-2-1-8">
                <text:number>7.</text:number>
                <text:p text:style-name="al">Verplichting: </text:p>
                <text:p text:style-name="al">Publieke of privaatrechtelijke verbintenissen die tot uitgaven leiden, met inbegrip van garantstellingen, waarborgen en leningen.</text:p>
              </text:list-item>
              <text:list-item text:style-override="id1-3-2-2-1-9">
                <text:number>8.</text:number>
                <text:p text:style-name="al">Kostenplaats:</text:p>
                <text:p text:style-name="al">Een kostenplaats wordt gebruikt voor het groeperen van grootboekrekeningen/ kostensoorten, ten einde inzicht te krijgen in de kosten van bij elkaar horende eenheden;</text:p>
              </text:list-item>
              <text:list-item text:style-override="id1-3-2-2-1-10">
                <text:number>9.</text:number>
                <text:p text:style-name="al">Product:</text:p>
                <text:p text:style-name="al">Een verzameling van 2 of meer bij elkaar horende kostenplaatsen. Deze worden in de administratie gebruikt voor de periodieke rapportering;</text:p>
              </text:list-item>
              <text:list-item text:style-override="id1-3-2-2-1-11">
                <text:number>10.</text:number>
                <text:p text:style-name="al">Programma:</text:p>
                <text:p text:style-name="al">In programma's formuleert de gemeenteraad beleid en maatregelen die leiden tot de gewenste kwaliteit van de leefomgeving. Een programma is opgebouwd uit subprogramma’s en uit producten/kostenplaatsen.</text:p>
              </text:list-item>
            </text:list>
          </text:section>
          <text:section text:name="artikel_id1-3-2-2-2" text:style-name="artikel">
            <text:p text:style-name="artikel_kop_titel"><text:span text:style-name="artikel_kop_label">Artikel</text:span> <text:span text:style-name="artikel_kop_nr">2.</text:span> (Hoofd)budgethouder</text:p>
            <text:list text:style-name="id1-3-2-2-2-2">
              <text:list-item text:style-override="id1-3-2-2-2-2">
                <text:number>1.</text:number>
                <text:p text:style-name="al">De toedeling van de budgetten aan de hoofdbudgethouders is organiek bepaald;</text:p>
              </text:list-item>
              <text:list-item text:style-override="id1-3-2-2-2-3">
                <text:number>2.</text:number>
                <text:p text:style-name="al">De gemeentesecretaris, de domeinmanagers en de teammanagers zijn hoofdbudgethouder; </text:p>
              </text:list-item>
              <text:list-item text:style-override="id1-3-2-2-2-4">
                <text:number>3.</text:number>
                <text:p text:style-name="al">De griffier is hoofdbudgethouder voor de budgetten die direct ten behoeve van de gemeenteraad zijn.</text:p>
              </text:list-item>
              <text:list-item text:style-override="id1-3-2-2-2-5">
                <text:number>4.</text:number>
                <text:p text:style-name="al">De hoofdbudgethouder kan budgethouders aanwijzen;</text:p>
              </text:list-item>
              <text:list-item text:style-override="id1-3-2-2-2-6">
                <text:number>5.</text:number>
                <text:p text:style-name="al">Voor de budgetten waarbij de teammanager de budgethouder is, fungeert de domeinmanager als hoofdbudgethouder; </text:p>
              </text:list-item>
              <text:list-item text:style-override="id1-3-2-2-2-7">
                <text:number>6.</text:number>
                <text:p text:style-name="al">De aanwijzing van zowel hoofdbudgethouders als budgethouders blijkt uit de vermelding in de jaarlijks op te stellen beheersbegroting en wordt vastgelegd in de financiële administratie; </text:p>
              </text:list-item>
              <text:list-item text:style-override="id1-3-2-2-2-8">
                <text:number>7.</text:number>
                <text:p text:style-name="al">De aanwijzing van een projectleider tot budgethouder vindt plaats in het projectbesluit en/of projectplan en wordt eveneens vastgelegd in de financiële administratie; </text:p>
              </text:list-item>
              <text:list-item text:style-override="id1-3-2-2-2-9">
                <text:number>8.</text:number>
                <text:p text:style-name="al">Per budget (kostenplaats, investeringskrediet of project) is er één budgethouder; </text:p>
              </text:list-item>
              <text:list-item text:style-override="id1-3-2-2-2-10">
                <text:number>9.</text:number>
                <text:p text:style-name="al">Uit doelmatigheidsoverwegingen kan door het college voor een specifieke taak of bij bepaalde lasten– of batensoorten een budgethouder, in afwijking van de reguliere takentoewijzing, aangewezen worden; </text:p>
              </text:list-item>
              <text:list-item text:style-override="id1-3-2-2-2-11">
                <text:number>10.</text:number>
                <text:p text:style-name="al">De budgethouder wordt – zo nodig – vervangen door een door de direct leidinggevende aan te wijzen vervanger;</text:p>
              </text:list-item>
              <text:list-item text:style-override="id1-3-2-2-2-12">
                <text:number>11.</text:number>
                <text:p text:style-name="al">Bij ontbreken van een aangewezen vervanger van de budgethouder, wordt deze bij afwezigheid vervangen door de hoofdbudgethouder.</text:p>
              </text:list-item>
            </text:list>
          </text:section>
          <text:section text:name="artikel_id1-3-2-2-3" text:style-name="artikel">
            <text:p text:style-name="artikel_kop_titel"><text:span text:style-name="artikel_kop_label">Artikel</text:span> <text:span text:style-name="artikel_kop_nr">3.</text:span> Regels voor de (hoofd)budgethouder</text:p>
            <text:list text:style-name="id1-3-2-2-3-2">
              <text:list-item text:style-override="id1-3-2-2-3-2">
                <text:number>1.</text:number>
                <text:p text:style-name="al">Het aangaan van verplichtingen vloeit voort uit de goedgekeurde begroting en/of door de gemeenteraad afzonderlijk vastgestelde exploitatie- en investeringsbudgetten;</text:p>
              </text:list-item>
              <text:list-item text:style-override="id1-3-2-2-3-3">
                <text:number>2.</text:number>
                <text:p text:style-name="al">Tot het aangaan van verplichtingen, inclusief het sluiten van overeenkomsten voor de aanneming van werken, de levering van goederen en/of verlening van diensten aan de Gemeente Montferland is bevoegd:</text:p>
                <text:list text:style-name="id1-3-2-2-3-3-3">
                  <text:list-item text:style-override="id1-3-2-2-3-3-3-1">
                    <text:number>a.</text:number>
                    <text:p text:style-name="al">De budgethouder tot een bedrag van € 100.000.</text:p>
                  </text:list-item>
                  <text:list-item text:style-override="id1-3-2-2-3-3-3-2">
                    <text:number>b.</text:number>
                    <text:p text:style-name="al">De hoofdbudgethouder voor bedragen hoger dan € 100.000, tot een maximum van € 1.000.000; </text:p>
                  </text:list-item>
                  <text:list-item text:style-override="id1-3-2-2-3-3-3-3">
                    <text:number>c.</text:number>
                    <text:p text:style-name="al">De gemeentesecretaris voor bedragen hoger dan € 1.000.000;</text:p>
                  </text:list-item>
                </text:list>
              </text:list-item>
              <text:list-item text:style-override="id1-3-2-2-3-4">
                <text:number>3.</text:number>
                <text:p text:style-name="al">Hij/zij neemt daarbij de regels van mandaat volgens het geldende Mandaatbesluit en de regelgeving over het inkoop- en aanbestedingsbeleid van de gemeente Montferland in acht;</text:p>
              </text:list-item>
              <text:list-item text:style-override="id1-3-2-2-3-5">
                <text:number>4.</text:number>
                <text:p text:style-name="al">Gaat alleen een verplichting aan als het budget toereikend is. Deze bepaling geldt niet als de budgetoverschrijding:</text:p>
                <text:list text:style-name="id1-3-2-2-3-5-3">
                  <text:list-item text:style-override="id1-3-2-2-3-5-3-1">
                    <text:number>a.</text:number>
                    <text:p text:style-name="al">Het gevolg is van niet-beïnvloedbare bijstelling bestaand beleid;</text:p>
                  </text:list-item>
                  <text:list-item text:style-override="id1-3-2-2-3-5-3-2">
                    <text:number>b.</text:number>
                    <text:p text:style-name="al">Wordt gecompenseerd door direct gerelateerde inkomsten welke de overschrijding compenseren; </text:p>
                  </text:list-item>
                  <text:list-item text:style-override="id1-3-2-2-3-5-3-3">
                    <text:number>c.</text:number>
                    <text:p text:style-name="al">Een open-einde regeling betreft;</text:p>
                  </text:list-item>
                </text:list>
              </text:list-item>
              <text:list-item text:style-override="id1-3-2-2-3-6">
                <text:number>5.</text:number>
                <text:p text:style-name="al">Om in de begroting opgenomen prestaties te bereiken mag de (hoofd)budgethouder schuiven met budgetten binnen het bestaand beleid. Hierbij gelden de volgende voorwaarden en beperkingen:</text:p>
                <text:list text:style-name="id1-3-2-2-3-6-3">
                  <text:list-item text:style-override="id1-3-2-2-3-6-3-1">
                    <text:number>a.</text:number>
                    <text:p text:style-name="al">De in de begroting opgenomen doelen dienen onverminderd gerealiseerd te worden;</text:p>
                  </text:list-item>
                  <text:list-item text:style-override="id1-3-2-2-3-6-3-2">
                    <text:number>b.</text:number>
                    <text:p text:style-name="al">De verschuiving van de budgetten waarvoor hij/zij verantwoordelijk is vinden plaats binnen hetzelfde subprogramma en binnen hetzelfde boekjaar; </text:p>
                  </text:list-item>
                  <text:list-item text:style-override="id1-3-2-2-3-6-3-3">
                    <text:number>c.</text:number>
                    <text:p text:style-name="al">De verschuiving van de budgetten tussen meerdere subprogramma’s is alleen toegestaan binnen hetzelfde programma en na onderlinge overeenstemming tussen de betrokken (hoofd)budgethouders;</text:p>
                  </text:list-item>
                  <text:list-item text:style-override="id1-3-2-2-3-6-3-4">
                    <text:number>d.</text:number>
                    <text:p text:style-name="al">Uitzondering op de bevoegdheden uit de artikelen 3.5b en 3.5c zijn de budgetten voor kapitaallasten, interne doorbelastingen en stortingen in of onttrekkingen uit reserves en voorzieningen;</text:p>
                  </text:list-item>
                  <text:list-item text:style-override="id1-3-2-2-3-6-3-5">
                    <text:number>e.</text:number>
                    <text:p text:style-name="al">Voor het budgetneutraal overhevelen van budgetten die betrekking hebben op de personeelslasten van een team naar een ander team zijn de hoofdbudgethouders gemachtigd;</text:p>
                  </text:list-item>
                </text:list>
              </text:list-item>
              <text:list-item text:style-override="id1-3-2-2-3-7">
                <text:number>6.</text:number>
                <text:p text:style-name="al">Bij onvoorziene omstandigheden is de hoofdbudgethouder, na goedkeuring van de gemeentesecretaris, bevoegd om af te wijken van de in artikel 3.5 voorgeschreven werkwijze. Autorisatie van de budgetoverschrijding dient achteraf plaats te vinden in de tussentijdse rapportage;</text:p>
              </text:list-item>
              <text:list-item text:style-override="id1-3-2-2-3-8">
                <text:number>7.</text:number>
                <text:p text:style-name="al">Met inachtneming van de uitzonderingsbepalingen van artikel 3.4 meldt de budgethouder te verwachten budgetafwijkingen aan de hoofdbudgethouder en aan het college;</text:p>
              </text:list-item>
              <text:list-item text:style-override="id1-3-2-2-3-9">
                <text:number>8.</text:number>
                <text:p text:style-name="al">Informeert het team Bedrijfsvoering (Financiën) tijdig over de te verwachten budgetafwijkingen volgens de jaarlijkse P&amp;C kalender;</text:p>
              </text:list-item>
              <text:list-item text:style-override="id1-3-2-2-3-10">
                <text:number>9.</text:number>
                <text:p text:style-name="al">Is verantwoordelijk voor het tijdig aanleveren van de benodigde informatie voor de planning- en controlinstrumenten.</text:p>
              </text:list-item>
            </text:list>
          </text:section>
          <text:section text:name="artikel_id1-3-2-2-4" text:style-name="artikel">
            <text:p text:style-name="artikel_kop_titel"><text:span text:style-name="artikel_kop_label">Artikel</text:span> <text:span text:style-name="artikel_kop_nr">4.</text:span> Prestatieakkoordverklaarder (PAV-er)</text:p>
            <text:list text:style-name="id1-3-2-2-4-2">
              <text:list-item text:style-override="id1-3-2-2-4-2">
                <text:number>1.</text:number>
                <text:p text:style-name="al">Een budgethouder dient één of meer PAV-ers aan te wijzen om (een deel) van zijn taken uit te voeren;</text:p>
              </text:list-item>
              <text:list-item text:style-override="id1-3-2-2-4-3">
                <text:number>2.</text:number>
                <text:p text:style-name="al">Een PAV-er voert onder verantwoordelijkheid van de budgethouder een budget, geheel of gedeeltelijk, uit;</text:p>
              </text:list-item>
              <text:list-item text:style-override="id1-3-2-2-4-4">
                <text:number>3.</text:number>
                <text:p text:style-name="al">De aanwijzing van een PAV-er wordt vastgelegd in de financiële administratie;</text:p>
              </text:list-item>
              <text:list-item text:style-override="id1-3-2-2-4-5">
                <text:number>4.</text:number>
                <text:p text:style-name="al">Een PAV-er zorgt in overleg met de budgethouder voor vervanging bij langdurige afwezigheid zodat facturen tijdig betaald worden.</text:p>
              </text:list-item>
            </text:list>
          </text:section>
          <text:section text:name="artikel_id1-3-2-2-5" text:style-name="artikel">
            <text:p text:style-name="artikel_kop_titel"><text:span text:style-name="artikel_kop_label">Artikel</text:span> <text:span text:style-name="artikel_kop_nr">5.</text:span> Regels voor de prestatieakkoordverklaarder (PAV-er)</text:p>
            <text:p text:style-name="al">De PAV-er: </text:p>
            <text:list text:style-name="id1-3-2-2-5-3">
              <text:list-item text:style-override="id1-3-2-2-5-3-1">
                <text:number>1.</text:number>
                <text:p text:style-name="al">Controleert bij een factuur: </text:p>
                <text:list text:style-name="id1-3-2-2-5-3-1-3">
                  <text:list-item text:style-override="id1-3-2-2-5-3-1-3-1">
                    <text:number>•</text:number>
                    <text:p text:style-name="al">of het gefactureerde goed, dienst of werk naar behoren geleverd is, en</text:p>
                  </text:list-item>
                  <text:list-item text:style-override="id1-3-2-2-5-3-1-3-2">
                    <text:number>•</text:number>
                    <text:p text:style-name="al">dat de gefactureerde prijs overeenstemt met de opdrachtverstrekking.</text:p>
                  </text:list-item>
                </text:list>
              </text:list-item>
              <text:list-item text:style-override="id1-3-2-2-5-3-2">
                <text:number/>
                <text:p text:style-name="al">Hiervoor raadpleegt hij/zij de onderliggende documenten;</text:p>
              </text:list-item>
              <text:list-item text:style-override="id1-3-2-2-5-3-3">
                <text:number>2.</text:number>
                <text:p text:style-name="al">Verklaart de factuur al dan niet akkoord ten laste van het budget van de budgethouder; </text:p>
              </text:list-item>
              <text:list-item text:style-override="id1-3-2-2-5-3-4">
                <text:number>3.</text:number>
                <text:p text:style-name="al">Zorgt dat een factuur op het juiste budget, krediet of project wordt geboekt;</text:p>
              </text:list-item>
              <text:list-item text:style-override="id1-3-2-2-5-3-5">
                <text:number>4.</text:number>
                <text:p text:style-name="al">Houdt zich aan de regels van de door de budgethouder aan hem/haar toebedeelde taken; </text:p>
              </text:list-item>
              <text:list-item text:style-override="id1-3-2-2-5-3-6">
                <text:number>5.</text:number>
                <text:p text:style-name="al">Meldt te verwachten budgetoverschrijdingen direct aan de budgethouder.</text:p>
              </text:list-item>
            </text:list>
          </text:section>
          <text:section text:name="artikel_id1-3-2-2-6" text:style-name="artikel">
            <text:p text:style-name="artikel_kop_titel"><text:span text:style-name="artikel_kop_label">Artikel</text:span> <text:span text:style-name="artikel_kop_nr">6.</text:span> Bestellingen en leveringcontrole</text:p>
            <text:list text:style-name="id1-3-2-2-6-2">
              <text:list-item text:style-override="id1-3-2-2-6-2">
                <text:number>1.</text:number>
                <text:p text:style-name="al">Aan niet elke uitgaaf gaat een bestelprocedure vooraf. De directie stelt nadere richtlijnen op wanneer de in de art. 6.2 en 6.3 beschreven bestelprocedure moet worden gevolgd;</text:p>
              </text:list-item>
              <text:list-item text:style-override="id1-3-2-2-6-3">
                <text:number>2.</text:number>
                <text:p text:style-name="al">Indien de opdrachtwaarde van de bestelling lager is dan het grensbedrag van € 5.000 dan volgt de besteller de volgende bestelprocedure:</text:p>
                <text:list text:style-name="id1-3-2-2-6-3-3">
                  <text:list-item text:style-override="id1-3-2-2-6-3-3-1">
                    <text:number>a.</text:number>
                    <text:p text:style-name="al">De bestelling wordt optioneel voorafgegaan middels de workflow “Aanvraag tot bestelling” in de financiële applicatie IFinanciën. In deze situatie wordt met de leverancier gecommuniceerd dat het verkregen verplichtingennummer dient te worden vermeld op de factuur/facturen; </text:p>
                  </text:list-item>
                  <text:list-item text:style-override="id1-3-2-2-6-3-3-2">
                    <text:number>b.</text:number>
                    <text:p text:style-name="al">Als de workflow “Aanvraag tot bestellen” niet wordt gevolgd geschiedt het voornemen tot bestelling met goedkeuring en/of in opdracht van de budgethouder. De opdrachtverstrekking wordt in deze situatie centraal geregistreerd in het archief;</text:p>
                  </text:list-item>
                  <text:list-item text:style-override="id1-3-2-2-6-3-3-3">
                    <text:number>c.</text:number>
                    <text:p text:style-name="al">Na uitvoering van een bestelling en de uitvoering van de opdracht controleert de besteller de levering, dienstverlening of werkuitvoering op juistheid en archiveert hij/zij de verdere documenten van prestatieonderbouwing (leveringsbon, bewijs van prestatielevering, e.d.);</text:p>
                  </text:list-item>
                  <text:list-item text:style-override="id1-3-2-2-6-3-3-4">
                    <text:number>d.</text:number>
                    <text:p text:style-name="al">De PAV-er toetst aan de hand van de ontvangen factuur en de gearchiveerde documenten of de bestelling is uitgevoerd conform de opdrachtverstrekking. De accordering vindt digitaal plaats in de financiële applicatie IFinanciën. Het is gewenst de door de besteller gearchiveerde documenten bij te voegen bij de factuur;</text:p>
                  </text:list-item>
                </text:list>
              </text:list-item>
              <text:list-item text:style-override="id1-3-2-2-6-4">
                <text:number>3.</text:number>
                <text:p text:style-name="al">Als de opdrachtwaarde van de bestelling € 5.000 of meer bedraagt volgt de besteller de volgende bestelprocedure:</text:p>
                <text:list text:style-name="id1-3-2-2-6-4-3">
                  <text:list-item text:style-override="id1-3-2-2-6-4-3-1">
                    <text:number>a.</text:number>
                    <text:p text:style-name="al">De bestelling wordt voorafgegaan door het invullen van het inkoopstartformulier;</text:p>
                  </text:list-item>
                  <text:list-item text:style-override="id1-3-2-2-6-4-3-2">
                    <text:number>b.</text:number>
                    <text:p text:style-name="al">Na voltooiing van deze procedure kan de bestelling worden geplaatst met behulp van de verplichte workflow “Aanvraag tot bestelling” in de financiële applicatie IFinanciën. </text:p>
                  </text:list-item>
                  <text:list-item text:style-override="id1-3-2-2-6-4-3-3">
                    <text:number>c.</text:number>
                    <text:p text:style-name="al">Verdere relevante inkoopdocumenten worden gearchiveerd in het inkoopdossier;</text:p>
                  </text:list-item>
                  <text:list-item text:style-override="id1-3-2-2-6-4-3-4">
                    <text:number>d.</text:number>
                    <text:p text:style-name="al">Na uitvoering van een bestelling en de uitvoering van de opdracht controleert de besteller de levering, dienstverlening of werkuitvoering op juistheid en archiveert hij/zij de verdere documenten van prestatieonderbouwing (leveringsbon, bewijs van prestatielevering, e.d.);</text:p>
                  </text:list-item>
                  <text:list-item text:style-override="id1-3-2-2-6-4-3-5">
                    <text:number>e.</text:number>
                    <text:p text:style-name="al">De PAV-er toetst aan de hand van de ontvangen factuur en de gearchiveerde documenten of de bestelling is uitgevoerd conform de opdrachtverstrekking. De accordering vindt digitaal plaats in de financiële applicatie IFinanciën. De door de besteller gearchiveerde documenten dienen verplicht bijgevoegd te worden bij de factuur;</text:p>
                  </text:list-item>
                </text:list>
              </text:list-item>
              <text:list-item text:style-override="id1-3-2-2-6-5">
                <text:number>4.</text:number>
                <text:p text:style-name="al">Voor uitgaven waarvoor geen bestelprocedure hoeft te worden gevolgd zijn de bepalingen van art. 6.2.c en 6.2.d van kracht;</text:p>
              </text:list-item>
              <text:list-item text:style-override="id1-3-2-2-6-6">
                <text:number>5.</text:number>
                <text:p text:style-name="al">De directie is bevoegd de hoogte van het grensbedrag aan te passen. </text:p>
              </text:list-item>
            </text:list>
          </text:section>
          <text:section text:name="artikel_id1-3-2-2-7" text:style-name="artikel">
            <text:p text:style-name="artikel_kop_titel"><text:span text:style-name="artikel_kop_label">Artikel</text:span> <text:span text:style-name="artikel_kop_nr">7.</text:span> Algemene regels</text:p>
            <text:list text:style-name="id1-3-2-2-7-2">
              <text:list-item text:style-override="id1-3-2-2-7-2">
                <text:number>1.</text:number>
                <text:p text:style-name="al">De teammanager Bedrijfsvoering is verantwoordelijk voor een adequate registratie van budgetten;</text:p>
              </text:list-item>
              <text:list-item text:style-override="id1-3-2-2-7-3">
                <text:number>2.</text:number>
                <text:p text:style-name="al">Alleen een budgethouder of een door hem aangewezen PAV-er mag facturen boeken op budgetten van de budgethouder; </text:p>
              </text:list-item>
              <text:list-item text:style-override="id1-3-2-2-7-4">
                <text:number>3.</text:number>
                <text:p text:style-name="al">Alle facturen komen binnen bij het mailadres <text:a xlink:href="mailto:facturen@montferland.info" xlink:type="simple"><text:span text:style-name="nadrukondlijn">facturen@montferland.info</text:span></text:a>, worden geregistreerd en aan de PAV-er en daarna de (hoofd)budgethouder doorgezonden ter fiattering. In de situatie dat vooraf een verplichting is aangemaakt is deze workflow afwijkend; </text:p>
              </text:list-item>
              <text:list-item text:style-override="id1-3-2-2-7-5">
                <text:number>4.</text:number>
                <text:p text:style-name="al">Alleen facturen die vooraf door het team Bedrijfsvoering, cluster Financiën, zijn geregistreerd en goedgekeurd worden betaald;</text:p>
              </text:list-item>
              <text:list-item text:style-override="id1-3-2-2-7-6">
                <text:number>5.</text:number>
                <text:p text:style-name="al">Er wordt alleen betaald als er een betaalopdracht is in de vorm van bijvoorbeeld een factuur, een (digitaal) getekende beschikking of opdrachtbrief;</text:p>
              </text:list-item>
              <text:list-item text:style-override="id1-3-2-2-7-7">
                <text:number>6.</text:number>
                <text:p text:style-name="al">De planning van de planning- en control stukken wordt jaarlijks tijdig door de Concerncontroller bekend gemaakt;</text:p>
              </text:list-item>
              <text:list-item text:style-override="id1-3-2-2-7-8">
                <text:number>7.</text:number>
                <text:p text:style-name="al">De budgethouders worden tijdig door team Bedrijfsvoering, cluster Financiën geattendeerd op het verstrekken van de benodigde gegevens en/of informatie voor de planning- en control stukken;</text:p>
              </text:list-item>
              <text:list-item text:style-override="id1-3-2-2-7-9">
                <text:number>8.</text:number>
                <text:p text:style-name="al">Bij het aanwijzen van een budgethouder worden de regels van administratieve organisatie en interne beheersing in acht genomen;</text:p>
              </text:list-item>
              <text:list-item text:style-override="id1-3-2-2-7-10">
                <text:number>9.</text:number>
                <text:p text:style-name="al">De bedragen genoemd in deze regeling zijn exclusief de omzetbelasting.</text:p>
              </text:list-item>
            </text:list>
          </text:section>
          <text:section text:name="artikel_id1-3-2-2-8" text:style-name="artikel">
            <text:p text:style-name="artikel_kop_titel"><text:span text:style-name="artikel_kop_label">Artikel</text:span> <text:span text:style-name="artikel_kop_nr">8.</text:span> Overige bepalingen</text:p>
            <text:list text:style-name="id1-3-2-2-8-2">
              <text:list-item text:style-override="id1-3-2-2-8-2">
                <text:number>1.</text:number>
                <text:p text:style-name="al">De budgethouder houdt zich aan:</text:p>
                <text:list text:style-name="id1-3-2-2-8-2-3">
                  <text:list-item text:style-override="id1-3-2-2-8-2-3-1">
                    <text:number>•</text:number>
                    <text:p text:style-name="al">Het geldende inkoop en aanbestedingsbeleid van de gemeente;</text:p>
                  </text:list-item>
                  <text:list-item text:style-override="id1-3-2-2-8-2-3-2">
                    <text:number>•</text:number>
                    <text:p text:style-name="al">Aan overige regelingen die te maken hebben met de organisatie van de financiële administratie en het beheer van de geldmiddelen zoals de Financiële verordening en het treasurystatuut van de gemeente;</text:p>
                  </text:list-item>
                </text:list>
              </text:list-item>
              <text:list-item text:style-override="id1-3-2-2-8-3">
                <text:number>2.</text:number>
                <text:p text:style-name="al">De budgethouder kan hierbij en bij de uitvoering van de verantwoordelijkheid met betrekking tot de planning &amp; control cyclus een beroep doen op ondersteuning van de financieel consulenten van het team Bedrijfsvoering, cluster Financiën;</text:p>
              </text:list-item>
              <text:list-item text:style-override="id1-3-2-2-8-4">
                <text:number>3.</text:number>
                <text:p text:style-name="al">In gevallen waarin deze regeling niet voorziet, beslist het college.</text:p>
              </text:list-item>
            </text:list>
          </text:section>
          <text:section text:name="artikel_id1-3-2-2-9" text:style-name="artikel">
            <text:p text:style-name="artikel_kop_titel"><text:span text:style-name="artikel_kop_label">Artikel</text:span> <text:span text:style-name="artikel_kop_nr">9.</text:span> Intrekking oude regeling</text:p>
            <text:p text:style-name="al">De regeling “budgethouders gemeente Montferland 2024” wordt ingetrokken met ingang van de datum waarop deze regeling in werking treedt.</text:p>
          </text:section>
          <text:section text:name="artikel_id1-3-2-2-10" text:style-name="artikel">
            <text:p text:style-name="artikel_kop_titel"><text:span text:style-name="artikel_kop_label">Artikel</text:span> <text:span text:style-name="artikel_kop_nr">10.</text:span> Inwerkingtreding en citeertitel</text:p>
            <text:list text:style-name="id1-3-2-2-10-2">
              <text:list-item text:style-override="id1-3-2-2-10-2">
                <text:number>a.</text:number>
                <text:p text:style-name="al">Deze regeling kan aangehaald worden als de regeling “Regeling budgethouders gemeente Montferland 2026”;</text:p>
              </text:list-item>
              <text:list-item text:style-override="id1-3-2-2-10-3">
                <text:number>b.</text:number>
                <text:p text:style-name="al">Deze regeling treedt, met terugwerkende kracht, in werking op 1 januari 2026. </text:p>
              </text:list-item>
            </text:list>
          </text:section>
        </text:section>
        <text:section text:name="regeling-sluiting_id1-3-2-3" text:style-name="regeling-sluiting">
          <text:section text:name="ondertekening_id1-3-2-3-1">
            <text:p><text:span text:style-name="functie">Aldus vastgesteld door burgemeester en wethouders van de gemeente Montferland in de vergadering van 27 januari 2026.</text:span></text:p>
          </text:section>
          <text:section text:name="ondertekening_id1-3-2-3-2">
            <text:p><text:span text:style-name="functie"/></text:p>
            <text:p><text:span text:style-name="functie">Burgemeester en wethouders van de gemeente Montferland, </text:span></text:p>
          </text:section>
          <text:section text:name="ondertekening_id1-3-2-3-3">
            <text:p><text:span text:style-name="functie"/></text:p>
            <text:p><text:span text:style-name="functie">De secretaris, </text:span></text:p>
            <text:p><text:span text:style-name="functie">B. Booltink </text:span></text:p>
          </text:section>
          <text:section text:name="ondertekening_id1-3-2-3-4">
            <text:p><text:span text:style-name="functie"/></text:p>
            <text:p><text:span text:style-name="functie">De burgemeester,</text:span></text:p>
            <text:p><text:span text:style-name="functie">A.C.V. Fellinger</text:span></text:p>
          </text:section>
          <text:section text:name="ondertekening_id1-3-2-3-5">
            <text:p><text:span text:style-name="functie"/></text:p>
          </text:section>
        </text:section>
        <text:section text:name="nota-toelichting_id1-3-2-4" text:style-name="nota-toelichting">
          <text:p text:style-name="kop_level0"><text:span text:style-name="label"/> <text:span text:style-name="nr"/> Toelichting </text:p>
          <text:p text:style-name="al">Het dagelijks bestuur en daaruit voortvloeiend het financieel beheer van de gemeente berust bij het college van burgemeester en wethouders. Het college is dus verantwoordelijk voor de uitvoering van de begroting (op programmaniveau) en tot het aangaan van overeenkomsten met derden voor aan en/of door de gemeente te leveren goederen, diensten en werken (verplichtingen).</text:p>
          <text:p text:style-name="al"/>
          <text:p text:style-name="al">
          <text:span text:style-name="nadrukvet">Artikelsgewijze toelichting</text:span>
        </text:p>
          <text:p text:style-name="al"/>
          <text:p text:style-name="al">Artikel 2: (Hoofd)budgethouders en Prestatieakkoordverklaarders</text:p>
          <text:p text:style-name="al">Om de ambtelijke organisatie in staat te stellen resultaatgericht te werken heeft het college de verantwoordelijkheid voor de uitvoering van de begroting op het niveau van kostenplaatsen, interne orders en/of projecten en het aangaan van verplichtingen overgedragen op basis van de organieke taakverdeling.</text:p>
          <text:p text:style-name="al"/>
          <text:p text:style-name="al">
          <text:span text:style-name="nadrukvet">Figuur 1: Budgettoewijzing en -verantwoording </text:span>
        </text:p>
          <text:p text:style-name="al">
          <draw:frame><draw:text-box><text:section text:name="plaatje_id1-3-2-4-10-1" text:style-name="plaatje">
            <text:p text:style-name="illustratie_id1-3-2-4-10-1-1"><draw:frame draw:style-name="illustratie_id1-3-2-4-10-1-1" text:anchor-type="paragraph" svg:width="100.60000000000001mm" svg:height="79.1mm"><draw:image xlink:href="Pictures/Afbeelding1i285e6552-b563-4399-bccb-719a22b7e2e1.png" xlink:type="simple"/></draw:frame></text:p>
          </text:section></draw:text-box></draw:frame>
        </text:p>
          <text:p text:style-name="al"/>
          <text:p text:style-name="al">Dit betekent dat de gemeentesecretaris, de domeinmanagers en de teammanagers <text:span text:style-name="nadrukondlijn">hoofdbudgethouder</text:span> zijn voor de aan hen organiek toegewezen budgetten. </text:p>
          <text:p text:style-name="al"/>
          <text:p text:style-name="al">De hoofdbudgethouders hebben de bevoegdheid <text:span text:style-name="nadrukondlijn">budgethouders</text:span> aan te wijzen. Dit kunnen medewerkers in de lijn en projectleiders zijn. Voor het uitvoeren van (een deel van) het budgetbeheer dient door de budgethouder een <text:span text:style-name="nadrukondlijn">prestatieakkoordverklaarder</text:span> (“PAV-er”) aangewezen te worden. Zij zetten hun digitale paraaf op de factuur voor de geleverde prestaties. De budgethouders blijven verantwoordelijk voor de verantwoorde uitgaven en inkomsten op hun budget. </text:p>
          <text:p text:style-name="al"/>
          <text:p text:style-name="al">Op deze manier wordt de verantwoordelijkheid op het gewenste niveau van de organisatie gebracht en wordt functiescheiding geborgd.</text:p>
          <text:p text:style-name="al">
          <text:span text:style-name="nadrukondlijn">De griffier</text:span> valt vanwege de specifieke hiërarchische en functionele positie naar de gemeenteraad qua rechten en plichten buiten dit systeem. In de dagelijkse praktijk wordt gebruik gemaakt van dezelfde faciliteiten. Dit is geregeld in artikel 2.3.</text:p>
          <text:p text:style-name="al"/>
          <text:p text:style-name="al">
          <text:span text:style-name="nadrukcur">Artikel 2.5</text:span>
        </text:p>
          <text:p text:style-name="al">In de praktijk zal de teammanager (de hoofdbudgethouder) de meeste van zijn/haar budgetten overdragen naar aan te wijzen budgethouders. Dit hoeft echter niet in alle situaties het geval te zijn. Voor de budgetten waarbij de teammanager als budgethouder fungeert is de domeinmanager de hoofdbudgethouder. Dit is van belang bij het aangaan van verplichtingen.</text:p>
          <text:p text:style-name="al">Artikel 3 Bevoegdheden en verantwoordelijkheden(hoofd)budgethouder</text:p>
          <text:p text:style-name="al">Kern van de regeling ligt in dit artikel, namelijk de bevoegdheid verplichtingen aan te gaan die voortvloeien uit privaatrechtelijke rechtshandelingen en publiekrechtelijke besluiten. Het totaal van de daaruit voortvloeiende verplichtingen mag het toegekende (meerjarige) budget niet overschrijden. De verplichting moet uiteraard verband houden met de bij het budget behorende taakstelling. Op deze manier wordt voorkomen dat wordt verschreven (boeken op posten waar nog ruimte is). </text:p>
          <text:p text:style-name="al">De regels van mandaat zoals opgenomen in het “Mandaatbesluit Montferland” zijn van toepassing.</text:p>
          <text:p text:style-name="al"/>
          <text:p text:style-name="al">
          <text:span text:style-name="nadrukcur">Artikel 3.4</text:span>
        </text:p>
          <text:p text:style-name="al">Er mogen geen verplichtingen aangegaan worden indien er onvoldoende budget beschikbaar is. Er zijn echter uitzonderingen. De in dit artikel beschreven uitzonderingen sluiten aan bij de “Gewijzigde Financiële verordeningen 2025”, i.c. de toelichting op art. 6. In deze toelichting zijn de bijstellingen onder sub a. (“het gevolg van niet-beïnvloedbare bijstelling bestaand beleid”) verder beschreven als:</text:p>
          <text:list text:style-name="id1-3-2-4-27">
            <text:list-item text:style-override="id1-3-2-4-27-1">
              <text:number>•</text:number>
              <text:p text:style-name="al">Loon- en prijsstijgingen;</text:p>
            </text:list-item>
            <text:list-item text:style-override="id1-3-2-4-27-2">
              <text:number>•</text:number>
              <text:p text:style-name="al">Bijdragen aan Gemeenschappelijke regelingen;</text:p>
            </text:list-item>
            <text:list-item text:style-override="id1-3-2-4-27-3">
              <text:number>•</text:number>
              <text:p text:style-name="al">Correctie van foute ramingen;</text:p>
            </text:list-item>
            <text:list-item text:style-override="id1-3-2-4-27-4">
              <text:number>•</text:number>
              <text:p text:style-name="al">Uitgaven t.l.v. de zgn. art. 16.1c reserves.</text:p>
            </text:list-item>
          </text:list>
          <text:p text:style-name="al"/>
          <text:p text:style-name="al">Als er sprake is van een beschreven uitzondering mag de verplichting al worden aangegaan. De overschrijdingen dienen echter wel (naderhand) te worden verwerkt in de tussentijdse rapportages. </text:p>
          <text:p text:style-name="al"/>
          <text:p text:style-name="al">
          <text:span text:style-name="nadrukcur">Artikel 3.5</text:span>
        </text:p>
          <text:p text:style-name="al">De financiële verordening 2025 (art. 6.1 / 13.2) staat toe dat binnen de programma’s mag worden geschoven met budgetten. Artikel 3.5 van deze Budgethoudersregeling beschrijft de voorwaarden en beperkingen. </text:p>
          <text:p text:style-name="al">Het mag bij het schuiven <text:span text:style-name="nadrukondlijn">niet</text:span> gaan om extra budgetaanvraag voor nieuw beleid. Het schuiven binnen de door de raad geautoriseerde budgetten moet voortvloeien uit beheerbeslissingen binnen het bestaand beleid. </text:p>
          <text:p text:style-name="al">Sub a. is dan opgenomen met in het achterhoofd dat een budget behoort bij een taakstelling, tot uitdrukking komend in het bedrag dat verbonden is aan één taak, een product en/of (hulp)kostenplaats van de begroting dan wel aan een investering of een project. </text:p>
          <text:p text:style-name="al">Tot het budget worden ook gerekend het realiseren van de in de begroting dan wel bij de investering of project opgenomen doelstellingen, prestatie-eenheden, kostendekkingspercentages, kengetallen en voorschriften. De volgende beslisboom maakt e.e.a. duidelijk.</text:p>
          <text:p text:style-name="al"/>
          <text:p text:style-name="al">
          <draw:frame><draw:text-box><text:section text:name="plaatje_id1-3-2-4-37-1" text:style-name="plaatje">
            <text:p text:style-name="illustratie_id1-3-2-4-37-1-1"><draw:frame draw:style-name="illustratie_id1-3-2-4-37-1-1" text:anchor-type="paragraph" svg:width="128.9mm" svg:height="125mm"><draw:image xlink:href="Pictures/Afbeelding2i0ec7cc8a-5e7f-4941-a65a-fde581c002fc.png" xlink:type="simple"/></draw:frame></text:p>
          </text:section></draw:text-box></draw:frame>
        </text:p>
          <text:p text:style-name="al">
          <text:span text:style-name="nadrukcur">Artikel 3.6 </text:span>
        </text:p>
          <text:p text:style-name="al">Deze bepaling voorziet in onvoorziene omstandigheden, zoals calamiteiten, waarin snel gehandeld dient te worden. </text:p>
          <text:p text:style-name="al"/>
          <text:p text:style-name="al">
          <text:span text:style-name="nadrukcur">Artikel 3.7 t/m 3.9</text:span>
        </text:p>
          <text:p text:style-name="al">De gemeenteraad heeft het budgetrecht en geeft door vaststelling van de programmabegroting aan het college van burgemeester en wethouders de opdracht tot uitvoering van die begroting. Het college geeft de uitvoering van de begroting door aan de organisatie door middel van het vaststellen van de beheers- en/of werkbegroting en de afdelingsplannen.</text:p>
          <text:p text:style-name="al"/>
          <text:p text:style-name="al">In geval van onvoldoende budget dient er aanvullend budget aangevraagd te worden. Het verschuiven van budgetten (art. 3.5) is hiertoe een mogelijkheid maar is in beperkte mate toegestaan en moet altijd gemeld worden aan het team Bedrijfsvoering, cluster Financiën, en worden vastgelegd in een begrotingswijziging. Afhankelijk van de soort verschuiving, de oorzaak daarvan en de in de Financiële verordening vastgestelde afspraken, beoordeelt de financieel consulent wie de betreffende begrotingswijziging vast kan stellen. Bevoegd tot verschuiven zijn:</text:p>
          <text:p text:style-name="al"/>
          <text:section text:name="table_id1-3-2-4-46" text:style-name="table">
            <text:p text:style-name="table_top"/>
            <table:table table:style-name="tgroup">
              <table:table-column table:style-name="id1-3-2-4-46-1-1"/>
              <table:table-column table:style-name="id1-3-2-4-46-1-2"/>
              <table:table-column table:style-name="id1-3-2-4-46-1-3"/>
              <table:table-column table:style-name="id1-3-2-4-46-1-4"/>
              <table:table-row table:style-name="row">
                <table:table-cell table:style-name="cell_frame_all" table:number-rows-spanned="1" table:number-columns-spanned="1">
                  <text:p text:style-name="table_al">
                    <text:span text:style-name="nadrukvet">Wat</text:span>
                  </text:p>
                </table:table-cell>
                <table:table-cell table:style-name="cell_frame_all" table:number-rows-spanned="1" table:number-columns-spanned="1">
                  <text:p text:style-name="table_al">
                    <text:span text:style-name="nadrukvet">Wie</text:span>
                  </text:p>
                </table:table-cell>
                <table:table-cell table:style-name="cell_frame_all" table:number-rows-spanned="1" table:number-columns-spanned="1">
                  <text:p text:style-name="table_al">
                    <text:span text:style-name="nadrukvet">Wanneer</text:span>
                  </text:p>
                </table:table-cell>
                <table:table-cell table:style-name="cell_frame_all" table:number-rows-spanned="1" table:number-columns-spanned="1">
                  <text:p text:style-name="table_al">
                    <text:span text:style-name="nadrukvet">Waarin</text:span>
                  </text:p>
                </table:table-cell>
              </table:table-row>
              <table:table-row table:style-name="row">
                <table:table-cell table:style-name="cell_frame_all" table:number-rows-spanned="1" table:number-columns-spanned="1">
                  <text:p text:style-name="table_al">Binnen een kostenplaats, product, project en krediet</text:p>
                </table:table-cell>
                <table:table-cell table:style-name="cell_frame_all" table:number-rows-spanned="1" table:number-columns-spanned="1">
                  <text:p text:style-name="table_al">budgethouder</text:p>
                </table:table-cell>
                <table:table-cell table:style-name="cell_frame_all" table:number-rows-spanned="1" table:number-columns-spanned="1">
                  <text:p text:style-name="table_al">Maandelijks</text:p>
                </table:table-cell>
                <table:table-cell table:style-name="cell_frame_all" table:number-rows-spanned="1" table:number-columns-spanned="1">
                  <text:p text:style-name="table_al">Administratieve (interne) begrotings-wijziging</text:p>
                </table:table-cell>
              </table:table-row>
              <table:table-row table:style-name="row">
                <table:table-cell table:style-name="cell_frame_all" table:number-rows-spanned="1" table:number-columns-spanned="1">
                  <text:p text:style-name="table_al">Tussen producten, projecten en gelijksoortige* kredieten in hetzelfde programma</text:p>
                </table:table-cell>
                <table:table-cell table:style-name="cell_frame_all" table:number-rows-spanned="1" table:number-columns-spanned="1">
                  <text:p text:style-name="table_al">Burgemeester en wethouders</text:p>
                </table:table-cell>
                <table:table-cell table:style-name="cell_frame_all" table:number-rows-spanned="1" table:number-columns-spanned="1">
                  <text:p text:style-name="table_al">Maandelijks</text:p>
                </table:table-cell>
                <table:table-cell table:style-name="cell_frame_all" table:number-rows-spanned="1" table:number-columns-spanned="1">
                  <text:p text:style-name="table_al">Administratieve (interne) begrotings-wijziging **</text:p>
                </table:table-cell>
              </table:table-row>
              <table:table-row table:style-name="row">
                <table:table-cell table:style-name="cell_frame_all" table:number-rows-spanned="1" table:number-columns-spanned="1">
                  <text:p text:style-name="table_al">Tussen programma’s **</text:p>
                </table:table-cell>
                <table:table-cell table:style-name="cell_frame_all" table:number-rows-spanned="1" table:number-columns-spanned="1">
                  <text:p text:style-name="table_al">Gemeenteraad</text:p>
                </table:table-cell>
                <table:table-cell table:style-name="cell_frame_all" table:number-rows-spanned="1" table:number-columns-spanned="1">
                  <text:p text:style-name="table_al">In tussentijdse rapportages (2 x per jaar) of afzonderlijk voorstel</text:p>
                </table:table-cell>
                <table:table-cell table:style-name="cell_frame_all" table:number-rows-spanned="1" table:number-columns-spanned="1">
                  <text:p text:style-name="table_al">Tussentijdse rapportage of afzonderlijk raadsvoorstel</text:p>
                </table:table-cell>
              </table:table-row>
            </table:table>
            <text:p text:style-name="table_bottom"/>
          </text:section>
          <text:p text:style-name="al"/>
          <text:p text:style-name="al">
          <text:span text:style-name="nadrukcur">* </text:span>
          <text:span text:style-name="nadrukcur">Met “gelijksoortig” wordt bedoeld gelijksoortige activa, dus rioolwerken, grond, wegenaanleg, gebouw, enzovoort waardoor de kapitaallasten niet nadelig beïnvloed worden.</text:span>
        </text:p>
          <text:p text:style-name="al">
          <text:span text:style-name="nadrukcur">** </text:span>
          <text:span text:style-name="nadrukcur">Als budgetten worden verschoven om administratieve redenen kan het zijn dat deze verschuiving tussen programma’s plaatsvindt. Hoewel het niet gaat om wijzigingen met financiële consequenties is dit een bevoegdheid van de raad. Via de tussentijdse rapportages zullen deze interne wijzigingen worden geformaliseerd. </text:span>
        </text:p>
          <text:p text:style-name="al"/>
          <text:p text:style-name="al">In de financiële verordening zijn de afspraken over de begrotingsafwijkingen tussen de gemeenteraad en het college nader uitgewerkt. Kortheidshalve wordt daarnaar verwezen.</text:p>
          <text:p text:style-name="al"/>
          <text:p text:style-name="al">De budgethouders hebben een actieve informatieplicht naar het naast hogere niveau en naar de financieel consulenten van het team Bedrijfsvoering, cluster Financiën. Gesignaleerde budgetafwijkingen moeten gemeld worden. Deze afwijkingen kunnen betrekking hebben op de middelen maar ook op afwijkingen op beleidsmatig vlak (doel) en planning.</text:p>
          <text:p text:style-name="al"/>
          <text:p text:style-name="al">Artikel 5</text:p>
          <text:p text:style-name="al">De PAV-er moet de factuur coderen of, indien de code als service reeds is ingevuld, deze toetsen. De factuur moet verder gecontroleerd worden op goede levering van de gefactureerde dienst, product of werk en de prijs, hoeveelheid en kwaliteit daarvan. Dit alles overeenkomstig de opdrachtverstrekking. Hij/zij baseert zich hierbij op de onderliggende, door de besteller gedocumenteerde stukken voor prestatieonderbouwing. </text:p>
          <text:p text:style-name="al">Door de factuur goed te keuren, wordt de digitale “paraaf” geplaatst en wordt de factuur ter betaling teruggezonden naar het team Bedrijfsvoering, cluster Financiën. </text:p>
          <text:p text:style-name="al">De factuur wordt daar nogmaals getoetst op de juiste codering (juiste budget en rekeningnummer).</text:p>
          <text:p text:style-name="al"/>
          <text:p text:style-name="al">Artikel 6</text:p>
          <text:p text:style-name="al">Vanuit AO/IC en integriteit principes is het noodzakelijk dat bij opdrachten minimaal twee functionarissen bij de opdracht betrokken zijn en accorderen. Dit artikel beschrijft welke stappen dienen te worden gevolgd bij een bestelling.</text:p>
          <text:p text:style-name="al">Het aanvragen via een Inkoopstartformulier voor bestellingen hoger dan € 2.000 was al gebruikelijk. Dit grensbedrag is verhoogd naar € 5.000 en met ingang van 2026 is hieraan toegevoegd het verplicht volgen van de workflow “Aanvraag tot bestelling” (de verplichtingenadministratie). </text:p>
          <text:p text:style-name="al">Niet iedere inkoop leent zicht voor deze verplichte workflow. De directie bepaald hiervoor nadere richtlijnen.</text:p>
          <text:p text:style-name="al">Archivering van documenten voor de prestatieonderbouwing is van groot belang. Deze documenten tonen de juistheid van de gefactureerde bedragen aan en zijn ondersteunend voor de PAV-er en budgethouder bij het accorderen van de factuur. Ook voor de Verbijzonderde Interne Controle (VIC) en accountantscontrole is de archivering van groot belang. </text:p>
          <text:p text:style-name="al"/>
          <text:p text:style-name="al">Artikel 7</text:p>
          <text:p text:style-name="al">Het team Bedrijfsvoering, cluster Financiën, is verantwoordelijke voor de financiële administratie van de gemeente en is belast met de inning van facturen van door de gemeente geleverde diensten. De budgethouders verstrekken op tijd de noodzakelijk informatie c.q. stukken aan het team Bedrijfsvoering, cluster Financiën.</text:p>
          <text:p text:style-name="al"/>
          <text:p text:style-name="al">De normale regels van de administratieve organisatie en interne beheersing moeten in acht genomen worden. De beschikkende, registrerende, bewarende en controlerende functies kunnen niet in één functionaris verenigd worden.</text:p>
          <text:p text:style-name="al"/>
          <text:p text:style-name="al">Alleen door het team Bedrijfsvoering, cluster Financiën, geregistreerde facturen kunnen betaald worden. Er moet namelijk ondubbelzinnig vastgesteld kunnen worden dat een betaling aan een crediteur rechtmatig is.</text:p>
          <text:p text:style-name="al"/>
          <text:p text:style-name="al">
          <text:span text:style-name="nadrukcur">Lid 3 en 4</text:span>
        </text:p>
          <text:p text:style-name="al">De facturen voor de aangegane verplichtingen worden door het team Bedrijfsvoering, cluster Financiën, gecontroleerd op de wettelijke vereisten, gescand, geregistreerd en door middel van de workflow voor codering en/of goedkeuring rechtstreeks of via de PAV-er aan de budgethouder toegezonden. </text:p>
          <text:p text:style-name="al">Indien vooraf een verplichting is aangemaakt wordt een afwijkende workflow gevolgd. </text:p>
          <text:p text:style-name="al">De verplichting wordt vooraf gecontroleerd bij het aanmaken van de verplichting door de PAV-er en de budgethouder. Als de factuur dan binnenkomt gaat deze rechtstreeks naar de PAV-er en daarna naar de financiële administratie. De accordering door de budgethouder wordt hier overgeslagen omdat de verplichting al eerder is goedgekeurd door de budgethouder. Wordt het budget overschreden dan moet de budgethouder wel weer opnieuw goedkeuren.</text:p>
          <text:p text:style-name="al"/>
          <text:p text:style-name="al">De wettelijk vereisten (op grond van de BTW-regels) die aan facturen gesteld zijn, betreffen: </text:p>
          <text:list text:style-name="id1-3-2-4-79">
            <text:list-item text:style-override="id1-3-2-4-79-1">
              <text:number>•</text:number>
              <text:p text:style-name="al">naam en adres van de crediteur (dus de gemeente Montferland)</text:p>
            </text:list-item>
            <text:list-item text:style-override="id1-3-2-4-79-2">
              <text:number>•</text:number>
              <text:p text:style-name="al">de datum van de factuur</text:p>
            </text:list-item>
            <text:list-item text:style-override="id1-3-2-4-79-3">
              <text:number>•</text:number>
              <text:p text:style-name="al">het nummer van de factuur</text:p>
            </text:list-item>
            <text:list-item text:style-override="id1-3-2-4-79-4">
              <text:number>•</text:number>
              <text:p text:style-name="al">de naam en het adres van de leverancier</text:p>
            </text:list-item>
            <text:list-item text:style-override="id1-3-2-4-79-5">
              <text:number>•</text:number>
              <text:p text:style-name="al">het BTW-nummer </text:p>
            </text:list-item>
            <text:list-item text:style-override="id1-3-2-4-79-6">
              <text:number>•</text:number>
              <text:p text:style-name="al">het KvK-nummer</text:p>
            </text:list-item>
            <text:list-item text:style-override="id1-3-2-4-79-7">
              <text:number>•</text:number>
              <text:p text:style-name="al">de aard van de goederen of diensten die geleverd zijn</text:p>
            </text:list-item>
            <text:list-item text:style-override="id1-3-2-4-79-8">
              <text:number>•</text:number>
              <text:p text:style-name="al">de hoeveelheid van de goederen of de omvang van de diensten die geleverd zijn</text:p>
            </text:list-item>
            <text:list-item text:style-override="id1-3-2-4-79-9">
              <text:number>•</text:number>
              <text:p text:style-name="al">de datum van levering</text:p>
            </text:list-item>
            <text:list-item text:style-override="id1-3-2-4-79-10">
              <text:number>•</text:number>
              <text:p text:style-name="al">de prijs exclusief btw, uitgesplitst naar btw-tarief</text:p>
            </text:list-item>
            <text:list-item text:style-override="id1-3-2-4-79-11">
              <text:number>•</text:number>
              <text:p text:style-name="al">het btw-bedrag, uitgesplitst naar btw-tarief</text:p>
            </text:list-item>
          </text:list>
          <text:p text:style-name="al"/>
          <text:p text:style-name="al">
          <text:span text:style-name="nadrukcur">Lid 7</text:span>
        </text:p>
          <text:p text:style-name="al">De planning van de vaststelling documenten uit de Planning &amp; Controlcyclus wordt jaarlijks weergegeven in de Begroting en jaarstukken. </text:p>
          <text:p text:style-name="al">Jaarlijks wordt op basis van de detailplanning van de diverse planning &amp; control documenten een P&amp;C kalender opgesteld. De budgethouders leveren de benodigde informatie op de in de kalender aangegeven momenten aan. Daarnaast zal het team Bedrijfsvoering, cluster Financiën, de budgethouders uitnodigen de gegevens te verstrekken. De vraagmomenten van de diverse P&amp;C documenten worden zo veel als mogelijk gecombineerd.</text:p>
          <text:p text:style-name="al"/>
          <text:p text:style-name="al">Artikel 8</text:p>
          <text:p text:style-name="al">De budgethouders moeten naast de voorschriften uit deze regeling ook de voorschriften, richtlijnen en / of afspraken op grond van andere regelingen in acht nemen. </text:p>
          <text:p text:style-name="al"/>
          <text:p text:style-name="al">Bij de uitvoering van de taken op het gebied van planning &amp; control kunnen de budgethouders ondersteuning krijgen via de financieel consulenten van het team Bedrijfsvoering, cluster Financiën. Bij administratieve aangelegenheden kan rechtstreeks met deze cluster contact opgenomen worden.</text: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0-1-1" style:parent-style-name="Standard">
      <style:paragraph-properties style:line-spacing="0mm" style:text-autospace="none" ofo:line-height="0.001cm"/>
    </style:style>
    <style:style style:family="graphic" style:name="illustratie_id1-3-2-4-10-1-1" style:parent-style-name="Standard">
      <style:graphic-properties style:horizontal-pos="left" style:horizontal-rel="paragraph" style:vertical-pos="top" style:vertical-rel="paragraph" style:wrap="none" ofo:margin-right="3mm"/>
    </style:style>
    <style:style style:family="paragraph" style:name="illustratie_id1-3-2-4-37-1-1" style:parent-style-name="Standard">
      <style:paragraph-properties style:line-spacing="0mm" style:text-autospace="none" ofo:line-height="0.001cm"/>
    </style:style>
    <style:style style:family="graphic" style:name="illustratie_id1-3-2-4-3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erland</text:p>
            </table:table-cell>
            <table:table-cell office:value-type="string" table:style-name="header.C">
              <text:p text:style-name="headerright"><text:span text:style-name="nr">Nr. 54736</text:span><text:line-break/><text:date style:data-style-name="dag" text:fixed="true" text:date-value="2026-02-09"/><text:line-break/><text:date style:data-style-name="jaar" text:fixed="true" text:date-value="2026-02-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4736</text:span><text:date style:data-style-name="nicedate" text:fixed="true" text:date-value="2026-02-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4736</text:span><text:date style:data-style-name="nicedate" text:fixed="true" text:date-value="2026-02-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Montferland</meta:user-defined>
    <meta:user-defined meta:name="OVERHEID.Informatietype/DC.type">officiële publicatie</meta:user-defined>
    <meta:user-defined meta:name="OVERHEIDop.Rubriek/DC.type">beleidsregel</meta:user-defined>
    <meta:user-defined meta:name="OVERHEID.Gemeente/DCTERMS.publisher">Montferland</meta:user-defined>
    <meta:user-defined meta:name="OVERHEID.Gemeente/OVERHEID.authority">Montferland</meta:user-defined>
    <meta:user-defined meta:name="OVERHEID.TaxonomieBeleidsagendaDecentraal/OVERHEID.category">Bestuur | Organisatie en beleid</meta:user-defined>
    <meta:user-defined meta:name="DC.source">artikel 212 van de Gemeentewet]|[1.0:c:BWBR0005416&amp;artikel=212&amp;g=2026-01-01</meta:user-defined>
    <meta:user-defined meta:name="DC.source">Gewijzigde Financiële verordening gemeente Montferland 2025]|[https://lokaleregelgeving.overheid.nl/CVDR755517</meta:user-defined>
    <meta:user-defined meta:name="OVERHEIDop.referentienummer">25int02765</meta:user-defined>
    <meta:user-defined meta:name="DCTERMS.alternative">Regeling budgethouders gemeente Montferland 2026</meta:user-defined>
    <dc:language>nl</dc:language>
    <meta:user-defined meta:name="OVERHEIDop.locatietype/OVERHEIDop.gebiedsmarkering">Gemeente</meta:user-defined>
    <meta:user-defined meta:name="DC.title">Regeling budgethouders gemeente Montferland 2026</meta:user-defined>
    <meta:user-defined meta:name="DCTERMS.W3CDTF/DCTERMS.available">2026-02-09</meta:user-defined>
    <meta:user-defined meta:name="DCTERMS.W3CDTF/OVERHEIDop.jaargang">2026</meta:user-defined>
    <meta:user-defined meta:name="OVERHEIDop.publicationIssue">54736</meta:user-defined>
    <meta:user-defined meta:name="OVERHEIDop.betreftRegeling">CVDR756530_1</meta:user-defined>
    <meta:user-defined meta:name="xs:date/OVERHEIDop.startdatum">2026-02-10</meta:user-defined>
    <meta:user-defined meta:name="OVERHEIDop.GmbID/DC.identifier">gmb-2026-54736</meta:user-defined>
    <meta:user-defined meta:name="OVERHEIDop.versieInformatie"/>
  </office:meta>
</office:document-meta>
</file>