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lemsstraat 210 1015J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toevoegen van een warmtepomp met een geluidsisolerende omkasting </text:p>
            <text:p text:style-name="common-al">Zaakadres: Willemsstraat 210 1015JG Amsterdam</text:p>
            <text:p text:style-name="common-al">Datum ontvangst: 27-10-2025</text:p>
            <text:p text:style-name="common-al">Zaaknummer: Z2025-045587</text:p>
            <text:p text:style-name="common-al">DSO-nummer: 202510270085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3064</text:span><text:line-break/><text:date style:data-style-name="dag" text:fixed="true" text:date-value="2026-02-05"/><text:line-break/><text:date style:data-style-name="jaar" text:fixed="true" text:date-value="2026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53064</text:span><text:date style:data-style-name="nicedate" text:fixed="true" text:date-value="2026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53064</text:span><text:date style:data-style-name="nicedate" text:fixed="true" text:date-value="2026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45587</meta:user-defined>
    <meta:user-defined meta:name="DCTERMS.abstract">toevoegen van een warmtepomp met een geluidsisolerende omkasting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illemsstraat 210 1015JG Amsterdam</meta:user-defined>
    <meta:user-defined meta:name="DCTERMS.W3CDTF/DCTERMS.available">2026-02-05</meta:user-defined>
    <meta:user-defined meta:name="DCTERMS.W3CDTF/OVERHEIDop.jaargang">2026</meta:user-defined>
    <meta:user-defined meta:name="OVERHEIDop.publicationIssue">53064</meta:user-defined>
    <meta:user-defined meta:name="OVERHEIDop.GmbID/DC.identifier">gmb-2026-53064</meta:user-defined>
    <meta:user-defined meta:name="OVERHEIDop.versieInformatie"/>
  </office:meta>
</office:document-meta>
</file>