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tellen woonerf Veersehof</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BvdB14012026)</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al het verkeer in de Veersehof volledig gemengd is (geen scheiding tussen langzaam- en snelverkeer);</text:p>
            <text:p text:style-name="common-al">• dat de Veersehof doodlopend is en daardoor geen doorgaand verkeer kent;</text:p>
            <text:p text:style-name="common-al">• het wegvak een lengte heeft van slechts 115 meter;</text:p>
            <text:p text:style-name="common-al">• dat er voor het parkeren van gemotoriseerd verkeer parkeervakken aanwezig zijn;</text:p>
            <text:p text:style-name="common-al">• dat het wegvak met een inritconstructie is aangesloten op de Veerseweg;</text:p>
            <text:p text:style-name="common-al">• dat de Veerseweg direct na het woonrijp maken van de straat niet direct is ingesteld als ‘woonerf’;</text:p>
            <text:p text:style-name="common-al">• dat op basis van de weginrichting, het feit dat de weg doodlopend is, het gemis aan doorgaand verkeer en de beperkte lengte van de weg stapvoets rijden een logisch gevolg is;</text:p>
            <text:p text:style-name="common-al">• dat het daarom logisch en wenselijk is om alsnog een woonerf in te stellen in de Veersehof;</text:p>
            <text:p text:style-name="common-al">• dat over dit voornemen een enquête is uitgezet onder de bewoners van de Veersehof, waaruit blijkt dat er instemming is;</text:p>
            <text:p text:style-name="common-al">• dat de maatregel (gelet op artikel 2 van de Wegenverkeerswet) strekt tot:</text:p>
            <text:p text:style-name="common-al">1. het verzekeren van de veiligheid op de weg;</text:p>
            <text:p text:style-name="common-al">• dat overleg met de politie heeft plaatsgevonden, waarin de politie akkoord gaat met onderstaand besluit;</text:p>
            <text:p text:style-name="common-al">• dat genoemde wegvakken in beheer zijn bij de gemeente Oosterhout.</text:p>
            <text:p text:style-name="common-al">besluiten tot het:</text:p>
            <text:p text:style-name="common-al">• instellen van een woonerf in de Veersehof;</text:p>
            <text:p text:style-name="common-al">door:</text:p>
            <text:p text:style-name="last-al">• het plaatsen van een bord G5 (erf) en een bord G6 (einde erf) op de inritconstructie van de aansluiting Veersehof/ Veerseweg</text:p>
            <text:p text:style-name="tekst_bottom"/>
          </text:section>
        </text:section>
        <text:section text:name="regeling-sluiting_id1-3-2-3" text:style-name="regeling-sluiting">
          <text:section text:name="ondertekening_id1-3-2-3-1">
            <text:p><text:span text:style-name="functie">Oosterhout, 14 januari 2026</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53030</text:span><text:line-break/><text:date style:data-style-name="dag" text:fixed="true" text:date-value="2026-02-11"/><text:line-break/><text:date style:data-style-name="jaar" text:fixed="true" text:date-value="2026-0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3030</text:span><text:date style:data-style-name="nicedate" text:fixed="true" text:date-value="2026-0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3030</text:span><text:date style:data-style-name="nicedate" text:fixed="true" text:date-value="2026-0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1/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e Oosterhout - Verkeersbeslit instellen woonerf - Veerseho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1087845</meta:user-defined>
    <meta:user-defined meta:name="DCTERMS.abstract">VKB woonerf Veersehof</meta:user-defined>
    <meta:user-defined meta:name="OVERHEIDop.verkeersbordcode">G5</meta:user-defined>
    <meta:user-defined meta:name="OVERHEIDop.verkeersbordcode">G6</meta:user-defined>
    <dc:language>nl</dc:language>
    <meta:user-defined meta:name="OVERHEIDop.locatietype/OVERHEIDop.gebiedsmarkering">Punt</meta:user-defined>
    <meta:user-defined meta:name="OVERHEIDop.locatietype/OVERHEIDop.gebiedsmarkering">Punt</meta:user-defined>
    <meta:user-defined meta:name="DC.title">Instellen woonerf Veersehof</meta:user-defined>
    <meta:user-defined meta:name="OVERHEIDop.datumEindeReactietermijn">2026-03-25</meta:user-defined>
    <meta:user-defined meta:name="OVERHEIDop.terinzageleggingBG">https://www.oosterhout.nl/parkeren-verkeer-vervoer-en-wegen/vervoer/verkeer/verkeersbesluiten</meta:user-defined>
    <meta:user-defined meta:name="DCTERMS.W3CDTF/DCTERMS.available">2026-02-11</meta:user-defined>
    <meta:user-defined meta:name="DCTERMS.W3CDTF/OVERHEIDop.jaargang">2026</meta:user-defined>
    <meta:user-defined meta:name="OVERHEIDop.publicationIssue">53030</meta:user-defined>
    <meta:user-defined meta:name="OVERHEIDop.GmbID/DC.identifier">gmb-2026-53030</meta:user-defined>
    <meta:user-defined meta:name="OVERHEIDop.versieInformatie"/>
  </office:meta>
</office:document-meta>
</file>