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4-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0-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10-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4-11-2-3-1-1">
      <style:table-column-properties style:rel-column-width="46*"/>
    </style:style>
    <style:style style:family="table-column" style:parent-style-name="colspec" style:name="id1-3-2-2-4-11-2-3-1-2">
      <style:table-column-properties style:rel-column-width="46*"/>
    </style:style>
  </office:automatic-styles>
  <office:body>
    <office:text>
      <text:p text:style-name="new_page_staatscourant"/>
      <text:p text:style-name="single-kop-titel">Lokale invulling Deltaplan tegen discriminatie</text:p>
      <text:section text:name="regeling_id1-3-2" text:style-name="regeling">
        <text:section text:name="aanhef_id1-3-2-1" text:style-name="aanhef">
          <text:section text:name="preambule_id1-3-2-1-1" text:style-name="preambule">
            <text:p text:style-name="al">De raad van de gemeente Terneuzen;</text:p>
            <text:p text:style-name="al"/>
            <text:p text:style-name="al">gelezen het voorstel van burgemeester en wethouders van 7 oktober 2025;</text:p>
            <text:p text:style-name="al"/>
            <text:p text:style-name="al">gelet op de artikelen 1a en 2a van de Gemeentewet;</text:p>
            <text:p text:style-name="al"/>
            <text:p text:style-name="al">gezien het advies van de commissie samenleving.</text:p>
            <text:p text:style-name="al"/>
            <text:p text:style-name="al">besluit vast te stellen:</text:p>
            <text:p text:style-name="al"/>
            <text:p text:style-name="al">Lokale invulling Deltaplan tegen discriminatie </text:p>
            <text:p text:style-name="al"/>
            <text:p text:style-name="al"/>
            <text:p text:style-name="al"/>
            <text:p text:style-name="al">De Gemeenteraad van (de gemeente) Terneuzen;</text:p>
            <text:p text:style-name="al"/>
            <text:p text:style-name="al">gelet op het bepaalde in de VN-Verdrag inzake de Rechten van Personen met een Handicap (VN-Verdrag Handicap) en het bepaalde in artikel 1a en 2a van de VN-Verdrag inzake de Rechten van Personen met een Handicap (VN-Verdrag Handicap);</text:p>
            <text:p text:style-name="al"/>
            <text:p text:style-name="al">gezien het advies van  gewenst is beleidsnota Lokale invulling Deltaplan tegen discriminatie vast te stellen waarmee bij het nemen van beschikkingen die verband houden met  rekening wordt gehouden; </text:p>
            <text:p text:style-name="al"/>
            <text:p text:style-name="al">besluit vast te stellen de volgende beleidsnota Lokale invulling Deltaplan tegen discriminatie:</text:p>
          </text:section>
        </text:section>
        <text:section text:name="regeling-tekst_id1-3-2-2" text:style-name="regeling-tekst">
          <text:section text:name="hoofdstuk_id1-3-2-2-1" text:style-name="hoofdstuk">
            <text:p text:style-name="hoofdstuk_kop"><text:span text:style-name="label"/> <text:span text:style-name="nr"/> Voorwoord </text:p>
            <text:section text:name="artikel_id1-3-2-2-1-2" text:style-name="artikel">
              <text:p text:style-name="artikel_kop_titel"><text:span text:style-name="artikel_kop_label"/> <text:span text:style-name="artikel_kop_nr"/> </text:p>
              <text:p text:style-name="al">De gemeente Terneuzen staat voor een inclusieve samenleving. Dit betekent een samenleving waarin iedereen mee doet ongeacht leeftijd, klasse, afkomst, seksuele oriëntatie of beperking. Om de basis op orde te brengen op het gebied van inclusie, in lijn met het VN-Verdrag Handicap, hebben we een inclusieagenda opgesteld. Door invulling te geven aan een lokaal Deltaplan tegen Discriminatie maken we, in het verlengde van de inclusie agenda, een verbeterslag op het gebied van acceptatie, het aangaan van discriminatie en het bevorderen van diversiteit in onze samenleving. Hiermee bevorderen we de gedachte en uitwerking van de inclusieve Terneuzense samenleving.</text:p>
              <text:p text:style-name="al">Inclusief beleid houdt rekening met alle uitsluitingsgronden: leeftijd, gender, seksuele voorkeur, beperking, etniciteit en religie. We willen deze uitgangspunten meenemen in beleid en zo impliciete en expliciete uitsluiting voorkomen voor onze inwoners. Iedereen kan volwaardig meedoen in de Terneuzense samenleving. Het is daarom belangrijk dat we als gemeente (zowel intern als extern) meehelpen aan het ontwikkelen van een inclusieve en diverse samenleving waarbinnen we elkaar accepteren.</text:p>
              <text:p text:style-name="al">Discriminatie lijkt misschien een probleem voor de grote stad. Maar dat is niet het geval. Ook in Terneuzen komt discriminatie in verschillende vormen voor. Uit onderzoek is gebleken dat één op de zes Zeeuwen discriminatie ervaart. Daarnaast is gebleken dat er maar één op de acht incidenten van discriminatie ook daadwerkelijk gemeld wordt. 27% van de Nederlanders krijgt te maken met discriminatie. Een inclusieve samenleving, zonder discriminatie is daarmee nog ver weg. Als gemeente dragen we ons steentje bij om dit te bereiken.</text:p>
            </text:section>
            <text:p text:style-name="hoofdstuk_bottom"/>
          </text:section>
          <text:section text:name="hoofdstuk_id1-3-2-2-2" text:style-name="hoofdstuk">
            <text:p text:style-name="hoofdstuk_kop"><text:span text:style-name="label"/> <text:span text:style-name="nr"/> Inleiding </text:p>
            <text:section text:name="artikel_id1-3-2-2-2-2" text:style-name="artikel">
              <text:p text:style-name="artikel_kop_titel"><text:span text:style-name="artikel_kop_label"/> <text:span text:style-name="artikel_kop_nr"/> </text:p>
              <text:p text:style-name="al">Discriminatie betekent: het onterecht verschil maken in de behandeling van mensen. Bijvoorbeeld op basis van geslacht of godsdienst. Bij discriminatie gaat het om belediging, bedreiging, uitsluiting of iemand zonder reden ongelijk behandelden.</text:p>
              <text:p text:style-name="al">Discriminatie is een structureel probleem in Nederland. De maatschappelijke aandacht voor dit onderwerp is de afgelopen jaren toegenomen, mede door landelijke en lokale incidenten.</text:p>
              <text:p text:style-name="al">We willen dat iedereen welkom is onze gemeente. Onze gemeente staat voor gelijke kansen.</text:p>
              <text:p text:style-name="al">Iedereen moet mee kunnen doen in onze samenleving. Deze inzichten beschrijft de VNG in</text:p>
              <text:p text:style-name="al">‘De winst van het sociaal domein’ (maart 2021). De komende jaren staan we voor drie opgaven:</text:p>
              <text:p text:style-name="al">1. Herstellen van bestaanszekerheid</text:p>
              <text:p text:style-name="al">2. Het vergroten van kansengelijkheid</text:p>
              <text:p text:style-name="al">3. Het makkelijker maken van gezond leven</text:p>
              <text:p text:style-name="al">In het beleidsplan sociaal domein verwijzen we naar deze inzichten. Het tegengaan van discriminatie is één van de basis uitgangspunten om deze inzichten uiteindelijk te kunnen bereiken. Zonder discriminatie voelen inwoners zich welkom. Tevens vergroot dit de kans op participatie en daarmee de kans dat mensen zich goed en gezond voelen. Inwoners voelen dat ze ertoe doen en er mogen zijn.</text:p>
              <text:p text:style-name="al">In dit document beschrijft de gemeente Terneuzen haar lokale aanpak op discriminatie. Het Zeeuws Deltaplan discriminatie nemen we als uitgangspunt. Met de lokale invulling gaan we komende jaren geleidelijk aan de slag.</text:p>
            </text:section>
            <text:p text:style-name="hoofdstuk_bottom"/>
          </text:section>
          <text:section text:name="hoofdstuk_id1-3-2-2-3" text:style-name="hoofdstuk">
            <text:p text:style-name="hoofdstuk_kop"><text:span text:style-name="label"/> <text:span text:style-name="nr"/> Lokaal Deltaplan aanpak tegen discriminatie </text:p>
            <text:section text:name="artikel_id1-3-2-2-3-2" text:style-name="artikel">
              <text:p text:style-name="artikel_kop_titel"><text:span text:style-name="artikel_kop_label"/> <text:span text:style-name="artikel_kop_nr"/> </text:p>
              <text:p text:style-name="al">Het is belangrijk om aandacht te besteden aan de aanpak tegen discriminatie. Mede hierdoor bereiken we in de gemeente Terneuzen een echt inclusieve samenleving. Een goede aanpak van discriminatie en het vormen van een inclusieve samenleving, gaat verder dan het volgen van de wet. Preventief beleid op de aanpak tegen discriminatie is dus belangrijk.</text:p>
              <text:p text:style-name="al">Onze gemeente als woonplek is de plek waar mensen elkaar ontmoeten, zich thuis moeten voelen. Waar mensen elkaar ontmoeten kan discriminatie voor komen. Beleidsmatige aandacht helpt discriminatie tegen te gaan. Het maatschappelijk draagvlak voor maatregelen om gelijke behandeling te bevorderen is op dit moment groot.</text:p>
              <text:p text:style-name="al">In dit plan benoemen we verschillende acties die we komende jaren uitvoeren. We sluiten voornamelijk aan op activiteiten waar we al eerder aandacht voor hadden. We richten de acties op dat wat er op dit moment in onze gemeente speelt. Regelmatig blikken we terug op de genomen acties en evalueren we of we de doelen op de verschillende domeinen hebben behaald. We sluiten aan bij de huidige ontwikkelingen. Het Antidiscriminatie Bureau Zeeland nu Discriminatie.nl ondersteunt en coördineert hierbij.</text:p>
            </text:section>
            <text:p text:style-name="hoofdstuk_bottom"/>
          </text:section>
          <text:section text:name="hoofdstuk_id1-3-2-2-4" text:style-name="hoofdstuk">
            <text:p text:style-name="hoofdstuk_kop"><text:span text:style-name="label"/> <text:span text:style-name="nr"/> Actiepunten</text:p>
            <text:section text:name="artikel_id1-3-2-2-4-2" text:style-name="artikel">
              <text:p text:style-name="artikel_kop_titel"><text:span text:style-name="artikel_kop_label"/> <text:span text:style-name="artikel_kop_nr"/> </text:p>
              <text:p text:style-name="al">We voeren verschillende acties uit om de aanpak van discriminatie en het worden van een inclusieve samenleving te bevorderen. Hieronder beschrijven we welke actiepunten de gemeente Terneuzen de komende jaren uitvoert om aandacht te vragen voor en bewustwording te creëren tegen discriminatie.</text:p>
            </text:section>
            <text:section text:name="paragraaf_id1-3-2-2-4-3" text:style-name="paragraaf">
              <text:p text:style-name="paragraaf_kop"><text:span text:style-name="label"/> <text:span text:style-name="nr">1.</text:span> Charter diversiteit </text:p>
              <text:section text:name="structuurtekst_id1-3-2-2-4-3-2" text:style-name="structuurtekst">
                <text:p text:style-name="al">Wat willen we bereiken </text:p>
                <text:p text:style-name="al">We vinden dat iedereen moet mee kunnen doen in onze samenleving. Als gemeente moeten we dit uitdragen en iedereen vanuit onze samenleving vertegenwoordigen. We onderzoeken de mogelijkheden binnen ons personeelsbeleid. Het ondertekenen van het charter diversiteit is een belofte om aan de slag te gaan met diversiteit op de werkvloer. Als gemeente willen we hier het juiste voorbeeld in nemen. Met het ondertekenen van het charter diversiteit, beloven we als gemeente te streven naar diversiteit en inclusie op de werkvloer. We stimuleren andere organisaties dit ook te doen. </text:p>
                <text:p text:style-name="al">Wat gaan we ervoor doen </text:p>
                <text:p text:style-name="al">We geven hiermee aan dat we de uitdaging op het gebied van diversiteit en inclusie op de werkvloer aangaan. We hebben een plan van aanpak wat we uitvoeren.</text:p>
                <text:p text:style-name="al"/>
              </text:section>
            </text:section>
            <text:section text:name="paragraaf_id1-3-2-2-4-4" text:style-name="paragraaf">
              <text:p text:style-name="paragraaf_kop"><text:span text:style-name="label"/> <text:span text:style-name="nr">2.</text:span> Preventie en bewustwording </text:p>
              <text:section text:name="structuurtekst_id1-3-2-2-4-4-2" text:style-name="structuurtekst">
                <text:p text:style-name="al">Wat willen we bereiken</text:p>
                <text:p text:style-name="al">We zetten als gemeente nadrukkelijk in op preventie maatregelen. We willen dat inwoners bewust zijn van het feit dat er een meldpunt discriminatie bestaat. Zonder meldingen is het niet mogelijk om een goed beeld te krijgen van discriminatie voorvallen in onze gemeente. Door een volledig beeld te krijgen kunnen we als gemeente inspelen op dat wat leeft in de samenleving. We willen de bekendheid van het meldpunt vergroten.</text:p>
                <text:p text:style-name="al">Wat gaan we ervoor doen</text:p>
                <text:p text:style-name="al">We roepen onze inwoners actief op om discriminatie te melden bij het Discriminatie.nl. We zetten hier campagne materiaal van Discriminatie.nl voor in. We gebruiken onze communicatie mogelijkheden om deze boodschap naar buiten te brengen.</text:p>
                <text:p text:style-name="al">De gemeente Terneuzen ontvangt jaarlijks een overzicht van discriminatiecijfers van Discriminatie.nl Zeeland en de politie Zeeland-West-Brabant. Deze cijfers worden gepubliceerd in de landelijke Monitor Discriminatie en geven inzicht in de aard, omvang en context van discriminatie in de regio. De gemeente deelt deze gegevens met de gemeenteraad, zodat er op basis van actuele informatie beleid kan worden geëvalueerd en waar nodig bijgesteld.</text:p>
                <text:p text:style-name="al">Inwoners van Terneuzen kunnen discriminatie melden bij Discriminatie.nl Zeeland. Meldingen kunnen betrekking hebben op discriminatie op het werk, in het onderwijs, op basis van uiterlijk of lichaamskenmerken, online haatzaaien, leeftijd, geslacht, seksuele gerichtheid, afkomst, religie, handicap, gendergerelateerd geweld, psychische diversiteit en hybride straatgeweld. Discriminatie.nl Zeeland biedt ondersteuning bij het melden, geeft advies over vervolgstappen en begeleidt inwoners in het proces. Meldingen kunnen online worden ingediend via de website van Discriminatie.nl Zeeland.</text:p>
                <text:p text:style-name="al"/>
              </text:section>
            </text:section>
            <text:section text:name="paragraaf_id1-3-2-2-4-5" text:style-name="paragraaf">
              <text:p text:style-name="paragraaf_kop"><text:span text:style-name="label"/> <text:span text:style-name="nr">3.</text:span> Actief bijdragen</text:p>
              <text:section text:name="structuurtekst_id1-3-2-2-4-5-2" text:style-name="structuurtekst">
                <text:p text:style-name="al">Wat willen we bereiken</text:p>
                <text:p text:style-name="al">We willen als gemeente actief aantonen dat iedereen kan en mag zijn wie hij of zij is. Dit draagt bij aan een samenleving waarin mensen zich veilig, erkend en verbonden voelen. Mensenrechten vormen de basis van een inclusieve samenleving, en we dragen dit actief uit naar onze inwoners.</text:p>
                <text:p text:style-name="al">Wat gaan we ervoor doen</text:p>
                <text:p text:style-name="al">Naast symbolische acties zoals het hijsen van de regenboogvlag en de mensenrechtenvlag, zetten we in op structurele samenwerking met partners zoals Discriminatie.nl, Movisie en andere regenbooggemeenten. We stimuleren dialoog en bewustwording via lokale initiatieven en ondersteunen aanvragen van inwoners en organisaties die bijdragen aan inclusie. Naast het ondersteunen van LHBTIQ+-gerelateerde en mensenrechtenactiviteiten, zetten we ons ook in voor initiatieven die bijdragen aan interculturele dialoog en intergenerationeel begrip. Denk hierbij aan het organiseren of ondersteunen van bijeenkomsten waarin inwoners met verschillende achtergronden en leeftijden met elkaar in gesprek gaan over thema’s als identiteit, inclusie en discriminatie. We stimuleren samenwerking tussen scholen, ouderenorganisaties, jongerenwerk en migrantenorganisaties om wederzijds begrip en sociale cohesie te bevorderen.</text:p>
                <text:p text:style-name="al">Wanneer gaan we dit doen</text:p>
                <text:p text:style-name="al">1. Jaarlijks, op 10 december hijsen we de Mensenrechtenvlag. Dat is de internationale dag voor de Rechten van de Mens. Met het hijsen van de vlag vragen we aandacht voor mensenrechten. Via lokale media en sociale media vragen we op deze dag aandacht voor gelijke rechten voor iedereen.</text:p>
                <text:p text:style-name="al">2. Op 11 oktober is het Coming-Outdag (11 oktober). Op deze dag staan we stil bij het moment waarop mensen uitkomen voor hun seksuele oriëntatie of genderidentiteit. We ondersteunen deze dag en hijsen jaarlijks de regenboogvlag. We bekijken jaarlijks of we als gemeente kunnen aansluiten bij aanvullende activiteiten, in samenwerking met inwoners en ervaringsdeskundigen. Hiermee geven we vorm aan het zijn van Regenbooggemeente.</text:p>
                <text:p text:style-name="al"/>
              </text:section>
            </text:section>
            <text:section text:name="paragraaf_id1-3-2-2-4-6" text:style-name="paragraaf">
              <text:p text:style-name="paragraaf_kop"><text:span text:style-name="label"/> <text:span text:style-name="nr">4.</text:span> VN-Verdrag Handicap: uitwerking lokale inclusie agenda</text:p>
              <text:section text:name="structuurtekst_id1-3-2-2-4-6-2" text:style-name="structuurtekst">
                <text:p text:style-name="al">Wat willen we bereiken</text:p>
                <text:p text:style-name="al">We vinden het belangrijk dat de samenleving voor iedereen toegankelijk en begrijpelijk is. Iedereen moet vrije toegang hebben tot openbare gebouwen en ruimten. Tevens vinden we het belangrijk dat we begrijpelijke taal gebruiken in al onze communicatie.</text:p>
                <text:p text:style-name="al">Wat gaan we ervoor doen</text:p>
                <text:p text:style-name="al">We ontwikkelen de inclusie agenda. De inclusie agenda is een dynamisch document. We sluiten aan bij de uitgangspunten van het VN-Verdrag Handicap. Per onderwerp zorgen we voor invulling naar redelijkheid en wenselijkheid in overleg met inwoners met een beperking (ervaringsdeskundigen).</text:p>
                <text:p text:style-name="al">Wanneer gaan we dit doen</text:p>
                <text:p text:style-name="al">De inclusie agenda is een dynamisch. We evalueren de gezette stappen en vormen een visie op de stappen die we nog moeten nemen. </text:p>
                <text:p text:style-name="al"/>
                <text:p text:style-name="al"/>
              </text:section>
            </text:section>
            <text:section text:name="paragraaf_id1-3-2-2-4-7" text:style-name="paragraaf">
              <text:p text:style-name="paragraaf_kop"><text:span text:style-name="label"/> <text:span text:style-name="nr">5.</text:span> Nieuwe initiatieven en monitoring</text:p>
              <text:section text:name="structuurtekst_id1-3-2-2-4-7-2" text:style-name="structuurtekst">
                <text:p text:style-name="al">Wat willen we bereiken</text:p>
                <text:p text:style-name="al">Diversiteit en antidiscriminatie beleid gaat verder dan alleen de voornemens die we op papier maken. Een actieve en structurele aanpak is belangrijk om resultaat te boeken. We staan open voor nieuwe initiatieven. Als gemeente sluiten we hier, binnen de mogelijkheden, bij aan. Monitoring en evaluatie zijn hierbij belangrijk. Zo weten we wat er speelt en waar we als gemeente op in moeten zetten.</text:p>
                <text:p text:style-name="al">Wat gaan we ervoor doen</text:p>
                <text:p text:style-name="al">1. Discriminatie.nl organiseert (in samenwerking met andere partijen) jaarlijks initiatieven. Denk hierbij aan een dialoog tafel met mensen uit de samenleving. Hier worden steeds andere onderwerpen, met betrekking tot discriminatie, besproken. Waar mogelijk sluiten we als gemeente aan bij (nieuwe) initiatieven vanuit Discriminatie.nl</text:p>
                <text:p text:style-name="al">2. Jaarlijks evalueren we samen met verschillende partners en vertegenwoordigers uit de Terneuzense samenleving en andere Zeeuwse gemeenten onze aanpak tegen discriminatie. De uitkomst hiervan publiceren we samen met Discriminatie.nl</text:p>
                <text:p text:style-name="al">Wanneer gaan we dit doen</text:p>
                <text:p text:style-name="al">We beoordelen doorlopend, naar gelang het aanbod, of we als gemeente aansluiten bij nieuwe initiatieven. Hierbij houden we rekening met de actualiteiten binnen de Terneuzense samenleving. De evaluatie van de (lokale) aanpak tegen discriminatie vindt jaarlijks plaats.</text:p>
                <text:p text:style-name="al"/>
              </text:section>
            </text:section>
            <text:section text:name="paragraaf_id1-3-2-2-4-8" text:style-name="paragraaf">
              <text:p text:style-name="paragraaf_kop"><text:span text:style-name="label"/> <text:span text:style-name="nr">6.</text:span> Nieuwe initiatieven en monitoring</text:p>
              <text:section text:name="structuurtekst_id1-3-2-2-4-8-2" text:style-name="structuurtekst">
                <text:p text:style-name="al">Wat willen we bereiken</text:p>
                <text:p text:style-name="al">Naast beleidsmatige en preventieve maatregelen zetten we als gemeente ook in op zichtbare en verbindende acties die bijdragen aan een inclusieve samenleving. Deze acties sluiten aan bij de uitgangspunten van het VN-Verdrag Handicap en het Zeeuws Deltaplan tegen discriminatie.</text:p>
                <text:p text:style-name="al">Wat gaan we ervoor doen</text:p>
                <text:p text:style-name="al">• We maken deel uit van de coalitie Zeeland Inclusief, waarin Zeeuwse gemeenten samenwerken aan een inclusieve samenleving.</text:p>
                <text:p text:style-name="al">• We hijsen jaarlijks de regenboogvlag op Coming-Outdag (11 oktober) en de mensenrechtenvlag op de Internationale Dag van de Rechten van de Mens (10 december).</text:p>
                <text:p text:style-name="al">• We nemen deel aan Orange the World en hijsen de bijbehorende vlag om aandacht te vragen voor geweld tegen vrouwen.</text:p>
                <text:p text:style-name="al">• We hijsen de vlag op Wereld Autismedag om aandacht te vragen voor neurodiversiteit.</text:p>
                <text:p text:style-name="al">• We hanteren taalniveau B1 in onze schriftelijke communicatie en voldoen aan de eisen voor digitale toegankelijkheid.</text:p>
                <text:p text:style-name="al">• We ondersteunen sportverenigingen die willen werken aan inclusief sporten en brengen het uniek sporten actief onder de aandacht.</text:p>
                <text:p text:style-name="al">• We bieden gastlessen over roze zorg aan (aankomend) zorgmedewerkers, in samenwerking met partners zoals Discriminatie.nl.</text:p>
                <text:p text:style-name="al">• We dragen bij aan het project van Roze in Blauw, het politienetwerk dat zich inzet voor de veiligheid van LHBTIQ+ personen.</text:p>
                <text:p text:style-name="al">• We hechten grote waarde aan artikel 1 van de Grondwet, dat zichtbaar is weergegeven in de hal van het gemeentehuis als blijvende herinnering aan het belang van gelijke behandeling.</text:p>
                <text:p text:style-name="al">• We zorgen dat overheidsgebouwen fysiek en digitaal toegankelijk zijn voor iedereen, ongeacht beperking.</text:p>
                <text:p text:style-name="al"/>
                <text:p text:style-name="al">Deze acties maken zichtbaar waar we als gemeente voor staan: een samenleving waarin iedereen mee kan doen, zich veilig voelt en zichzelf mag zijn.</text:p>
                <text:p text:style-name="al"/>
              </text:section>
            </text:section>
            <text:section text:name="paragraaf_id1-3-2-2-4-9" text:style-name="paragraaf">
              <text:p text:style-name="paragraaf_kop"><text:span text:style-name="label"/> <text:span text:style-name="nr"/> Intrekking oude regeling </text:p>
              <text:section text:name="structuurtekst_id1-3-2-2-4-9-2" text:style-name="structuurtekst">
                <text:p text:style-name="al">De beleidsregels Lokale Inclusie agenda VN-Verdrag Handicap 2022 - 2025 die het gemeenteraad heeft vastgesteld op 9 november 2021, vervallen op 12 november 2025. </text:p>
                <text:p text:style-name="al"/>
              </text:section>
            </text:section>
            <text:section text:name="paragraaf_id1-3-2-2-4-10" text:style-name="paragraaf">
              <text:p text:style-name="paragraaf_kop"><text:span text:style-name="label"/> <text:span text:style-name="nr"/> Inwerkingtreding</text:p>
              <text:section text:name="structuurtekst_id1-3-2-2-4-10-2" text:style-name="structuurtekst">
                <text:list text:style-name="id1-3-2-2-4-10-2-1">
                  <text:list-item text:style-override="id1-3-2-2-4-10-2-1-1">
                    <text:number>1.</text:number>
                    <text:p text:style-name="al">Deze beleidsregels “Lokale invulling Deltaplan tegen discriminatie” treden op 12 november 2025 in werking. </text:p>
                  </text:list-item>
                  <text:list-item text:style-override="id1-3-2-2-4-10-2-1-2">
                    <text:number>2.</text:number>
                    <text:p text:style-name="al">Deze beleidsregels worden aangehaald als: “Lokale invulling Deltaplan tegen discriminatie”. </text:p>
                  </text:list-item>
                </text:list>
                <text:p text:style-name="al"/>
              </text:section>
            </text:section>
            <text:section text:name="paragraaf_id1-3-2-2-4-11" text:style-name="paragraaf">
              <text:p text:style-name="paragraaf_kop"><text:span text:style-name="label"/> <text:span text:style-name="nr"/> Slot</text:p>
              <text:section text:name="structuurtekst_id1-3-2-2-4-11-2" text:style-name="structuurtekst">
                <text:p text:style-name="al">Ondanks dat discriminatie soms onzichtbaar lijkt, is dit ook in onze samenleving aanwezig. De beschreven actiepunten helpen ons de komende jaren met de aanpak tegen discriminatie. Dit stuk is dynamisch. Dit wil zeggen dat de uitgangspunten de komende jaren verder uitgewerkt en/of aangevuld worden waar nodig. Alle uitgangspunten overleggen we met onze inwoners en ervaringsdeskundigen. Discriminatie.nl heeft een adviserende, inspirerende en ondersteunende rol voor de gemeente Terneuzen. </text:p>
                <text:p text:style-name="al"/>
                <text:section text:name="table_id1-3-2-2-4-11-2-3" text:style-name="table">
                  <text:p text:style-name="table_top"/>
                  <table:table table:style-name="tgroup">
                    <table:table-column table:style-name="id1-3-2-2-4-11-2-3-1-1"/>
                    <table:table-column table:style-name="id1-3-2-2-4-11-2-3-1-2"/>
                    <table:table-row table:style-name="row">
                      <table:table-cell table:style-name="entry" table:number-rows-spanned="1" table:number-columns-spanned="1">
                        <text:p text:style-name="table_al">De gemeenteraad van Terneuzen,</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griffier,</text:p>
                      </table:table-cell>
                      <table:table-cell table:style-name="entry" table:number-rows-spanned="1" table:number-columns-spanned="1">
                        <text:p text:style-name="table_al">burgemeester,</text:p>
                      </table:table-cell>
                    </table:table-row>
                    <table:table-row table:style-name="row">
                      <table:table-cell table:style-name="entry" table:number-rows-spanned="1" table:number-columns-spanned="2">
                        <text:p text:style-name="table_al"/>
                      </table:table-cell>
                    </table:table-row>
                    <table:table-row table:style-name="row">
                      <table:table-cell table:style-name="entry" table:number-rows-spanned="1" table:number-columns-spanned="1">
                        <text:p text:style-name="table_al">N. Jansen - Geerinckx</text:p>
                      </table:table-cell>
                      <table:table-cell table:style-name="entry" table:number-rows-spanned="1" table:number-columns-spanned="1">
                        <text:p text:style-name="table_al">E. van Merrienboer</text:p>
                      </table:table-cell>
                    </table:table-row>
                  </table:table>
                  <text:p text:style-name="table_bottom"/>
                </text:section>
                <text:p text:style-name="al"/>
              </text:section>
            </text:section>
            <text:p text:style-name="hoofdstuk_bottom"/>
          </text:section>
          <text:section text:name="artikel_id1-3-2-2-5" text:style-name="artikel">
            <text:p text:style-name="artikel_kop_titel"><text:span text:style-name="artikel_kop_label"/> <text:span text:style-name="artikel_kop_nr"/> </text:p>
            <text:p text:style-name="al"/>
            <text:p text:style-name="al"/>
          </text:section>
        </text:section>
        <text:section text:name="regeling-sluiting_id1-3-2-3" text:style-name="regeling-sluiting">
          <text:section text:name="ondertekening_id1-3-2-3-1">
            <text:p><text:span text:style-name="functie">Aldus vastgesteld in de vergadering van 11 november 2025</text:span></text:p>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52776</text:span><text:line-break/><text:date style:data-style-name="dag" text:fixed="true" text:date-value="2026-02-05"/><text:line-break/><text:date style:data-style-name="jaar" text:fixed="true" text:date-value="2026-02-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2776</text:span><text:date style:data-style-name="nicedate" text:fixed="true" text:date-value="2026-02-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2776</text:span><text:date style:data-style-name="nicedate" text:fixed="true" text:date-value="2026-02-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Terneuzen</meta:user-defined>
    <meta:user-defined meta:name="OVERHEID.Informatietype/DC.type">officiële publicatie</meta:user-defined>
    <meta:user-defined meta:name="OVERHEIDop.Rubriek/DC.type">beleidsregel</meta:user-defined>
    <meta:user-defined meta:name="OVERHEID.Gemeente/DCTERMS.publisher">Terneuzen</meta:user-defined>
    <meta:user-defined meta:name="OVERHEID.Gemeente/OVERHEID.authority">Terneuzen</meta:user-defined>
    <meta:user-defined meta:name="OVERHEID.TaxonomieBeleidsagendaDecentraal/OVERHEID.category">Bestuur | Organisatie en beleid</meta:user-defined>
    <meta:user-defined meta:name="DC.source">N.v.t.</meta:user-defined>
    <meta:user-defined meta:name="DCTERMS.alternative">Lokale invulling Deltaplan tegen discriminatie</meta:user-defined>
    <dc:language>nl</dc:language>
    <meta:user-defined meta:name="OVERHEIDop.locatietype/OVERHEIDop.gebiedsmarkering">Gemeente</meta:user-defined>
    <meta:user-defined meta:name="DC.title">Lokale invulling Deltaplan tegen discriminatie</meta:user-defined>
    <meta:user-defined meta:name="DCTERMS.W3CDTF/DCTERMS.available">2026-02-05</meta:user-defined>
    <meta:user-defined meta:name="DCTERMS.W3CDTF/OVERHEIDop.jaargang">2026</meta:user-defined>
    <meta:user-defined meta:name="OVERHEIDop.publicationIssue">52776</meta:user-defined>
    <meta:user-defined meta:name="OVERHEIDop.betreftRegeling">CVDR756453_1</meta:user-defined>
    <meta:user-defined meta:name="xs:date/OVERHEIDop.startdatum">2026-02-06</meta:user-defined>
    <meta:user-defined meta:name="OVERHEIDop.GmbID/DC.identifier">gmb-2026-52776</meta:user-defined>
    <meta:user-defined meta:name="OVERHEIDop.versieInformatie"/>
  </office:meta>
</office:document-meta>
</file>