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office:automatic-styles>
  <office:body>
    <office:text>
      <text:p text:style-name="new_page_staatscourant"/>
      <text:p text:style-name="single-kop-titel">Beleidsregel van het Centraal Stembureau van de gemeente Zuidplas omtrent de vermelding van kandidaten op de kandidatenlijst</text:p>
      <text:section text:name="regeling_id1-3-2" text:style-name="regeling">
        <text:section text:name="aanhef_id1-3-2-1" text:style-name="aanhef">
          <text:section text:name="preambule_id1-3-2-1-1" text:style-name="preambule">
            <text:p text:style-name="al">Het Centraal Stembureau van de gemeente Zuidplas,</text:p>
            <text:p text:style-name="al"/>
            <text:p text:style-name="al">gelet op artikel I 2 van de Kieswet, artikel H 2 van het Kiesbesluit en artikel 4:81, eerste lid, van de Algemene wet bestuursrecht;</text:p>
            <text:p text:style-name="al"/>
            <text:p text:style-name="al">besluit:</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leidsregel vermelding kandidaten</text:p>
            <text:p text:style-name="al">Ten aanzien van de vermelding van kandidaten op kandidatenlijsten die ten behoeve van de verkiezing van de leden van de gemeenteraad van de gemeente Zuidplas worden ingediend, wordt het volgende beleid gehanteerd en wordt artikel H 2 van het Kiesbesluit als volgt geïnterpreteerd:</text:p>
            <text:list text:style-name="id1-3-2-2-1-3">
              <text:list-item text:style-override="id1-3-2-2-1-3-1">
                <text:number>a.</text:number>
                <text:p text:style-name="al">een kandidaat wordt, in deze volgorde, vermeld met achternaam, alle voorletters, geboortedatum en gemeente of woonplaats, zoals deze gegevens blijken uit de Basisregistratie Personen (BRP);</text:p>
              </text:list-item>
              <text:list-item text:style-override="id1-3-2-2-1-3-2">
                <text:number>b.</text:number>
                <text:p text:style-name="al">achter elke voorletter wordt een punt (‘.’) geplaatst;</text:p>
              </text:list-item>
              <text:list-item text:style-override="id1-3-2-2-1-3-3">
                <text:number>c.</text:number>
                <text:p text:style-name="al">voorvoegsels bij de achternaam worden vóór de achternaam vermeld en in kleine letters geschreven;</text:p>
              </text:list-item>
              <text:list-item text:style-override="id1-3-2-2-1-3-4">
                <text:number>d.</text:number>
                <text:p text:style-name="al">nadere aanduidingen van de naam mogen, mits op gebruikelijke wijze afgekort, aan de naam worden toegevoegd; onder nadere aanduidingen worden uitsluitend verstaan: de aanduidingen <text:span text:style-name="nadrukcur">sr.</text:span> en <text:span text:style-name="nadrukcur">jr.</text:span> en afkortingen van patroniemen;</text:p>
              </text:list-item>
              <text:list-item text:style-override="id1-3-2-2-1-3-5">
                <text:number>e.</text:number>
                <text:p text:style-name="al">adellijke titels en predicaten worden aangemerkt als onderdeel van de achternaam en kunnen als zodanig vóór de achternaam op de kandidatenlijst worden vermeld; adellijke titels worden voluit geschreven en predicaten afgekort;</text:p>
              </text:list-item>
              <text:list-item text:style-override="id1-3-2-2-1-3-6">
                <text:number>f.</text:number>
                <text:p text:style-name="al">indien een woonplaats buiten Nederland is gelegen, wordt achter de woonplaats tussen haakjes de tweeletterige landcode vermeld overeenkomstig ISO-norm 3166;</text:p>
              </text:list-item>
              <text:list-item text:style-override="id1-3-2-2-1-3-7">
                <text:number>g.</text:number>
                <text:p text:style-name="al">kennelijke verschrijvingen en fouten van ondergeschikt belang worden door het Centraal Stembureau van de gemeente Zuidplas ambtshalve hersteld tijdens het onderzoek van de kandidatenlijsten.</text:p>
              </text:list-item>
            </text:list>
          </text:section>
          <text:section text:name="artikel_id1-3-2-2-2" text:style-name="artikel">
            <text:p text:style-name="artikel_kop_titel"><text:span text:style-name="artikel_kop_label">Artikel</text:span> <text:span text:style-name="artikel_kop_nr">2</text:span> Inwerkingtreding</text:p>
            <text:p text:style-name="al">Deze beleidsregel treedt in werking met ingang van de tweede dag na de dagtekening van het Gemeenteblad waarin zij wordt geplaatst.</text:p>
          </text:section>
          <text:section text:name="artikel_id1-3-2-2-3" text:style-name="artikel">
            <text:p text:style-name="artikel_kop_titel"><text:span text:style-name="artikel_kop_label">Artikel</text:span> <text:span text:style-name="artikel_kop_nr">3</text:span> Citeertitel</text:p>
            <text:p text:style-name="al">Deze beleidsregel wordt aangehaald als: <text:span text:style-name="nadrukvet">Beleidsregel van het Centraal Stembureau van de gemeente Zuidplas omtrent de vermelding van kandidaten op de kandidatenlijst</text:span>.</text:p>
          </text:section>
        </text:section>
        <text:section text:name="regeling-sluiting_id1-3-2-3" text:style-name="regeling-sluiting">
          <text:section text:name="ondertekening_id1-3-2-3-1">
            <text:p><text:span text:style-name="functie">Aldus vastgesteld te Nieuwerkerk aan den IJssel,</text:span></text:p>
            <text:p><text:span text:style-name="functie">27 januari 2026,</text:span></text:p>
          </text:section>
          <text:section text:name="ondertekening_id1-3-2-3-2">
            <text:p><text:span text:style-name="functie"/></text:p>
            <text:p><text:span text:style-name="functie">Het Centraal Stembureau van de gemeente Zuidplas,</text:span></text:p>
          </text:section>
          <text:section text:name="ondertekening_id1-3-2-3-3">
            <text:p><text:span text:style-name="functie"/></text:p>
            <text:p><text:span text:style-name="functie">De voorzitter,</text:span></text:p>
            <text:p><text:span text:style-name="functie">J.F. Weber</text:span></text:p>
          </text:section>
          <text:section text:name="ondertekening_id1-3-2-3-4">
            <text:p><text:span text:style-name="functie"/></text:p>
          </text:section>
        </text:section>
        <text:section text:name="nota-toelichting_id1-3-2-4" text:style-name="nota-toelichting">
          <text:p text:style-name="kop_level0"><text:span text:style-name="label">Toelichting</text:span> <text:span text:style-name="nr"/> </text:p>
          <text:p text:style-name="al">
          <text:span text:style-name="nadrukvet">Wettelijk kader</text:span>
        </text:p>
          <text:p text:style-name="al">Deze beleidsregel is een beleidsregel als bedoeld in artikel 1:3, vierde lid, van de Algemene wet bestuursrecht (hierna: Awb). De bevoegdheid van het Centraal Stembureau van de gemeente Zuidplas tot het vaststellen van deze beleidsregel is gebaseerd op artikel 4:81, eerste lid, van de Awb.</text:p>
          <text:p text:style-name="al">Op grond van artikel I 2 van de Kieswet worden kandidaten op de kandidatenlijst vermeld met hun naam, voorletters, geboortedatum en woonplaats. Artikel H 2 van het Kiesbesluit bevat nadere voorschriften over de wijze waarop deze gegevens op de kandidatenlijst worden vermeld. Deze wettelijke bepalingen laten op onderdelen ruimte voor interpretatie, onder meer ten aanzien van schrijfwijzen, toevoegingen aan de naam en de vermelding van woonplaatsen buiten Nederland.</text:p>
          <text:p text:style-name="al"/>
          <text:p text:style-name="al">
          <text:span text:style-name="nadrukvet">Kader beleidsregel</text:span>
        </text:p>
          <text:p text:style-name="al">In de praktijk doen zich bij de indiening en het onderzoek van kandidatenlijsten regelmatig vragen voor over de juiste en uniforme vermelding van kandidaten. Het Centraal Stembureau van de gemeente Zuidplas acht het, met het oog op zorgvuldigheid, rechtszekerheid en gelijke behandeling van politieke groeperingen en kandidaten, wenselijk om hierover beleid vast te stellen.</text:p>
          <text:p text:style-name="al">Met deze beleidsregel wordt beoogd duidelijkheid te verschaffen over de wijze waarop het Centraal Stembureau de wettelijke bepalingen toepast bij het onderzoek van kandidatenlijsten. Politieke groeperingen kunnen deze beleidsregel betrekken bij het opstellen en indienen van hun kandidatenlijsten, waardoor de kans op herstelverzuimen en onduidelijkheden wordt verminderd.</text:p>
          <text:p text:style-name="al"/>
          <text:p text:style-name="al">
          <text:span text:style-name="nadrukvet">Puntsgewijze toelichting</text:span>
        </text:p>
          <text:p text:style-name="al">
          <text:span text:style-name="nadrukvet">Ad a.</text:span>
        </text:p>
          <text:p text:style-name="al">De vermelding van persoonsgegevens van kandidaten vindt plaats overeenkomstig de gegevens zoals deze zijn opgenomen in de Basisregistratie Personen (BRP). Hiermee wordt gewaarborgd dat de vermelde gegevens juist, verifieerbaar en eenduidig zijn.</text:p>
          <text:p text:style-name="al"/>
          <text:p text:style-name="al">
          <text:span text:style-name="nadrukvet">Ad b.</text:span>
        </text:p>
          <text:p text:style-name="al">Achter elke voorletter wordt een punt geplaatst. Dit bevordert een uniforme schrijfwijze van namen op kandidatenlijsten.</text:p>
          <text:p text:style-name="al"/>
          <text:p text:style-name="al">
          <text:span text:style-name="nadrukvet">Ad c.</text:span>
        </text:p>
          <text:p text:style-name="al">Voorvoegsels bij de achternaam (zoals <text:span text:style-name="nadrukcur">van</text:span>, <text:span text:style-name="nadrukcur">de</text:span> of van <text:span text:style-name="nadrukcur">der</text:span>) worden vóór de achternaam geplaatst en met kleine letters geschreven, conform gangbaar taalgebruik en vaste jurisprudentie.</text:p>
          <text:p text:style-name="al"/>
          <text:p text:style-name="al">
          <text:span text:style-name="nadrukvet">Ad d.</text:span>
        </text:p>
          <text:p text:style-name="al">Nadere aanduidingen van de naam zijn slechts toegestaan indien deze gebruikelijk zijn en op gebruikelijke wijze worden afgekort. Hieronder worden uitsluitend begrepen de aanduidingen <text:span text:style-name="nadrukcur">sr.</text:span> en <text:span text:style-name="nadrukcur">jr.</text:span> en afkortingen van patroniemen. Andere toevoegingen aan de naam zijn niet toegestaan, om verwarring of ongelijkheid te voorkomen.</text:p>
          <text:p text:style-name="al"/>
          <text:p text:style-name="al">
          <text:span text:style-name="nadrukvet">Ad e.</text:span>
        </text:p>
          <text:p text:style-name="al">Adellijke titels en predicaten worden beschouwd als onderdeel van de achternaam. Adellijke titels worden voluit geschreven (zoals <text:span text:style-name="nadrukcur">baron</text:span> of <text:span text:style-name="nadrukcur">graaf</text:span>), terwijl predicaten (zoals <text:span text:style-name="nadrukcur">jonkheer</text:span>) worden afgekort. Deze werkwijze sluit aan bij het gebruik in officiële registers.</text:p>
          <text:p text:style-name="al"/>
          <text:p text:style-name="al">
          <text:span text:style-name="nadrukvet">Ad f.</text:span>
        </text:p>
          <text:p text:style-name="al">Indien een kandidaat woonachtig is buiten Nederland, wordt achter de woonplaats tussen haakjes de tweeletterige landcode vermeld conform ISO-norm 3166. Dit draagt bij aan de eenduidigheid en internationale herkenbaarheid van de vermelding.</text:p>
          <text:p text:style-name="al"/>
          <text:p text:style-name="al">
          <text:span text:style-name="nadrukvet">Ad g.</text:span>
        </text:p>
          <text:p text:style-name="al">Kennelijke verschrijvingen en fouten van ondergeschikt belang worden door het Centraal Stembureau ambtshalve hersteld tijdens het onderzoek van de kandidatenlijsten. Hiermee wordt voorkomen dat kandidaten of politieke groeperingen onevenredig worden benadeeld door evidente en niet-inhoudelijke fouten.</text:p>
          <text:p text:style-name="al"/>
          <text:p text:style-name="al">Ten overvloede wordt opgemerkt dat deze beleidsregel uitsluitend ziet op de formele vermelding van kandidaten op de kandidatenlijst in het kader van de Kieswet en het Kiesbesluit. De beleidsregel heeft geen betrekking op de wijze waarop kandidaten zich presenteren in campagne-uitingen of andere communicatie.</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idplas</text:p>
            </table:table-cell>
            <table:table-cell office:value-type="string" table:style-name="header.C">
              <text:p text:style-name="headerright"><text:span text:style-name="nr">Nr. 49380</text:span><text:line-break/><text:date style:data-style-name="dag" text:fixed="true" text:date-value="2026-02-04"/><text:line-break/><text:date style:data-style-name="jaar" text:fixed="true" text:date-value="2026-02-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9380</text:span><text:date style:data-style-name="nicedate" text:fixed="true" text:date-value="2026-02-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9380</text:span><text:date style:data-style-name="nicedate" text:fixed="true" text:date-value="2026-02-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Zuidplas</meta:user-defined>
    <meta:user-defined meta:name="OVERHEID.Informatietype/DC.type">officiële publicatie</meta:user-defined>
    <meta:user-defined meta:name="OVERHEIDop.Rubriek/DC.type">beleidsregel</meta:user-defined>
    <meta:user-defined meta:name="OVERHEID.Gemeente/DCTERMS.publisher">Zuidplas</meta:user-defined>
    <meta:user-defined meta:name="OVERHEID.Gemeente/OVERHEID.authority">Zuidplas</meta:user-defined>
    <meta:user-defined meta:name="OVERHEID.TaxonomieBeleidsagendaDecentraal/OVERHEID.category">Bestuur | Organisatie en beleid</meta:user-defined>
    <meta:user-defined meta:name="DC.source">artikel I 2 van de Kieswet]|[1.0:c:BWBR0004627&amp;artikel=I%202&amp;g=2026-01-01</meta:user-defined>
    <meta:user-defined meta:name="DC.source">artikel H 2 van het Kiesbesluit]|[1.0:c:BWBR0004632&amp;artikel=H%202&amp;g=2025-08-01</meta:user-defined>
    <meta:user-defined meta:name="DC.source">artikel 4:81, eerste lid, van de Algemene wet bestuursrecht]|[1.0:c:BWBR0005537&amp;artikel=4%3A81&amp;lid=1&amp;g=2026-01-01</meta:user-defined>
    <meta:user-defined meta:name="DCTERMS.alternative">Beleidsregel van het Centraal Stembureau van de gemeente Zuidplas omtrent de vermelding van kandidaten op de kandidatenlijst</meta:user-defined>
    <dc:language>nl</dc:language>
    <meta:user-defined meta:name="OVERHEIDop.locatietype/OVERHEIDop.gebiedsmarkering">Gemeente</meta:user-defined>
    <meta:user-defined meta:name="DC.title">Beleidsregel van het Centraal Stembureau van de gemeente Zuidplas omtrent de vermelding van kandidaten op de kandidatenlijst</meta:user-defined>
    <meta:user-defined meta:name="DCTERMS.W3CDTF/DCTERMS.available">2026-02-04</meta:user-defined>
    <meta:user-defined meta:name="DCTERMS.W3CDTF/OVERHEIDop.jaargang">2026</meta:user-defined>
    <meta:user-defined meta:name="OVERHEIDop.publicationIssue">49380</meta:user-defined>
    <meta:user-defined meta:name="OVERHEIDop.betreftRegeling">CVDR756340_1</meta:user-defined>
    <meta:user-defined meta:name="xs:date/OVERHEIDop.startdatum">2026-02-06</meta:user-defined>
    <meta:user-defined meta:name="OVERHEIDop.GmbID/DC.identifier">gmb-2026-49380</meta:user-defined>
    <meta:user-defined meta:name="OVERHEIDop.versieInformatie"/>
  </office:meta>
</office:document-meta>
</file>