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Beleidsregel van het Centraal Stembureau van de gemeente Zuidplas omtrent de schrijfwijze van een aanduiding</text:p>
      <text:section text:name="regeling_id1-3-2" text:style-name="regeling">
        <text:section text:name="aanhef_id1-3-2-1" text:style-name="aanhef">
          <text:section text:name="preambule_id1-3-2-1-1" text:style-name="preambule">
            <text:p text:style-name="al">Het Centraal Stembureau van de gemeente Zuidplas,</text:p>
            <text:p text:style-name="al"/>
            <text:p text:style-name="al">gelet op artikel G 3 van de Kieswet en artikel 4:81 van de Algemene wet bestuursrecht;</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leidsregel schrijfwijze aanduiding</text:p>
            <text:p text:style-name="al">Ten aanzien van de schrijfwijze van aanduidingen die in het register van aanduidingen ten behoeve van de verkiezing van de leden van de gemeenteraad van de gemeente Zuidplas worden geregistreerd, wordt het volgende beleid gehanteerd en wordt artikel G 3 van de Kieswet als volgt geïnterpreteerd:</text:p>
            <text:list text:style-name="id1-3-2-2-1-3">
              <text:list-item text:style-override="id1-3-2-2-1-3-1">
                <text:number>a.</text:number>
                <text:p text:style-name="al">een aanduiding bestaat uit letters, eventueel aangevuld met cijfers of andere tekens;</text:p>
              </text:list-item>
              <text:list-item text:style-override="id1-3-2-2-1-3-2">
                <text:number>b.</text:number>
                <text:p text:style-name="al">aanduidingen worden op een gelijke wijze en met hetzelfde lettertype weergegeven;</text:p>
              </text:list-item>
              <text:list-item text:style-override="id1-3-2-2-1-3-3">
                <text:number>c.</text:number>
                <text:p text:style-name="al">een aanduiding bestaat uit hoofdletters, kleine letters of een combinatie van beide;</text:p>
              </text:list-item>
              <text:list-item text:style-override="id1-3-2-2-1-3-4">
                <text:number>d.</text:number>
                <text:p text:style-name="al">een aanduiding wordt in steilschrift geregistreerd;</text:p>
              </text:list-item>
              <text:list-item text:style-override="id1-3-2-2-1-3-5">
                <text:number>e.</text:number>
                <text:p text:style-name="al">tekens in combinatie met letter(s) en/of cijfers worden geregistreerd, mits de tekens functioneel zijn in relatie tot de rest van de aanduiding;</text:p>
              </text:list-item>
              <text:list-item text:style-override="id1-3-2-2-1-3-6">
                <text:number>f.</text:number>
                <text:p text:style-name="al">logo’s, beeldmerken, afbeeldingen of emoticons maken geen onderdeel uit van een aanduiding en worden niet geregistreerd.</text:p>
              </text:list-item>
            </text:list>
          </text:section>
          <text:section text:name="artikel_id1-3-2-2-2" text:style-name="artikel">
            <text:p text:style-name="artikel_kop_titel"><text:span text:style-name="artikel_kop_label">Artikel</text:span> <text:span text:style-name="artikel_kop_nr">2</text:span> Inwerkingtreding</text:p>
            <text:p text:style-name="al">Deze beleidsregel treedt in werking met ingang van de tweede dag na de dagtekening van het Gemeenteblad waarin zij wordt geplaatst.</text:p>
          </text:section>
          <text:section text:name="artikel_id1-3-2-2-3" text:style-name="artikel">
            <text:p text:style-name="artikel_kop_titel"><text:span text:style-name="artikel_kop_label">Artikel</text:span> <text:span text:style-name="artikel_kop_nr">3</text:span> Citeertitel</text:p>
            <text:p text:style-name="al">Deze beleidsregel wordt aangehaald als: <text:span text:style-name="nadrukvet">Beleidsregel van het Centraal Stembureau van de gemeente Zuidplas omtrent de schrijfwijze van een aanduiding</text:span>.</text:p>
          </text:section>
        </text:section>
        <text:section text:name="regeling-sluiting_id1-3-2-3" text:style-name="regeling-sluiting">
          <text:section text:name="ondertekening_id1-3-2-3-1">
            <text:p><text:span text:style-name="functie">Aldus vastgesteld te Nieuwerkerk aan den IJssel,</text:span></text:p>
            <text:p><text:span text:style-name="functie">27 januari 2026,</text:span></text:p>
          </text:section>
          <text:section text:name="ondertekening_id1-3-2-3-2">
            <text:p><text:span text:style-name="functie"/></text:p>
            <text:p><text:span text:style-name="functie">Het Centraal Stembureau van de gemeente Zuidplas,</text:span></text:p>
          </text:section>
          <text:section text:name="ondertekening_id1-3-2-3-3">
            <text:p><text:span text:style-name="functie"/></text:p>
            <text:p><text:span text:style-name="functie">De voorzitter,</text:span></text:p>
            <text:p><text:span text:style-name="functie">Dhr. J.F. Weber</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Wettelijk kader</text:span>
        </text:p>
          <text:p text:style-name="al">Dit is een beleidsregel als bedoeld in artikel 1:3, vierde lid, van de Algemene wet bestuursrecht (hierna: Awb). De bevoegdheid van het Centraal Stembureau van de gemeente Zuidplas tot het vaststellen van deze beleidsregel is gebaseerd op artikel 4:81, eerste lid, van de Awb.</text:p>
          <text:p text:style-name="al">Op grond van artikel G 3, eerste lid, van de Kieswet kunnen politieke groeperingen die een vereniging met volledige rechtsbevoegdheid zijn, het Centraal Stembureau van de gemeente Zuidplas schriftelijk verzoeken de aanduiding waarmee zij voor de verkiezing van de leden van de gemeenteraad van de gemeente Zuidplas op de kandidatenlijst wensen te worden vermeld, in te schrijven in een daartoe door het centraal stembureau bijgehouden register.</text:p>
          <text:p text:style-name="al">Uit artikel G 3, vierde lid, onder d, van de Kieswet volgt dat het Centraal Stembureau een registratieverzoek afwijst indien een aanduiding meer dan 35 letters of andere tekens bevat. Hiermee wordt beoogd te voorkomen dat te lange aanduidingen door ruimtegebrek niet boven de kandidatenlijst kunnen worden geplaatst. Bij de toepassing van deze bepaling worden ook cijfers meegeteld. Leestekens, verbindingsstreepjes, haakjes en spaties blijven buiten beschouwing. Deze interpretatie is gebaseerd op de parlementaire behandeling van de Kieswet 1989.</text:p>
          <text:p text:style-name="al"/>
          <text:p text:style-name="al">
          <text:span text:style-name="nadrukvet">Kader beleidsregel</text:span>
        </text:p>
          <text:p text:style-name="al">De Kieswet spreekt uitsluitend van een maximumaantal ‘letters’ of ‘tekens’ en bevat geen nadere regels over de schrijfwijze van een aanduiding. Evenmin biedt de parlementaire geschiedenis duidelijkheid over het gebruik van hoofdletters, kleine letters, cursief, vetgedrukt of onderstreept schrift. Het Centraal Stembureau van de gemeente Zuidplas acht het, gelet op vragen die zich in de praktijk hebben voorgedaan, wenselijk om hierover duidelijkheid te verschaffen. Met deze beleidsregel wordt beoogd transparantie en uniformiteit te bevorderen.</text:p>
          <text:p text:style-name="al">Politieke groeperingen die voornemens zijn een verzoek tot registratie van een aanduiding in te dienen, kunnen met deze beleidsregel rekening houden bij de indiening van hun verzoek.</text:p>
          <text:p text:style-name="al"/>
          <text:p text:style-name="al">
          <text:span text:style-name="nadrukvet">Puntsgewijze toelichting</text:span>
        </text:p>
          <text:p text:style-name="al">
          <text:span text:style-name="nadrukvet">Ad b.</text:span>
        </text:p>
          <text:p text:style-name="al">Aanduidingen worden op een uniforme wijze geregistreerd en weergegeven, dat wil zeggen in hetzelfde lettertype. De aanduidingen worden boven de kandidatenlijst geplaatst zoals zij zijn opgenomen in het register.</text:p>
          <text:p text:style-name="al">
          <text:span text:style-name="nadrukvet">Ad d.</text:span>
        </text:p>
          <text:p text:style-name="al">Een aanduiding wordt in steilschrift geregistreerd. Dit betekent dat aanduidingen die cursief, vetgedrukt en/of onderstreept zijn aangeleverd, niet als zodanig worden geregistreerd. Evenmin wordt een specifiek lettertype vastgelegd.</text:p>
          <text:p text:style-name="al">
          <text:span text:style-name="nadrukvet">Ad e.</text:span>
        </text:p>
          <text:p text:style-name="al">Voorbeelden van functionele tekens zijn onder meer: ‘<text:span text:style-name="nadrukcur">Registratie!</text:span>’ en ‘<text:span text:style-name="nadrukcur">Registratie 18+</text:span>’. Met ‘functioneel’ wordt bedoeld dat het teken een inhoudelijke betekenis toevoegt aan de aanduiding in combinatie met de gebruikte letters en/of cijfers.</text:p>
          <text:p text:style-name="al">Ten overvloede wordt opgemerkt dat politieke groeperingen in hun campagne-uitingen vrij zijn in de keuze van schrijfwijzen, lettertypen, beeldmerken, kleuren en andere vormgevingselementen. Deze beleidsregel ziet uitsluitend op de registratie en weergave van aanduidingen in het kader van de Kieswe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49376</text:span><text:line-break/><text:date style:data-style-name="dag" text:fixed="true" text:date-value="2026-02-04"/><text:line-break/><text:date style:data-style-name="jaar" text:fixed="true" text:date-value="2026-0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9376</text:span><text:date style:data-style-name="nicedate" text:fixed="true" text:date-value="2026-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9376</text:span><text:date style:data-style-name="nicedate" text:fixed="true" text:date-value="2026-0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Zuidplas</meta:user-defined>
    <meta:user-defined meta:name="OVERHEID.Informatietype/DC.type">officiële publicatie</meta:user-defined>
    <meta:user-defined meta:name="OVERHEIDop.Rubriek/DC.type">beleidsregel</meta:user-defined>
    <meta:user-defined meta:name="OVERHEID.Gemeente/DCTERMS.publisher">Zuidplas</meta:user-defined>
    <meta:user-defined meta:name="OVERHEID.Gemeente/OVERHEID.authority">Zuidplas</meta:user-defined>
    <meta:user-defined meta:name="OVERHEID.TaxonomieBeleidsagendaDecentraal/OVERHEID.category">Bestuur | Organisatie en beleid</meta:user-defined>
    <meta:user-defined meta:name="DC.source">artikel G 3 van de Kieswet]|[1.0:c:BWBR0004627&amp;artikel=G%203&amp;g=2026-01-01</meta:user-defined>
    <meta:user-defined meta:name="DC.source">artikel 4:81 van de Algemene wet bestuursrecht]|[1.0:c:BWBR0005537&amp;artikel=4%3A81&amp;g=2026-01-01</meta:user-defined>
    <meta:user-defined meta:name="DCTERMS.alternative">Beleidsregel van het Centraal Stembureau van de gemeente Zuidplas omtrent de schrijfwijze van een aanduiding</meta:user-defined>
    <dc:language>nl</dc:language>
    <meta:user-defined meta:name="OVERHEIDop.locatietype/OVERHEIDop.gebiedsmarkering">Gemeente</meta:user-defined>
    <meta:user-defined meta:name="DC.title">Beleidsregel van het Centraal Stembureau van de gemeente Zuidplas omtrent de schrijfwijze van een aanduiding</meta:user-defined>
    <meta:user-defined meta:name="DCTERMS.W3CDTF/DCTERMS.available">2026-02-04</meta:user-defined>
    <meta:user-defined meta:name="DCTERMS.W3CDTF/OVERHEIDop.jaargang">2026</meta:user-defined>
    <meta:user-defined meta:name="OVERHEIDop.publicationIssue">49376</meta:user-defined>
    <meta:user-defined meta:name="OVERHEIDop.betreftRegeling">CVDR756339_1</meta:user-defined>
    <meta:user-defined meta:name="xs:date/OVERHEIDop.startdatum">2026-02-06</meta:user-defined>
    <meta:user-defined meta:name="OVERHEIDop.GmbID/DC.identifier">gmb-2026-49376</meta:user-defined>
    <meta:user-defined meta:name="OVERHEIDop.versieInformatie"/>
  </office:meta>
</office:document-meta>
</file>