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 van het Centraal Stembureau van de gemeente Zuidplas omtrent de ondertekening en indiening van stukken voor de kandidaatstelling</text:p>
      <text:section text:name="regeling_id1-3-2" text:style-name="regeling">
        <text:section text:name="aanhef_id1-3-2-1" text:style-name="aanhef">
          <text:section text:name="preambule_id1-3-2-1-1" text:style-name="preambule">
            <text:p text:style-name="al">Het Centraal Stembureau van de gemeente Zuidplas,</text:p>
            <text:p text:style-name="al"/>
            <text:p text:style-name="al">gelet op artikel I 2 van de Kieswet, de artikelen H 1, H 3 en H 9 van het Kiesbesluit en artikel 4:81, eerste lid, van de Algemene wet bestuursrecht;</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Reikwijdte</text:p>
            <text:p text:style-name="al">Deze beleidsregel ziet op de ondertekening en indiening van stukken die worden overgelegd bij de kandidaatstelling voor de verkiezing van de leden van de gemeenteraad van de gemeente Zuidplas.</text:p>
          </text:section>
          <text:section text:name="artikel_id1-3-2-2-2" text:style-name="artikel">
            <text:p text:style-name="artikel_kop_titel"><text:span text:style-name="artikel_kop_label">Artikel</text:span> <text:span text:style-name="artikel_kop_nr">2</text:span> Algemene indieningsvereisten</text:p>
            <text:list text:style-name="id1-3-2-2-2-2">
              <text:list-item text:style-override="id1-3-2-2-2-2">
                <text:number>1.</text:number>
                <text:p text:style-name="al">Alle stukken die deel uitmaken van de kandidaatstelling dienen te zijn ondertekend en op papier te worden ingeleverd bij het Centraal Stembureau van de gemeente Zuidplas.</text:p>
              </text:list-item>
              <text:list-item text:style-override="id1-3-2-2-2-3">
                <text:number>2.</text:number>
                <text:p text:style-name="al">Digitale indiening van stukken is niet mogelijk.</text:p>
              </text:list-item>
            </text:list>
          </text:section>
          <text:section text:name="artikel_id1-3-2-2-3" text:style-name="artikel">
            <text:p text:style-name="artikel_kop_titel"><text:span text:style-name="artikel_kop_label">Artikel</text:span> <text:span text:style-name="artikel_kop_nr">3</text:span> Instemmingsverklaringen en verklaringen gemachtigden</text:p>
            <text:list text:style-name="id1-3-2-2-3-2">
              <text:list-item text:style-override="id1-3-2-2-3-2">
                <text:number>1.</text:number>
                <text:p text:style-name="al">Het Centraal Stembureau accepteert geprinte scans of kopieën van instemmingsverklaringen van kandidaten (model H 9), mits:</text:p>
                <text:list text:style-name="id1-3-2-2-3-2-3">
                  <text:list-item text:style-override="id1-3-2-2-3-2-3-1">
                    <text:number>a.</text:number>
                    <text:p text:style-name="al">de verklaring volledig is ingevuld;</text:p>
                  </text:list-item>
                  <text:list-item text:style-override="id1-3-2-2-3-2-3-2">
                    <text:number>b.</text:number>
                    <text:p text:style-name="al">de verklaring goed leesbaar is; en</text:p>
                  </text:list-item>
                  <text:list-item text:style-override="id1-3-2-2-3-2-3-3">
                    <text:number>c.</text:number>
                    <text:p text:style-name="al">de ondertekening naar het oordeel van het Centraal Stembureau voldoende betrouwbaar is.</text:p>
                  </text:list-item>
                </text:list>
              </text:list-item>
              <text:list-item text:style-override="id1-3-2-2-3-3">
                <text:number>2.</text:number>
                <text:p text:style-name="al">Van een voldoende betrouwbare ondertekening is sprake indien de handtekening duidelijk zichtbaar is en in redelijkheid overeenkomt met de handtekening zoals deze voorkomt op een officieel identificatiebewijs van de ondertekenaar.</text:p>
              </text:list-item>
              <text:list-item text:style-override="id1-3-2-2-3-4">
                <text:number>3.</text:number>
                <text:p text:style-name="al">Het eerste en tweede lid zijn van overeenkomstige toepassing op de verklaringen van (landelijke) gemachtigden (model H 3-1 en H 3-2).</text:p>
              </text:list-item>
              <text:list-item text:style-override="id1-3-2-2-3-5">
                <text:number>4.</text:number>
                <text:p text:style-name="al">Indien twijfel bestaat over de authenticiteit of betrouwbaarheid van een handtekening, kan het Centraal Stembureau besluiten de verklaring niet te accepteren en verlangen dat een origineel, ondertekend exemplaar wordt overgelegd.</text:p>
              </text:list-item>
            </text:list>
          </text:section>
          <text:section text:name="artikel_id1-3-2-2-4" text:style-name="artikel">
            <text:p text:style-name="artikel_kop_titel"><text:span text:style-name="artikel_kop_label">Artikel</text:span> <text:span text:style-name="artikel_kop_nr">4</text:span> Kandidatenlijst (model H 1)</text:p>
            <text:list text:style-name="id1-3-2-2-4-2">
              <text:list-item text:style-override="id1-3-2-2-4-2">
                <text:number>1.</text:number>
                <text:p text:style-name="al">De kandidatenlijst (model H 1) dient door de inleveraar origineel te zijn ondertekend.</text:p>
              </text:list-item>
              <text:list-item text:style-override="id1-3-2-2-4-3">
                <text:number>2.</text:number>
                <text:p text:style-name="al">Onder een originele ondertekening wordt verstaan: een handgeschreven, zogenoemde ‘natte’ handtekening.</text:p>
              </text:list-item>
              <text:list-item text:style-override="id1-3-2-2-4-4">
                <text:number>3.</text:number>
                <text:p text:style-name="al">Een geprinte scan of kopie van de handtekening op de kandidatenlijst wordt niet geaccepteerd.</text:p>
              </text:list-item>
            </text:list>
          </text:section>
          <text:section text:name="artikel_id1-3-2-2-5" text:style-name="artikel">
            <text:p text:style-name="artikel_kop_titel"><text:span text:style-name="artikel_kop_label">Artikel</text:span> <text:span text:style-name="artikel_kop_nr">5</text:span> Inwerkingtreding</text:p>
            <text:p text:style-name="al">Deze beleidsregel treedt in werking met ingang van de tweede dag na de dagtekening van het Gemeenteblad waarin zij wordt geplaatst.</text:p>
          </text:section>
          <text:section text:name="artikel_id1-3-2-2-6" text:style-name="artikel">
            <text:p text:style-name="artikel_kop_titel"><text:span text:style-name="artikel_kop_label">Artikel</text:span> <text:span text:style-name="artikel_kop_nr">6</text:span> Citeertitel</text:p>
            <text:p text:style-name="al">Deze beleidsregel wordt aangehaald als: <text:span text:style-name="nadrukvet">Beleidsregel van het Centraal Stembureau van de gemeente Zuidplas omtrent de ondertekening en indiening van stukken voor de kandidaatstelling</text:span>.</text:p>
          </text:section>
        </text:section>
        <text:section text:name="regeling-sluiting_id1-3-2-3" text:style-name="regeling-sluiting">
          <text:section text:name="ondertekening_id1-3-2-3-1">
            <text:p><text:span text:style-name="functie">Aldus vastgesteld te Nieuwerkerk aan den IJssel,</text:span></text:p>
            <text:p><text:span text:style-name="functie">27 januari 2026,</text:span></text:p>
          </text:section>
          <text:section text:name="ondertekening_id1-3-2-3-2">
            <text:p><text:span text:style-name="functie"/></text:p>
            <text:p><text:span text:style-name="functie">Het Centraal Stembureau van de gemeente Zuidplas,</text:span></text:p>
          </text:section>
          <text:section text:name="ondertekening_id1-3-2-3-3">
            <text:p><text:span text:style-name="functie"/></text:p>
            <text:p><text:span text:style-name="functie">De voorzitter,</text:span></text:p>
            <text:p><text:span text:style-name="functie">J.F. Weber </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Wettelijk kader</text:span>
        </text:p>
          <text:p text:style-name="al">Deze beleidsregel is een beleidsregel als bedoeld in artikel 1:3, vierde lid, van de Algemene wet bestuursrecht (hierna: Awb). De bevoegdheid tot vaststelling berust op artikel 4:81, eerste lid, van de Awb.</text:p>
          <text:p text:style-name="al">De Kieswet en het Kiesbesluit stellen eisen aan de kandidaatstelling en de daarbij te overleggen formulieren, waaronder de kandidatenlijst (model H 1), de verklaringen van instemming van kandidaten (model H 9) en de verklaringen van gemachtigden (model H 3-1 en H 3-2). De regelgeving bevat echter geen uitputtende voorschriften over de vraag in hoeverre geprinte scans of kopieën van ondertekende formulieren kunnen worden geaccepteerd.</text:p>
          <text:p text:style-name="al"/>
          <text:p text:style-name="al">
          <text:span text:style-name="nadrukvet">Kader beleidsregel</text:span>
        </text:p>
          <text:p text:style-name="al">In de praktijk worden bij de kandidaatstelling regelmatig geprinte scans of kopieën van ondertekende formulieren overgelegd. Het Centraal Stembureau van de gemeente Zuidplas acht het wenselijk om hierover duidelijk en uniform beleid vast te stellen, waarbij enerzijds rekening wordt gehouden met praktische uitvoerbaarheid en anderzijds de betrouwbaarheid en zorgvuldigheid van het verkiezingsproces worden gewaarborgd.</text:p>
          <text:p text:style-name="al">Met deze beleidsregel wordt expliciet onderscheid gemaakt tussen formulieren waarvoor een originele ondertekening vereist is en formulieren waarvoor onder voorwaarden een geprinte scan of kopie kan worden geaccepteerd.</text:p>
          <text:p text:style-name="al"/>
          <text:p text:style-name="al">
          <text:span text:style-name="nadrukvet">Puntsgewijze toelichting</text:span>
        </text:p>
          <text:p text:style-name="al">
          <text:span text:style-name="nadrukvet">Artikel 2</text:span>
        </text:p>
          <text:p text:style-name="al">Alle stukken dienen fysiek en ondertekend te worden ingeleverd. Hiermee wordt aangesloten bij het wettelijk systeem van de kandidaatstelling.</text:p>
          <text:p text:style-name="al"/>
          <text:p text:style-name="al">
          <text:span text:style-name="nadrukvet">Artikel 3</text:span>
        </text:p>
          <text:p text:style-name="al">Voor instemmingsverklaringen (model H 9) en verklaringen van gemachtigden (model H 3-1 en H 3-2) wordt onder voorwaarden een geprinte scan of kopie geaccepteerd. Doorslaggevend is dat de verklaring leesbaar is en dat de handtekening voldoende betrouwbaar wordt geacht. Het Centraal Stembureau maakt hierbij een redelijke beoordeling; er vindt geen forensisch handtekeningenonderzoek plaats.</text:p>
          <text:p text:style-name="al"/>
          <text:p text:style-name="al">
          <text:span text:style-name="nadrukvet">Artikel 4</text:span>
        </text:p>
          <text:p text:style-name="al">De kandidatenlijst (model H 1) vormt het kernstuk van de kandidaatstelling. Gelet op het formele karakter en de verantwoordelijkheid van de inleveraar wordt voor dit document uitsluitend een origineel ondertekend exemplaar met een natte handtekening geaccepteer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49371</text:span><text:line-break/><text:date style:data-style-name="dag" text:fixed="true" text:date-value="2026-02-04"/><text:line-break/><text:date style:data-style-name="jaar" text:fixed="true" text:date-value="2026-0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9371</text:span><text:date style:data-style-name="nicedate" text:fixed="true" text:date-value="2026-0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9371</text:span><text:date style:data-style-name="nicedate" text:fixed="true" text:date-value="2026-0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Zuidplas</meta:user-defined>
    <meta:user-defined meta:name="OVERHEID.Informatietype/DC.type">officiële publicatie</meta:user-defined>
    <meta:user-defined meta:name="OVERHEIDop.Rubriek/DC.type">beleidsregel</meta:user-defined>
    <meta:user-defined meta:name="OVERHEID.Gemeente/DCTERMS.publisher">Zuidplas</meta:user-defined>
    <meta:user-defined meta:name="OVERHEID.Gemeente/OVERHEID.authority">Zuidplas</meta:user-defined>
    <meta:user-defined meta:name="OVERHEID.TaxonomieBeleidsagendaDecentraal/OVERHEID.category">Bestuur | Organisatie en beleid</meta:user-defined>
    <meta:user-defined meta:name="DC.source">artikel I 2 van de Kieswet]|[1.0:c:BWBR0004627&amp;artikel=I%202&amp;g=2026-01-01</meta:user-defined>
    <meta:user-defined meta:name="DC.source">artikel H 1 van het Kiesbesluit]|[1.0:c:BWBR0004632&amp;artikel=H%201&amp;g=2025-08-01</meta:user-defined>
    <meta:user-defined meta:name="DC.source">artikel H 3 van het Kiesbesluit]|[1.0:c:BWBR0004632&amp;artikel=H%203&amp;g=2025-08-01</meta:user-defined>
    <meta:user-defined meta:name="DC.source">artikel 4:81, eerste lid, van de Algemene wet bestuursrecht]|[1.0:c:BWBR0005537&amp;artikel=4%3A81&amp;lid=1&amp;g=2026-01-01</meta:user-defined>
    <meta:user-defined meta:name="DCTERMS.alternative">Beleidsregel van het Centraal Stembureau van de gemeente Zuidplas omtrent de ondertekening en indiening van stukken voor de kandidaatstelling</meta:user-defined>
    <dc:language>nl</dc:language>
    <meta:user-defined meta:name="OVERHEIDop.locatietype/OVERHEIDop.gebiedsmarkering">Gemeente</meta:user-defined>
    <meta:user-defined meta:name="DC.title">Beleidsregel van het Centraal Stembureau van de gemeente Zuidplas omtrent de ondertekening en indiening van stukken voor de kandidaatstelling</meta:user-defined>
    <meta:user-defined meta:name="DCTERMS.W3CDTF/DCTERMS.available">2026-02-04</meta:user-defined>
    <meta:user-defined meta:name="DCTERMS.W3CDTF/OVERHEIDop.jaargang">2026</meta:user-defined>
    <meta:user-defined meta:name="OVERHEIDop.publicationIssue">49371</meta:user-defined>
    <meta:user-defined meta:name="OVERHEIDop.betreftRegeling">CVDR756338_1</meta:user-defined>
    <meta:user-defined meta:name="xs:date/OVERHEIDop.startdatum">2026-02-06</meta:user-defined>
    <meta:user-defined meta:name="OVERHEIDop.GmbID/DC.identifier">gmb-2026-49371</meta:user-defined>
    <meta:user-defined meta:name="OVERHEIDop.versieInformatie"/>
  </office:meta>
</office:document-meta>
</file>