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style:style style:family="table-column" style:parent-style-name="colspec" style:name="id1-3-2-2-1-31-1-1">
      <style:table-column-properties style:rel-column-width="12*"/>
    </style:style>
    <style:style style:family="table-column" style:parent-style-name="colspec" style:name="id1-3-2-2-1-31-1-2">
      <style:table-column-properties style:rel-column-width="74*"/>
    </style:style>
  </office:automatic-styles>
  <office:body>
    <office:text>
      <text:p text:style-name="new_page_staatscourant"/>
      <text:p text:style-name="single-kop-titel">Besluit van burgemeester en wethouders van Eindhoven tot wijziging van de Beleidsregels aanvraag prioriteit transportcapaciteit woningbouwprojecten gemeente Eindhoven</text:p>
      <text:section text:name="regeling_id1-3-2" text:style-name="regeling">
        <text:section text:name="aanhef_id1-3-2-1" text:style-name="aanhef">
          <text:section text:name="preambule_id1-3-2-1-1" text:style-name="preambule">
            <text:p text:style-name="al">Het college van burgemeester en wethouders van de gemeente Eindhove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 </text:p>
            <text:p text:style-name="al"> </text:p>
            <text:p text:style-name="al">Overwegende dat: </text:p>
            <text:list text:style-name="id1-3-2-1-1-5">
              <text:list-item text:style-override="id1-3-2-1-1-5-1">
                <text:number>•</text:number>
                <text:p text:style-name="al">in de Beleidsregels Eerder Aanvragen en Prioriteit Transportcapaciteit woningbouwprojecten verduidelijkt moet worden dat de processen ‘Eerder Aanvragen’ en ‘Prioriteit (in die zin van de Systeemcode elektriciteit 2026)’, in beginsel gescheiden zijn van elkaar; </text:p>
              </text:list-item>
              <text:list-item text:style-override="id1-3-2-1-1-5-2">
                <text:number>•</text:number>
                <text:p text:style-name="al">de gemeente de aanvragen die worden gedaan onder ‘stap 1’ van de Beleidsregels aanvraag prioriteit transportcapaciteit woningbouwprojecten gemeente Eindhoven niet wenst te beoordelen op grond van de maand waarin de bouw wordt gestart, maar in plaats daarvan het jaar waarin de bouw wordt gestart;</text:p>
              </text:list-item>
              <text:list-item text:style-override="id1-3-2-1-1-5-3">
                <text:number>•</text:number>
                <text:p text:style-name="al">er in het kader van plaatsing op de volgordelijst van ‘Eerder Aanvragen’ een minder stringente bewijslast geldt ten aanzien van de datum van start bouw;</text:p>
              </text:list-item>
              <text:list-item text:style-override="id1-3-2-1-1-5-4">
                <text:number>•</text:number>
                <text:p text:style-name="al">het wenselijk wordt geacht om gemeentelijke gebiedsontwikkeling als vorm van bewijs in rangorde 6 van ‘stap 2’ van de Beleidsregels Eerder Aanvragen en Prioriteit Transportcapaciteit woningbouwprojecten toe te voegen en de restrangorde van de volgordelijst te verduidelijken;</text:p>
              </text:list-item>
              <text:list-item text:style-override="id1-3-2-1-1-5-5">
                <text:number>•</text:number>
                <text:p text:style-name="al">voornoemde beoogde wijzigingen van de beleidsregels louter begunstigend van aard zijn voor aanvragers van transportcapaciteit en prioriteit, waardoor het wenselijk is om terugwerkende kracht te geven aan inwerkingtreding van de wijziging van de beleidsregels.</text:p>
              </text:list-item>
            </text:list>
            <text:p text:style-name="al"/>
            <text:p text:style-name="al">besluit: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 I </text:p>
            <text:p text:style-name="al">De Beleidsregels aanvraag prioriteit transportcapaciteit woningbouwprojecten gemeente Eindhoven  worden als volgt gewijzigd:</text:p>
            <text:p text:style-name="al"/>
            <text:p text:style-name="al">A. In de aanhef wordt de overweging “de gemeente bij de werkwijze 'Eerder aanvragen in het planproces' prioriteit en transportcapaciteit aanvraagt bij de netbeheerder;” vervangen door </text:p>
            <text:p text:style-name="al"/>
            <text:p text:style-name="al">“de gemeente bij de werkwijze 'Eerder aanvragen in het planproces'  transportcapaciteit en eventueel prioriteit aanvraagt bij de netbeheerder;” </text:p>
            <text:p text:style-name="al"/>
            <text:p text:style-name="al">B. In artikel 1 komt de definitie van volgordelijst te luiden: </text:p>
            <text:p text:style-name="al"/>
            <text:p text:style-name="al">volgordelijst: de door de gemeente vastgestelde rangordelijst van woningbouwprojecten conform de rangordebepaling (artikel 9) waarvoor de gemeente een aanvraag ‘Eerder aanvragen in het planproces’ transportcapaciteit met of zonder prioriteit (tabel 3 van bijlage 3 Systeemcode Elektriciteit 2026)<text:span text:style-name="nadrukvet"/>indient bij de netbeheerder.</text:p>
            <text:p text:style-name="al"/>
            <text:p text:style-name="al">C. Artikel 5 wordt als volgt gewijzigd: </text:p>
            <text:p text:style-name="al"/>
            <text:p text:style-name="al">1. Het derde lid komt te luiden:</text:p>
            <text:p text:style-name="al"/>
            <text:p text:style-name="al">2. Er wordt een vierde lid toegevoegd, luidende: </text:p>
            <text:p text:style-name="al"/>
            <text:p text:style-name="al">4. Een verzoek tot plaatsing op de volgordelijst is niet hetzelfde als een verzoek aan de gemeente tot het toepassen van prioriteit in de zin van art. 7.21 Systeemcode elektriciteit 2026. De gemeente en haar bestuursorganen behouden hun eigen discretionaire bevoegdheden om een verzoek tot prioriteit te doen bij de netbeheerder en aan plaatsing op de volgordelijst (op grond van de in deze beleidsregel vervatte criteria) kan niet het recht worden ontleend tot het verkrijgen van prioriteit.</text:p>
            <text:p text:style-name="al"/>
            <text:p text:style-name="al">D. Artikel 9 komt te luiden: </text:p>
            <text:p text:style-name="al"/>
            <text:p text:style-name="al">
            <text:span text:style-name="nadrukvet">Artikel 9. Rangordebepaling volgordelijst </text:span>
          </text:p>
            <text:p text:style-name="al">De gemeente bepaalt de rangorde op de volgordelijst stapsgewijs op basis van de volgende stappen en legt de uitkomst daarvan schriftelijk vast. Elke volgende stap is uitsluitend van toepassing wanneer de voorgaande stap geen onderscheid oplevert. </text:p>
            <text:p text:style-name="al"/>
            <text:p text:style-name="al">
            <text:span text:style-name="nadrukondlijn">Stap 1: start bouw </text:span>
          </text:p>
            <text:p text:style-name="al">Als eerste stap vindt een rangschikking plaats op basis van het jaar van start bouw, waarbij een project hoger wordt gerangschikt als het jaar van start bouw eerder is. Hierbij moet het jaar van start bouw voldoende concreet zijn onderbouwd. </text:p>
            <text:p text:style-name="al"/>
            <text:p text:style-name="al">
            <text:span text:style-name="nadrukondlijn">Stap 2: projectrijpheid </text:span>
          </text:p>
            <text:p text:style-name="al">Na de rangschikking van stap 1 stelt de gemeente de projectrijpheid van het project vast op basis van de beschikbare documenten in een onder rangorde van één tot en met zeven: </text:p>
            <text:p text:style-name="al"/>
            <text:section text:name="table_id1-3-2-2-1-31" text:style-name="table">
              <text:p text:style-name="table_top"/>
              <table:table table:style-name="tgroup">
                <table:table-column table:style-name="id1-3-2-2-1-31-1-1"/>
                <table:table-column table:style-name="id1-3-2-2-1-31-1-2"/>
                <table:table-row table:style-name="row">
                  <table:table-cell table:style-name="entry" table:number-rows-spanned="1" table:number-columns-spanned="1">
                    <text:p text:style-name="table_al">Rangorde: </text:p>
                  </table:table-cell>
                  <table:table-cell table:style-name="entry" table:number-rows-spanned="1" table:number-columns-spanned="1">
                    <text:p text:style-name="table_al">Beschikbare documenten: </text:p>
                  </table:table-cell>
                </table:table-row>
                <table:table-row table:style-name="row">
                  <table:table-cell table:style-name="entry" table:number-rows-spanned="1" table:number-columns-spanned="1">
                    <text:p text:style-name="table_al">1 </text:p>
                  </table:table-cell>
                  <table:table-cell table:style-name="entry" table:number-rows-spanned="1" table:number-columns-spanned="1">
                    <text:p text:style-name="table_al">Er is een civielrechtelijke overeenkomst, en een onherroepelijke omgevingsvergunning voor een bouwactiviteit verleend voor de projectlocatie. </text:p>
                  </table:table-cell>
                </table:table-row>
                <table:table-row table:style-name="row">
                  <table:table-cell table:style-name="entry" table:number-rows-spanned="1" table:number-columns-spanned="1">
                    <text:p text:style-name="table_al">2 </text:p>
                  </table:table-cell>
                  <table:table-cell table:style-name="entry" table:number-rows-spanned="1" table:number-columns-spanned="1">
                    <text:p text:style-name="table_al">Er is een civielrechtelijke overeenkomst, en een onherroepelijk omgevingsplan vastgesteld of onherroepelijke vergunning voor een BOPA verleend voor de projectlocatie. </text:p>
                  </table:table-cell>
                </table:table-row>
                <table:table-row table:style-name="row">
                  <table:table-cell table:style-name="entry" table:number-rows-spanned="1" table:number-columns-spanned="1">
                    <text:p text:style-name="table_al">3 </text:p>
                  </table:table-cell>
                  <table:table-cell table:style-name="entry" table:number-rows-spanned="1" table:number-columns-spanned="1">
                    <text:p text:style-name="table_al">Er is alleen een onherroepelijke omgevingsvergunning verleend voor de projectlocatie. </text:p>
                  </table:table-cell>
                </table:table-row>
                <table:table-row table:style-name="row">
                  <table:table-cell table:style-name="entry" table:number-rows-spanned="1" table:number-columns-spanned="1">
                    <text:p text:style-name="table_al">4 </text:p>
                  </table:table-cell>
                  <table:table-cell table:style-name="entry" table:number-rows-spanned="1" table:number-columns-spanned="1">
                    <text:p text:style-name="table_al">Er is alleen een civielrechtelijke overeenkomst. </text:p>
                  </table:table-cell>
                </table:table-row>
                <table:table-row table:style-name="row">
                  <table:table-cell table:style-name="entry" table:number-rows-spanned="1" table:number-columns-spanned="1">
                    <text:p text:style-name="table_al">5 </text:p>
                  </table:table-cell>
                  <table:table-cell table:style-name="entry" table:number-rows-spanned="1" table:number-columns-spanned="1">
                    <text:p text:style-name="table_al">Er is alleen een omgevingsplan vastgesteld of vergunning voor een BOPA verleend voor de projectlocatie </text:p>
                  </table:table-cell>
                </table:table-row>
                <table:table-row table:style-name="row">
                  <table:table-cell table:style-name="entry" table:number-rows-spanned="1" table:number-columns-spanned="1">
                    <text:p text:style-name="table_al">6 </text:p>
                  </table:table-cell>
                  <table:table-cell table:style-name="entry" table:number-rows-spanned="1" table:number-columns-spanned="1">
                    <text:p text:style-name="table_al">Er zijn andere bewijsstukken waardoor een project in aanmerking komt voor prioritering, zijnde: </text:p>
                    <text:p text:style-name="table_al">a. Overeenkomst tussen gemeente en het Rijk over rijkssubsidies voor woningbouw en/of integrale gebiedsontwikkeling; of </text:p>
                    <text:p text:style-name="table_al"> b. Prestatieafspraken tussen gemeenten en woningcorporaties; of </text:p>
                    <text:p text:style-name="table_al"> c. College- of raadsbesluit met gemeente als initiatiefnemer voor woningbouwontwikkeling en/of gebiedsontwikkeling.  </text:p>
                  </table:table-cell>
                </table:table-row>
                <table:table-row table:style-name="row">
                  <table:table-cell table:style-name="entry" table:number-rows-spanned="1" table:number-columns-spanned="1">
                    <text:p text:style-name="table_al">7 </text:p>
                  </table:table-cell>
                  <table:table-cell table:style-name="entry" table:number-rows-spanned="1" table:number-columns-spanned="1">
                    <text:p text:style-name="table_al">Een project dat niet voldoet aan één van bovenstaande bewijsstukken (rangorde 1-6), maar wel andersoortig bewijs heeft voor de aanvraag van transportcapaciteit (Eerder Aanvragen), valt binnen rangorde 7. </text:p>
                  </table:table-cell>
                </table:table-row>
              </table:table>
              <text:p text:style-name="table_bottom"/>
            </text:section>
            <text:p text:style-name="al"/>
            <text:p text:style-name="al">
            <text:span text:style-name="nadrukondlijn">Stap 3: maatschappelijk belang </text:span>
          </text:p>
            <text:p text:style-name="al">Binnen de op basis van de stappen 1 en 2 gemaakte onderverdeling vindt een onderverdeling plaats op basis van het maatschappelijk belang en de netimpact van het project, waarbij een project hoger wordt gerangschikt als het een bijdrage levert aan grootschalige woningbouwlocaties waarbij er sprake is van een financiële en programmatische afhankelijkheid van rijkssubsidies die als voorwaarde stellen in een bepaalde fasering een vastgesteld aantal woningen te realiseren. </text:p>
            <text:p text:style-name="al"/>
            <text:p text:style-name="al">
            <text:span text:style-name="nadrukondlijn">Stap 4: datum oplevering </text:span>
          </text:p>
            <text:p text:style-name="al">Binnen de op basis van de stappen 1 tot en met 3 gemaakte onderverdeling vindt een onderverdeling plaats op basis van de verwachte opleverdatum, waarbij een project hoger wordt gerangschikt als de verwachte oplevering eerder plaatsvindt. </text:p>
            <text:p text:style-name="al"/>
            <text:p text:style-name="al">E. Artikel 15, eerste lid, komt te luiden:</text:p>
            <text:p text:style-name="al"/>
            <text:p text:style-name="al">De gemeente verzoekt de netbeheerder conform de positie op de volgordelijst de aanvraag in behandeling te nemen nadat de zienswijzetermijn, bedoeld in artikel 13 is verstreken, dan wel – als tijdig een zienswijze is ingediend – nadat op de zienswijze<text:span text:style-name="nadrukvet"> </text:span>is beslist.</text:p>
            <text:p text:style-name="al"/>
            <text:p text:style-name="al">F. In de Toelichting in het artikelsgewijze deel komen onder Artikel 9. de kopjes Stap 1 – Start bouw en Stap 2 – Projectrijpheid en de bijbehorende toelichting respectievelijk te luiden:</text:p>
            <text:p text:style-name="al"/>
            <text:p text:style-name="al">
            <text:span text:style-name="nadrukcur">Stap 1 – Start bouw</text:span>
          </text:p>
            <text:p text:style-name="al">Projecten met een eerder gepland jaar van start bouw staan hoger op de volgordelijst dan   projecten met een later jaar van start bouw. Het gaat hier niet om een wens, maar om een start bouwjaar dat is onderbouwd met: een planning, een overeenkomst, subsidievoorwaarden of een vergunning planning.</text:p>
            <text:p text:style-name="al">Projectontwikkelaars worden opgeroepen de gevraagde gegevens realistisch in te vullen. Een  latere wijzigingen in planning of projectopzet heeft mogelijk gevolgen voor de reservering  voor netcapaciteit.</text:p>
            <text:p text:style-name="al"/>
            <text:p text:style-name="al">
            <text:span text:style-name="nadrukcur">Stap 2 – Projectrijpheid</text:span>
          </text:p>
            <text:p text:style-name="al"/>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text:p>
            <text:p text:style-name="al"/>
            <text:p text:style-name="al">Een project wordt ingedeeld in de hoogste rangorde waaraan het de vereiste bewijsstukken kan overleggen. Voldoet een project aan meerdere rangorde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 </text:p>
            <text:p text:style-name="al"/>
            <text:p text:style-name="al">Onder rangorde 6 onder stap 2 worden projecten bedoeld met de volgende bewijsstukken: </text:p>
            <text:p text:style-name="al">- Overeenkomst tussen gemeente en het Rijk over rijkssubsidies voor woningbouw; </text:p>
            <text:p text:style-name="al">- Prestatieafspraken tussen gemeenten en woningcorporaties; of </text:p>
            <text:p text:style-name="al">- College- of raadsbesluit met gemeente als initiatiefnemer voor     </text:p>
            <text:p text:style-name="al">woningbouwontwikkeling en/of gebiedsontwikkeling.</text:p>
            <text:p text:style-name="al"/>
            <text:p text:style-name="al">De projecten die niet voldoen aan één van bovenstaande bewijsstukken (rangorde 1-6), maar wel aan de bewijslast voor de aanvraag van transportcapaciteit (Eerder Aanvragen) voldoen, vallen onder stap 2 binnen rangorde 7. </text:p>
            <text:p text:style-name="al"/>
            <text:p text:style-name="al">G. Artikel 12, tweede lid, komt te luiden:</text:p>
            <text:p text:style-name="al"/>
            <text:p text:style-name="al">Op de gepubliceerde volgordelijst staat per project vermeld: de projectnaam, de globale locatie, het aantal woningen, en de positie op de lijst.</text:p>
            <text:p text:style-name="al"/>
            <text:p text:style-name="al">H. In de Toelichting in het artikelsgewijze deel komt de toelichting van Artikel 12 te luiden:</text:p>
            <text:p text:style-name="al"/>
            <text:p text:style-name="al">
            <text:span text:style-name="nadrukvet">Artikel 12. Bekendmaking volgordelijst</text:span>
          </text:p>
            <text:p text:style-name="al">De publicatietermijn van twee weken vóór de datum van indiening door de gemeente is      afgestemd op de termijn van artikel 13. Aanvragers hebben tien kalenderdagen na  </text:p>
            <text:p text:style-name="al">bekendmaking van de volgordelijst om hun zienswijze kenbaar te maken. De resterende </text:p>
            <text:p text:style-name="al">dagen binnen de twee-wekentermijn bieden de gemeente de benodigde verwerkingstijd om </text:p>
            <text:p text:style-name="al">eventuele correcties naar aanleiding van de zienswijze door te voeren en de definitieve </text:p>
            <text:p text:style-name="al">volgordelijst in te dienen.</text:p>
            <text:p text:style-name="al"/>
          </text:section>
          <text:section text:name="artikel_id1-3-2-2-2" text:style-name="artikel">
            <text:p text:style-name="artikel_kop_titel"><text:span text:style-name="artikel_kop_label">Artikel</text:span> <text:span text:style-name="artikel_kop_nr"/> II Slotbepaling</text:p>
            <text:p text:style-name="al">Dit besluit treedt in werking met ingang van de dag na de datum van bekendmaking in het gemeenteblad en werkt terug tot en met de inwerkingtreding van de Beleidsregels aanvraag prioriteit transportcapaciteit woningbouwprojecten gemeente Eindhoven. </text:p>
            <text:p text:style-name="al"/>
          </text:section>
        </text:section>
        <text:section text:name="regeling-sluiting_id1-3-2-3" text:style-name="regeling-sluiting">
          <text:section text:name="ondertekening_id1-3-2-3-1">
            <text:p><text:span text:style-name="functie">Eindhoven,  </text:span></text:p>
            <text:p><text:span text:style-name="functie"/></text:p>
            <text:p><text:span text:style-name="functie">Het college van burgemeester en wethouders van Eindhoven, </text:span></text:p>
            <text:p><text:span text:style-name="functie">,burgemeester </text:span></text:p>
            <text:p><text:span text:style-name="functie">,secretari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41092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1092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1092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Eindhoven</meta:user-defined>
    <meta:user-defined meta:name="OVERHEID.Informatietype/DC.type">officiële publicatie</meta:user-defined>
    <meta:user-defined meta:name="OVERHEIDop.Rubriek/DC.type">beleidsregel</meta:user-defined>
    <meta:user-defined meta:name="OVERHEID.Gemeente/DCTERMS.publisher">Eindhoven</meta:user-defined>
    <meta:user-defined meta:name="OVERHEID.Gemeente/OVERHEID.authority">Eindhov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7-01</meta:user-defined>
    <meta:user-defined meta:name="DC.source">boek 3 van Boek 3 van het Burgerlijk Wetboek]|[1.0:c:BWBR0005291&amp;boek=3&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TERMS.alternative">Beleidsregels Eerder Aanvragen en Prioriteit Transportcapaciteit woningbouwprojecten  </meta:user-defined>
    <dc:language>nl</dc:language>
    <meta:user-defined meta:name="OVERHEIDop.locatietype/OVERHEIDop.gebiedsmarkering">Gemeente</meta:user-defined>
    <meta:user-defined meta:name="DC.title">Beleidsregels Eerder Aanvragen en Prioriteit Transportcapaciteit woningbouwprojecten</meta:user-defined>
    <meta:user-defined meta:name="DCTERMS.W3CDTF/DCTERMS.available">2026-08-28</meta:user-defined>
    <meta:user-defined meta:name="DCTERMS.W3CDTF/OVERHEIDop.jaargang">2026</meta:user-defined>
    <meta:user-defined meta:name="OVERHEIDop.publicationIssue">410929</meta:user-defined>
    <meta:user-defined meta:name="OVERHEIDop.betreftRegeling">CVDR765104_2</meta:user-defined>
    <meta:user-defined meta:name="xs:date/OVERHEIDop.startdatum">2026-08-28</meta:user-defined>
    <meta:user-defined meta:name="OVERHEIDop.GmbID/DC.identifier">gmb-2026-410929</meta:user-defined>
    <meta:user-defined meta:name="OVERHEIDop.versieInformatie"/>
  </office:meta>
</office:document-meta>
</file>