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8-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style:style style:family="table-column" style:parent-style-name="colspec" style:name="id1-3-2-2-9-10-1-1">
      <style:table-column-properties style:rel-column-width="14*"/>
    </style:style>
    <style:style style:family="table-column" style:parent-style-name="colspec" style:name="id1-3-2-2-9-10-1-2">
      <style:table-column-properties style:rel-column-width="69*"/>
    </style:style>
    <style:style style:family="table-column" style:parent-style-name="colspec" style:name="id1-3-2-2-9-10-1-3">
      <style:table-column-properties style:rel-column-width="3*"/>
    </style:style>
    <text:list-style style:name="id1-3-2-2-9-10-1-4-7-2-3">
      <text:list-level-style-bullet text:bullet-char="•" text:level="1">
        <style:list-level-properties text:min-label-width="10mm"/>
      </text:list-level-style-bullet>
    </text:list-style>
    <text:list-style style:name="id1-3-2-2-9-10-1-4-7-2-3-1">
      <text:list-level-style-bullet text:bullet-char="•" text:level="1">
        <style:list-level-properties text:min-label-width="10mm"/>
      </text:list-level-style-bullet>
    </text:list-style>
    <text:list-style style:name="id1-3-2-2-9-10-1-4-7-2-3-2">
      <text:list-level-style-bullet text:bullet-char="•" text:level="1">
        <style:list-level-properties text:min-label-width="10mm"/>
      </text:list-level-style-bullet>
    </text:list-style>
    <text:list-style style:name="id1-3-2-2-9-10-1-4-7-2-3-3">
      <text:list-level-style-bullet text:bullet-char="•" text:level="1">
        <style:list-level-properties text:min-label-width="10mm"/>
      </text:list-level-style-bullet>
    </text:list-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6-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6-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2">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office:automatic-styles>
  <office:body>
    <office:text>
      <text:p text:style-name="new_page_staatscourant"/>
      <text:p text:style-name="single-kop-titel">Beleidsregels eerder aanvragen prioriteit transportcapaciteit voor projecten ten behoeve van woningbouw en onderwijshuisvesting gemeente Rijswijk 2026</text:p>
      <text:section text:name="regeling_id1-3-2" text:style-name="regeling">
        <text:section text:name="aanhef_id1-3-2-1" text:style-name="aanhef">
          <text:section text:name="preambule_id1-3-2-1-1" text:style-name="preambule">
            <text:p text:style-name="al">Het college van burgemeester en wethouders van de gemeente Rijswijk; </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eerder aanvragen prioriteit transportcapaciteit voor projecten ten behoeve van woningbouw en onderwijshuisvesting gemeente Rijswijk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Rijswijk </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of onderwijshuisvesting als bedoeld in tabel 3 van bijlage 3 van de Systeemcode Elektriciteit 2026;</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verzoek indient, dan wel de gemeente als publiekrechtelijke rechtspersoon als het om een gemeentelijk project gaat; </text:p>
              </text:list-item>
              <text:list-item text:style-override="id1-3-2-2-1-3-10">
                <text:number>–</text:number>
                <text:p text:style-name="al">Integraal huisvestingsplan: strategisch plan voor de huisvesting van primair onderwijs, speciaal onderwijs en voortgezet onderwijs, als bedoeld in tabel 4 van bijlage 3 bij de Systeemcode elektriciteit 2026, waarin duidelijke afspraken worden gemaakt over onder andere de bouw en financiering van onderwijsinstellingen; </text:p>
              </text:list-item>
              <text:list-item text:style-override="id1-3-2-2-1-3-11">
                <text:number>–</text:number>
                <text:p text:style-name="al">prioriteringsverzoek: verzoek om prioriteit bij de toewijzing van transportcapaciteit als bedoeld in artikel 7.21 van de Systeemcode Elektriciteit 2026;</text:p>
              </text:list-item>
              <text:list-item text:style-override="id1-3-2-2-1-3-12">
                <text:number>–</text:number>
                <text:p text:style-name="al">projectdossier: geheel van documenten ter onderbouwing van een prioriteringsverzoek en transportverzoek;</text:p>
              </text:list-item>
              <text:list-item text:style-override="id1-3-2-2-1-3-13">
                <text:number>–</text:number>
                <text:p text:style-name="al">Startbouwjaar: verwachte kalenderjaar van de start van de bouwwerkzaamheden als bedoeld in artikel 1 van de Regeling Woningbouwimpuls 2020;</text:p>
              </text:list-item>
              <text:list-item text:style-override="id1-3-2-2-1-3-14">
                <text:number>–</text:number>
                <text:p text:style-name="al">transportcapaciteit: capaciteit voor het transport van elektriciteit op het distributienet;</text:p>
              </text:list-item>
              <text:list-item text:style-override="id1-3-2-2-1-3-15">
                <text:number>–</text:number>
                <text:p text:style-name="al">transportverzoek: verzoek tot het verzorgen van transport van elektriciteit als bedoeld in artikel 3.46, eerste lid, van de Energiewet;</text:p>
              </text:list-item>
              <text:list-item text:style-override="id1-3-2-2-1-3-16">
                <text:number>–</text:number>
                <text:p text:style-name="al">volgordelijst: de door het college vastgestelde rangordelijst van woningbouwprojecten conform tabel 3 van bijlage 3 Systeemcode Elektriciteit 2026, waarvoor het colleg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het college zelf realiseert of initieert.</text:p>
              </text:list-item>
              <text:list-item text:style-override="id1-3-2-2-2-3">
                <text:number>2.</text:number>
                <text:p text:style-name="al">Deze beleidsregels hebben uitsluitend tot doel het prioriteren van projecten ten behoeve van de aanvraag van transportcapaciteit bij de netbeheerder. De toepassing van deze regels, waaronder de opname op de volgordelijst, bindt de gemeente op geen enkele wijze aan de inhoud of planning en schept geen rechten of gerechtvaardigd vertrouwen ten aanzien van toekomstige ruimtelijke of vergunningverlenende procedures.</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het colleg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het colleg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het colleg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5-3">
                <text:number>2.</text:number>
                <text:p text:style-name="al">Het in het eerste lid bedoelde verzoek kan worden ingediend tot en met 9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ingerichte digital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Het colleg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item text:style-override="id1-3-2-2-8-3-9">
                <text:number>i.</text:number>
                <text:p text:style-name="al">De projectontwikkelaar is verantwoordelijk voor de volledigheid en juistheid van de ingediende stukken. Het college is niet verantwoordelijk of aansprakelijk indien de netbeheerder het verzoek tot capaciteitsreservering afwijst.</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Het colleg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het aantoonbare jaar van de start bouw waarbij aan een project met een eerder aantoonbaar startbouwjaar een hogere plaats op de volgordelijst wordt toegekend. Het startbouwjaar is alleen aantoonbaar als het is onderbouwd met een Integraal Huisvestingsplan Onderwijs, contractuele planning, subsidievoorwaarden uit een verleningsbeschikking, omgevingsvergunning, BOPA, of vergelijkbaar document waaruit blijkt dat het redelijkerwijs aannemelijk is dat de bouw van het project in dat jaar zal starten.</text:p>
            <text:p text:style-name="al"/>
            <text:p text:style-name="al">
            <text:span text:style-name="nadrukondlijn">Stap 2: projectrijpheid</text:span>
          </text:p>
            <text:p text:style-name="al">Na de rangschikking van stap 1 stelt het colleg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column table:style-name="id1-3-2-2-9-10-1-3"/>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Beschikbare document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overeenkomst, en een onherroepelijk omgevingsvergunning voor een bouwactiviteit verleend voor de projectlocati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overeenkomst, en een onherroepelijk omgevingsplan vastgesteld of onherroepelijke BOPA verleend voor de projectlocati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overeenkoms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BOPA verleend voor de projectlocati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zou kunnen komen voor prioritering. Hierbij kan bijvoorbeeld worden gedacht-aan: </text:p>
                    <text:p text:style-name="table_al"/>
                    <text:list text:style-name="id1-3-2-2-9-10-1-4-7-2-3">
                      <text:list-item text:style-override="id1-3-2-2-9-10-1-4-7-2-3-1">
                        <text:number>•</text:number>
                        <text:p text:style-name="table_al">Afspraken tussen gemeente en het Rijk over rijkssubsidies voor woningbouw en/of integrale gebiedsontwikkeling; of </text:p>
                      </text:list-item>
                      <text:list-item text:style-override="id1-3-2-2-9-10-1-4-7-2-3-2">
                        <text:number>•</text:number>
                        <text:p text:style-name="table_al">Prestatieafspraken tussen gemeenten en woningcorporaties; of </text:p>
                      </text:list-item>
                      <text:list-item text:style-override="id1-3-2-2-9-10-1-4-7-2-3-3">
                        <text:number>•</text:number>
                        <text:p text:style-name="table_al">College- of raadsbesluit voor een project waarbij de gemeente als projectontwikkelaar optreedt voor woningbouwontwikkeling</text:p>
                      </text:list-item>
                    </text:list>
                  </table:table-cell>
                  <table:table-cell table:style-name="cell_frame_all" table:number-rows-spanned="1" table:number-columns-spanned="1">
                    <text:p text:style-name="table_al"/>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ontwikkeling onderwijshuisvesting is opgenomen in het integraal huisvestingsplan 2026 – 2041.</text:p>
              </text:list-item>
              <text:list-item text:style-override="id1-3-2-2-9-14-2">
                <text:number>b.</text:number>
                <text:p text:style-name="al">de projectlocatie is een transformatielocatie waarbij een onwenselijke activiteit plaatsmaakt; </text:p>
              </text:list-item>
              <text:list-item text:style-override="id1-3-2-2-9-14-3">
                <text:number>c.</text:number>
                <text:p text:style-name="al">het aandeel sociale huur, sociale koop of midden huurwoningen conform de jaarlijks landelijk vastgestelde koopprijs/huurprijsgrenzen bedraagt meer dan 20%; of</text:p>
              </text:list-item>
              <text:list-item text:style-override="id1-3-2-2-9-14-4">
                <text:number>d.</text:number>
                <text:p text:style-name="al">het voorziet in de huisvesting voor bijzondere doelgroepen (ouderen, zorgbehoevenden, statushouders, spoedzoekers).</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het college de onderlinge volgorde door middel van een openbare loting.</text:p>
              </text:list-item>
              <text:list-item text:style-override="id1-3-2-2-10-3">
                <text:number>2.</text:number>
                <text:p text:style-name="al">De loting wordt uitgevoerd door een notaris.</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Het colleg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Het college motiveert de vastgestelde volgordelijst transparant en toetsbaar door per project de toepassing van de stappen 1 tot en met 4 en de uitslag van de eventuele loting te vermelden.</text:p>
              </text:list-item>
              <text:list-item text:style-override="id1-3-2-2-11-3">
                <text:number>2.</text:number>
                <text:p text:style-name="al">Op verzoek van de projectontwikkelaar verstrekt het colleg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Het college maakt de vastgestelde volgordelijst openbaar via de gemeentelijke website en het gemeenteblad, uiterlijk 10 kalenderdagen voor de datum van indiening bij de netbeheerder.</text:p>
              </text:list-item>
              <text:list-item text:style-override="id1-3-2-2-12-3">
                <text:number>2.</text:number>
                <text:p text:style-name="al">Op de gepubliceerde volgordelijst staat per project vermeld: de projectnaam, de locatie, het aantoonbare startbouwjaar,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actiemogelijkheid</text:p>
            <text:list text:style-name="id1-3-2-2-13-2">
              <text:list-item text:style-override="id1-3-2-2-13-2">
                <text:number>1.</text:number>
                <text:p text:style-name="al">De volgordebeslissing van het college is een handeling ter voorbereiding van het aanvragen van transportcapaciteit en is daarmee een privaatrechtelijke rechtshandeling van het college op grond van artikel 160, eerste lid, onderdeel d, van de Gemeentewet. Van een besluit in de zin van artikel 1:3 van de Algemene wet bestuursrecht is dan ook geen sprake. Alle bevoegdheden van de gemeente die in deze beleidsregel genoemd worden, zijn daarom privaatrechtelijk van aard.</text:p>
              </text:list-item>
              <text:list-item text:style-override="id1-3-2-2-13-3">
                <text:number>2.</text:number>
                <text:p text:style-name="al">Een projectontwikkelaar die het niet eens is met zijn positie op de volgordelijst of tegen de afwijzing van zijn verzoek tot plaatsing op de volgordelijst kan, uiterlijk op 24 september 2026 zijn reactie hierop schriftelijk indienen bij de gemeente. </text:p>
              </text:list-item>
              <text:list-item text:style-override="id1-3-2-2-13-4">
                <text:number>3.</text:number>
                <text:p text:style-name="al">Het college reageert uiterlijk op 29 september 2026 op een tijdig ingediende reactie. </text:p>
              </text:list-item>
              <text:list-item text:style-override="id1-3-2-2-13-5">
                <text:number>4.</text:number>
                <text:p text:style-name="al">Een projectontwikkelaar die het niet eens is met zijn positie op de volgordelijst of met de afwijzing van zijn verzoek tot plaatsing op de volgordelijst, kan een kort geding aanhangig maken. </text:p>
              </text:list-item>
              <text:list-item text:style-override="id1-3-2-2-13-6">
                <text:number>5.</text:number>
                <text:p text:style-name="al">Door indiening van een verzoek overeenkomstig artikel 6 stemt de projectontwikkelaar uitdrukkelijk in met de in dit artikel geregelde 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Het colleg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het colleg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het colleg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Het colleg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het colleg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Het college verzoekt de netbeheerder, conform de positie op de volgordelijst, het prioriteringsverzoek en transportverzoek in behandeling te nemen nadat de reactiemogelijkheid, bedoeld in artikel 13 is verstreken, dan wel – als tijdig een reactie is ingediend – nadat op de reactie is beslist.</text:p>
              </text:list-item>
              <text:list-item text:style-override="id1-3-2-2-15-3">
                <text:number>2.</text:number>
                <text:p text:style-name="al">Het colleg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In geval het project namens een projectontwikkelaar wordt ingediend, wordt het voorschot van de aansluitkosten van de netbeheerder volledig doorbelast aan de projectontwikkelaar, met inbegrip van alle eisen en randvoorwaarden die aan het voorschot door de netbeheerder worden verbonden.</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de bekendmaking. </text:p>
          </text:section>
          <text:section text:name="artikel_id1-3-2-2-17" text:style-name="artikel">
            <text:p text:style-name="artikel_kop_titel"><text:span text:style-name="artikel_kop_label">Artikel</text:span> <text:span text:style-name="artikel_kop_nr">17.</text:span> Geldingsduur</text:p>
            <text:p text:style-name="al">Deze beleidsregels blijven van kracht totdat zij worden gewijzigd of ingetrokken.</text:p>
          </text:section>
          <text:section text:name="artikel_id1-3-2-2-18" text:style-name="artikel">
            <text:p text:style-name="artikel_kop_titel"><text:span text:style-name="artikel_kop_label">Artikel</text:span> <text:span text:style-name="artikel_kop_nr">18.</text:span> Citeertitel</text:p>
            <text:p text:style-name="al">Deze beleidsregels worden aangehaald als de: Beleidsregels eerder aanvragen prioriteit transportcapaciteit voor projecten ten behoeve van woningbouw en onderwijshuisvesting gemeente Rijswijk.</text:p>
          </text:section>
        </text:section>
        <text:section text:name="regeling-sluiting_id1-3-2-3" text:style-name="regeling-sluiting">
          <text:section text:name="ondertekening_id1-3-2-3-1">
            <text:p><text:span text:style-name="functie">Aldus vastgesteld in de vergadering van 27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Rijswijk tot vaststelling van de Beleidsregels aanvraag prioriteit transportcapaciteit woningbouwprojecten en onderwijshuisvestingsprojecten gemeente Rijswijk </text:p>
          <text:p text:style-name="al">
          <text:span text:style-name="nadrukvet">Algemeen</text:span>
        </text:p>
          <text:p text:style-name="al"/>
          <text:p text:style-name="al">
          <text:span text:style-name="nadrukcur">Inleiding</text:span>
        </text:p>
          <text:p text:style-name="al">Met deze beleidsregels geeft het college van Rijswijk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het college zich in een dubbele rechtsrelatie. Enerzijds als contractpartij jegens de netbeheerder, anderzijds met projectontwikkelaars en andere initiatiefnemers die aanspraak maken op die capaciteit. Hoewel het aanvragen van transportcapaciteit een privaatrechtelijke bevoegdheid is, moet het colleg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Het colleg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het colleg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het college. Daarbij beperken de beleidsregels zich tot de prioriteitsfunctie: woonbehoefte (subfuncties: algemeen en collectieve woonvormen). Deze beleidsregels hebben geen betrekking op andere functies waarvoor het colleg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het colleg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sluiten aan bij de betekenis als in de Energiewet en de Systeemcode elektriciteit 2026. De in die regelingen gedefinieerde begrippen worden dan ook niet opnieuw gedefinieerd in deze beleidsregels.</text:p>
          <text:p text:style-name="al"/>
          <text:p text:style-name="al">
          <text:span text:style-name="nadrukcur">Definitie overeenkomst</text:span>
        </text:p>
          <text:p text:style-name="al">De definitie wordt ruim uitgelegd, omdat de Systeemcode vereist dat er in de overeenkomst concrete afspraken staan, waardoor het redelijkerwijs aannemelijk is dat het project zal starten. Het gaat hier bijvoorbeeld om een koopovereenkomst, anterieure overeenkomst, erfpachtovereenkomst of verleningsbeschikking voor een rijkssubsidie ten behoeve van woningbouw.</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Het colleg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Het college handelt bij het aanvragen van prioriteit en transportcapaciteit privaatrechtelijk, maar is desondanks als bestuursorgaan gebonden aan de algemene beginselen van behoorlijk bestuur. Het gelijkheidsbeginsel verplicht het colleg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het colleg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het college het verzoek om prioritering in zal dienen.</text:p>
          <text:p text:style-name="al"/>
          <text:p text:style-name="al">Het college gaat uitsluitend een inspanningsverplichting aan jegens de projectontwikkelaar. Bij een resultaatsverplichting zou het college instaan voor de daadwerkelijke toewijzing van transportcapaciteit, waarbij aansprakelijkheid op grond van wanprestatie open zou staan bij niet levering. Dat is niet mogelijk, nu niet het colleg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het colleg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6">
            <text:list-item text:style-override="id1-3-2-4-86-1">
              <text:number>a.</text:number>
              <text:p text:style-name="al">naam, contactgegevens en rechtsvorm van de gemeente, dan wel naam, contactgegevens en rechtsvorm van de projectontwikkelaar;</text:p>
            </text:list-item>
            <text:list-item text:style-override="id1-3-2-4-86-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6-3">
              <text:number>c.</text:number>
              <text:p text:style-name="al">het verwachte totale aantal en type woningen (sociaal, midden huur, koop);</text:p>
            </text:list-item>
            <text:list-item text:style-override="id1-3-2-4-86-4">
              <text:number>d.</text:number>
              <text:p text:style-name="al">de verwachte elektrische belasting van het project, omvattende:</text:p>
              <text:list text:style-name="id1-3-2-4-86-4-3">
                <text:list-item text:style-override="id1-3-2-4-86-4-3-1">
                  <text:number>1</text:number>
                  <text:p text:style-name="al">het aantal en de grootte (doorlaatwaarde) van de benodigde aansluitingen, uitgesplitst naar wooneenheden, collectieve voorzieningen en onlosmakelijk verbonden activiteiten;</text:p>
                </text:list-item>
                <text:list-item text:style-override="id1-3-2-4-86-4-3-2">
                  <text:number>2</text:number>
                  <text:p text:style-name="al">de op planniveau gehanteerde wijze van verwarmen, als meest bepalende factor in de netbelasting;</text:p>
                </text:list-item>
                <text:list-item text:style-override="id1-3-2-4-86-4-3-3">
                  <text:number>3</text:number>
                  <text:p text:style-name="al">de gewenste datum van de definitieve aansluitingen, uitgesplitst per projectfase en met een maximale loopduur van tien jaar na datum van indiening.</text:p>
                </text:list-item>
              </text:list>
            </text:list-item>
            <text:list-item text:style-override="id1-3-2-4-86-5">
              <text:number>e.</text:number>
              <text:p text:style-name="al">het aantoonbare startbouwjaar van het project en de verwachte datum van oplevering van het project, uitgedrukt in maand en jaar.</text:p>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1">
            <text:list-item text:style-override="id1-3-2-4-91-1">
              <text:number>1.</text:number>
              <text:p text:style-name="al">Bestuursverklaring (zie artikel 5);</text:p>
            </text:list-item>
            <text:list-item text:style-override="id1-3-2-4-91-2">
              <text:number>2.</text:number>
              <text:p text:style-name="al">Overeenkomst gemeente–ontwikkelaar (primair) óf omgevingsplan (fallback);</text:p>
            </text:list-item>
            <text:list-item text:style-override="id1-3-2-4-91-3">
              <text:number>3.</text:number>
              <text:p text:style-name="al">Aanvullende bestuursverklaring (artikel 7.21, vierde lid, van de Systeemcode Elektriciteit 2026) + bewijsstuk bij kleinschalige activiteiten/collectieve voorzieningen.</text:p>
            </text:list-item>
          </text:list>
          <text:p text:style-name="al">Woningbouw — collectieve woonvormen:</text:p>
          <text:list text:style-name="id1-3-2-4-93">
            <text:list-item text:style-override="id1-3-2-4-93-1">
              <text:number>1.</text:number>
              <text:p text:style-name="al">Bestuursverklaring (zie artikel 5);</text:p>
            </text:list-item>
            <text:list-item text:style-override="id1-3-2-4-93-2">
              <text:number>2.</text:number>
              <text:p text:style-name="al">Overeenkomst over collectieve woonvorm (primair) óf omgevingsplan (fallback).</text:p>
            </text:list-item>
          </text:list>
          <text:p text:style-name="al">Verder is van belang:</text:p>
          <text:list text:style-name="id1-3-2-4-95">
            <text:list-item text:style-override="id1-3-2-4-95-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5-2">
              <text:number>2.</text:number>
              <text:p text:style-name="al">Een verklaring afgegeven door de projectontwikkelaar over dat hij instemt met de op de procedure van toepassing zijnde rechtsbescherming;</text:p>
            </text:list-item>
            <text:list-item text:style-override="id1-3-2-4-95-3">
              <text:number>3.</text:number>
              <text:p text:style-name="al">Een verklaring dat het gaat om een inspanningsverplichting van het college tot het aanvragen van prioritering en transportcapaciteit, niet een resultaatsverplichting; en</text:p>
            </text:list-item>
            <text:list-item text:style-override="id1-3-2-4-95-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Het projectdossier wordt ingediend via het door het college aangewezen webformulier op de website van de Gemeente Rijswijk.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Het colleg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De bewijsstukken die voor een verzoek om prioriteit nodig zijn, zijn bedoeld om aan te tonen dat het project voldoende concreet is. Uit de toelichting bij het prioriteringskader van de Autoriteit Consument en Markt blijkt dat de naam of vorm van de overeenkomst die betrekking heeft op een project dat voorziet in woonbehoefte, daarbij niet doorslaggevend is. Drie punten staan centraal: (1) concrete bindende afspraken over te bouwen woonbehoefte, inclusief collectieve voorzieningen en kleinschalige onlosmakelijk verbonden activiteiten, op een specifieke locatie; (2) indien van toepassing, de geplande wijziging van het omgevingsplan voor de locatie; en (3) afspraken die redelijkerwijs aannemelijk maken dat het project start, bijvoorbeeld concrete afspraken over de datum van start bouw of oplevering. Naast de in het prioriteringskader genoemde overeenkomsten kan het bijvoorbeeld ook gaan om een overeenkomst met het Rijk over rijkssubsidies voor woningbouw of een college- of raadsbesluit met de gemeente als initiatiefnemer voor woningbouwontwikkeling. Dit zolang aan de drie bovenstaande punten is voldaan.</text:p>
          <text:p text:style-name="al"/>
          <text:p text:style-name="al">Als de gemeente zelf initiatiefnemer of realisator van een project is en om die reden een overeenkomst als bedoeld in de rangorden 1, 2 en 4 niet aan de orde is, kan de voor die rangorde vereiste realisatiezekerheid mogelijk worden aangetoond door andere besluiten en documenten die als gelijkwaardig aan een overeenkomst aangemerkt indien daaruit, gelet op hun aard, inhoud en juridische en financiële betekenis, een vergelijkbare mate van binding en realisatiezekerheid blijkt als uit de overeenkomst die voor de betreffende rangorde wordt verlangd. Bij deze beoordeling kan gedacht worden aan: een besluit tot realisatie, een vastgestelde grondexploitatie, aantoonbare financiële dekking, een definitief uitvoerings- of investeringsbesluit of een reeds aangegane verplichtingen ten behoeve van de uitvoering van het project.</text:p>
          <text:p text:style-name="al">Het enkele feit dat de gemeente initiatiefnemer of realisator is, leidt niet tot een hogere rangorde</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aangetoonde jaar van start bouw staan hoger op de volgordelijst dan projecten met een latere start bouw. Het gaat hier niet om een wens, maar om een start bouwjaar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jaar te staven. Een combinatie van een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Het colleg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onder andere de volgende bewijsstukken:</text:p>
          <text:list text:style-name="id1-3-2-4-132">
            <text:list-item text:style-override="id1-3-2-4-132-1">
              <text:number>•</text:number>
              <text:p text:style-name="al">Overeenkomst tussen gemeente en het Rijk over rijkssubsidies voor woningbouw.</text:p>
            </text:list-item>
            <text:list-item text:style-override="id1-3-2-4-132-2">
              <text:number>•</text:number>
              <text:p text:style-name="al">Prestatieafspraken tussen gemeenten en woningcorporaties.</text:p>
            </text:list-item>
            <text:list-item text:style-override="id1-3-2-4-132-3">
              <text:number>•</text:number>
              <text:p text:style-name="al">College- of raadsbesluit met gemeente als initiatiefnemer voor woningbouwontwikkeling.</text:p>
            </text:list-item>
          </text:list>
          <text:p text:style-name="al">
          <text:span text:style-name="nadrukcur">Stap 3 – Maatschappelijk belang</text:span>
        </text:p>
          <text:p text:style-name="al">Het colleg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woon-zorgvisie van de gemeente Rijswijk.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het colleg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1. Transparantie en motivering</text:span>
        </text:p>
          <text:p text:style-name="al">Geen toelichting. </text:p>
          <text:p text:style-name="al"/>
          <text:p text:style-name="al">
          <text:span text:style-name="nadrukvet">Artikel 12. Bekendmaking volgordelijst</text:span>
        </text:p>
          <text:p text:style-name="al">De publicatietermijn van tien kalenderdagen vóór de datum van indiening bij de netbeheerder is afgestemd op de reactiemogelijkheid van artikel 13. Een projectontwikkelaar die het niet eens is met zijn positie op de volgordelijst of met de afwijzing van zijn verzoek tot plaatsing op de volgordelijst, kan binnen de daarvoor in artikel 13 gestelde termijn schriftelijk reageren. Het college beoordeelt de tijdig ingediende reacties en reageert hierop binnen de in artikel 13 genoemde termijn.</text:p>
          <text:p text:style-name="al"/>
          <text:p text:style-name="al">
          <text:span text:style-name="nadrukvet">Artikel 13. Rechtsbescherming</text:span>
        </text:p>
          <text:p text:style-name="al">Het aanvragen van transportcapaciteit is een privaatrechtelijke rechtshandeling van het colleg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Wel wordt er via deze bepaling een alternatieve procedure geboden. De reactietermijn biedt de ruimte om kennelijke fouten of onvolledigheden in de beoordeling van verzoeken te herstellen voordat verzoeken bij de systeembeheerder worden ingediend. Initiatiefnemers die menen dat het college bij de rangschikking in strijd heeft gehandeld met de beginselen van behoorlijk bestuur, kunnen verder, naast indienen van een reactie bij het college, een kort geding aanhangig maken. Het college gaat per 1 oktober de verzoeken gecoördineerd indienen bij de systeembeheerder. Het is daarom van belang dat een kort geding zo snel mogelijk aanhangig wordt gemaakt, zodat de plek op de volgordelijst eventueel nog kan worden aangepast.</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het colleg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het college. Dit indienen vindt dan ook niet plaats eerst nadat projectontwikkelaars nog de gelegenheid hebben gehad om een reactie te geven tegen de volgordelijst. Daarmee kunnen eventuele omissies worden hersteld, voordat er vervelende consequenties ontstaan. Het college volgt bij het indienen van de verzoeken de vastgestelde volgordelijst.</text:p>
          <text:p text:style-name="al"/>
          <text:p text:style-name="al">Met het indienen van een transportverzoek en een prioriteringsverzoek bij de netbeheerder gaat het colleg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het college geen financieel risico loopt. Anders moet het colleg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p text:style-name="al"/>
          <text:p text:style-name="al">
          <text:span text:style-name="nadrukvet">Artikel 16. Inwerkingtreding</text:span>
        </text:p>
          <text:p text:style-name="al">Geen toelichting.</text:p>
          <text:p text:style-name="al"/>
          <text:p text:style-name="al">
          <text:span text:style-name="nadrukvet">Artikel 17. Geldingsduur</text:span>
        </text:p>
          <text:p text:style-name="al">Geen toelichting.</text:p>
          <text:p text:style-name="al"/>
          <text:p text:style-name="al">
          <text:span text:style-name="nadrukvet">Artikel 18. Citeertitel </text:span>
        </text:p>
          <text:p text:style-name="al">Geen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40931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931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931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Rijswijk</meta:user-defined>
    <meta:user-defined meta:name="OVERHEID.Informatietype/DC.type">officiële publicatie</meta:user-defined>
    <meta:user-defined meta:name="OVERHEIDop.Rubriek/DC.type">beleidsregel</meta:user-defined>
    <meta:user-defined meta:name="OVERHEID.Gemeente/DCTERMS.publisher">Rijswijk</meta:user-defined>
    <meta:user-defined meta:name="OVERHEID.Gemeente/OVERHEID.authority">Rijswijk</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eerder aanvragen prioriteit transportcapaciteit voor projecten ten behoeve van woningbouw en onderwijshuisvesting gemeente Rijswijk</meta:user-defined>
    <dc:language>nl</dc:language>
    <meta:user-defined meta:name="OVERHEIDop.locatietype/OVERHEIDop.gebiedsmarkering">Gemeente</meta:user-defined>
    <meta:user-defined meta:name="DC.title">Beleidsregels eerder aanvragen prioriteit transportcapaciteit voor projecten ten behoeve van woningbouw en onderwijshuisvesting gemeente Rijswijk 2026</meta:user-defined>
    <meta:user-defined meta:name="DCTERMS.W3CDTF/DCTERMS.available">2026-08-28</meta:user-defined>
    <meta:user-defined meta:name="DCTERMS.W3CDTF/OVERHEIDop.jaargang">2026</meta:user-defined>
    <meta:user-defined meta:name="OVERHEIDop.publicationIssue">409317</meta:user-defined>
    <meta:user-defined meta:name="OVERHEIDop.betreftRegeling">CVDR765992_1</meta:user-defined>
    <meta:user-defined meta:name="xs:date/OVERHEIDop.startdatum">2026-08-29</meta:user-defined>
    <meta:user-defined meta:name="OVERHEIDop.GmbID/DC.identifier">gmb-2026-409317</meta:user-defined>
    <meta:user-defined meta:name="OVERHEIDop.versieInformatie"/>
  </office:meta>
</office:document-meta>
</file>