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1-3-17">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1-1-1">
      <style:table-column-properties style:rel-column-width="13*"/>
    </style:style>
    <style:style style:family="table-column" style:parent-style-name="colspec" style:name="id1-3-2-2-9-11-1-2">
      <style:table-column-properties style:rel-column-width="73*"/>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9-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4-3-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89-4-3-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89-4-3-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89-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9-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 en onderwijshuisvestingprojecten gemeente Wassenaar 2026</text:p>
      <text:section text:name="regeling_id1-3-2" text:style-name="regeling">
        <text:section text:name="aanhef_id1-3-2-1" text:style-name="aanhef">
          <text:section text:name="preambule_id1-3-2-1-1" text:style-name="preambule">
            <text:p text:style-name="al">Het college van burgemeester en wethouders van de gemeente Wassenaar</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 vast te stellen de volgende beleidsregels:</text:p>
            <text:p text:style-name="al"/>
            <text:p text:style-name="al">
            <text:span text:style-name="nadrukvet">Beleidsregels aanvraag prioriteit transportcapaciteit woningbouw- en onderwijshuisvestingprojecten gemeente Wassenaar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Wassenaar;</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OPA: omgevingsplanactiviteit als bedoeld in de bijlage bij artikel 1.1 van de Omgevingswet, zijnde een activiteit, inhoudende:</text:p>
                <text:list text:style-name="id1-3-2-2-1-3-7-3">
                  <text:list-item text:style-override="id1-3-2-2-1-3-7-3-1">
                    <text:number>a.</text:number>
                    <text:p text:style-name="al">een activiteit waarvoor in het omgevingsplan is bepaald dat het is verboden deze zonder omgevingsvergunning te verrichten en die niet in strijd is met het omgevingsplan,</text:p>
                  </text:list-item>
                  <text:list-item text:style-override="id1-3-2-2-1-3-7-3-2">
                    <text:number>b.</text:number>
                    <text:p text:style-name="al">een activiteit waarvoor in het omgevingsplan is bepaald dat het is verboden deze zonder omgevingsvergunning te verrichten en die in strijd is met het omgevingsplan, of</text:p>
                  </text:list-item>
                  <text:list-item text:style-override="id1-3-2-2-1-3-7-3-3">
                    <text:number>c.</text:number>
                    <text:p text:style-name="al">een andere activiteit die in strijd is met het omgevingsplan;</text:p>
                  </text:list-item>
                </text:list>
              </text:list-item>
              <text:list-item text:style-override="id1-3-2-2-1-3-8">
                <text:number>-</text:number>
                <text:p text:style-name="al">project: realisatie van een basisbehoefte, zijnde de functie woonbehoefte of onderwijs als bedoeld in tabel 3 van bijlage 3 van de Systeemcode Elektriciteit 2026; </text:p>
              </text:list-item>
              <text:list-item text:style-override="id1-3-2-2-1-3-9">
                <text:number>-</text:number>
                <text:p text:style-name="al">projectlocatie: locatie waar het project zal worden ontwikkeld; </text:p>
              </text:list-item>
              <text:list-item text:style-override="id1-3-2-2-1-3-10">
                <text:number>-</text:number>
                <text:p text:style-name="al">projectontwikkelaar: een rechtspersoon, stichting, vereniging of natuurlijke persoon die een project realiseert of initieert; </text:p>
              </text:list-item>
              <text:list-item text:style-override="id1-3-2-2-1-3-11">
                <text:number>-</text:number>
                <text:p text:style-name="al">prioriteringsverzoek: verzoek om prioriteit bij de toewijzing van transportcapaciteit als bedoeld in artikel 7.21 van de Systeemcode Elektriciteit 2026;</text:p>
              </text:list-item>
              <text:list-item text:style-override="id1-3-2-2-1-3-12">
                <text:number>-</text:number>
                <text:p text:style-name="al">projectdossier: geheel van documenten ter onderbouwing van een prioriteringsverzoek en transportverzoek;</text:p>
              </text:list-item>
              <text:list-item text:style-override="id1-3-2-2-1-3-13">
                <text:number>-</text:number>
                <text:p text:style-name="al">transportcapaciteit: capaciteit voor het transport van elektriciteit op het distributienet;</text:p>
              </text:list-item>
              <text:list-item text:style-override="id1-3-2-2-1-3-14">
                <text:number>-</text:number>
                <text:p text:style-name="al">transportverzoek: verzoek tot het verzorgen van transport van elektriciteit als bedoeld in artikel 3.46, eerste lid, van de Energiewet;</text:p>
              </text:list-item>
              <text:list-item text:style-override="id1-3-2-2-1-3-15">
                <text:number>-</text:number>
                <text:p text:style-name="al">onderwijshuisvestingsproject: een project dat voorziet in nieuwbouw of vernieuwbouw van huisvesting voor primair onderwijs of voortgezet onderwijs als bedoeld in tabel 3 van bijlage 3 van de Systeemcode Elektriciteit 2026 en dat is opgenomen in het Herijking Integraal Huisvestingsplan (IHP) onderwijs 2024–2039;</text:p>
              </text:list-item>
              <text:list-item text:style-override="id1-3-2-2-1-3-16">
                <text:number>-</text:number>
                <text:p text:style-name="al">volgordelijst: de door de gemeente vastgestelde rangordelijst van projecten conform tabel 3 van bijlage 3 Systeemcode Elektriciteit 2026, waarvoor de gemeente prioriteringsverzoeken indient bij de netbeheerder;</text:p>
              </text:list-item>
              <text:list-item text:style-override="id1-3-2-2-1-3-17">
                <text:number>-</text:number>
                <text:p text:style-name="al">woningbouwproject: een project dat voorziet in een woonbehoefte in algemene en collectieve zin, als bedoeld onder de functie Woonbehoefte in tabel 3 van bijlage 3 van de Systeemcode Elektriciteit 2026.</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Per afzonderlijk congestiegebied wordt een afzonderlijke volgordelijst vastgesteld.</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en onderwijshuisvesting in congestiegebieden, in uitvoering van de gemeentelijke taken op het gebied van wonen en onderwijshuisvesting, welke functies zijn opgenomen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2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uitoefening van de geprioriteerde taak waarop het project betrekking heeft,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woon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 plaats op basis van de maand van start bouw, waarbij een project hoger wordt gerangschikt als de bouw eerder start. Hierbij moet de maand van start bouw voldoende concreet zijn onderbouwd.</text:p>
            <text:p text:style-name="al">Teneinde tot een correcte rangschikking te kunnen komen, behoudt de gemeente zich het recht voor om nadere informatie van de projectontwikkelaar te verlangen.</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ven:</text:p>
            <text:p text:style-name="al"/>
            <text:section text:name="table_id1-3-2-2-9-11" text:style-name="table">
              <text:p text:style-name="table_top"/>
              <table:table table:style-name="tgroup">
                <table:table-column table:style-name="id1-3-2-2-9-11-1-1"/>
                <table:table-column table:style-name="id1-3-2-2-9-11-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e omgevingsvergunning (OPA of BOPA) inclusief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voor de projectlocatie, maar nog geen (onherroepelijke) omgevingsvergunning voor de bouwactiviteit verleend. </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OPA of BOPA) inclusief een bouwactiviteit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omgevingsplan vastgesteld of omgevingsvergunning (OPA of BOPA) verleend voor de projectlocatie, maar deze is nog niet onherroepelijk.</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 zijnde een overeenkomst tussen de gemeente en het Rijk over rijkssubsidies voor woningbouw.</text:p>
                  </table:table-cell>
                </table:table-row>
              </table:table>
              <text:p text:style-name="table_bottom"/>
            </text:section>
            <text:p text:style-name="al">Teneinde tot een correcte rangschikking te kunnen komen, behoudt de gemeente zich het recht voor om nadere informatie van de projectontwikkelaar te verlangen.</text:p>
            <text:p text:style-name="al"/>
            <text:p text:style-name="al">
            <text:span text:style-name="nadrukondlijn">Stap 3: maatschappelijk belang</text:span>
          </text:p>
            <text:p text:style-name="al">Binnen de op basis van de stappen 1 en 2 gemaakte onderverdeling vindt een verdere onderverdeling plaats op basis van het maatschappelijk belang van het project, waarbij een project hoger wordt gerangschikt als het aantoonbaar bijdraagt aan één of meer van de doelstellingen en prioriteiten zoals opgenomen in het Samenwerkingsakkoord 2026–2030 ‘Samen bouwen aan Wassenaar’.</text:p>
            <text:p text:style-name="al"/>
            <text:p text:style-name="al">Teneinde tot een correcte rangschikking te kunnen komen, behoudt de gemeente zich het recht voor om nadere informatie van de projectontwikkelaar te verlangen.</text:p>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p text:style-name="al"/>
            <text:p text:style-name="al">Teneinde tot een correcte rangschikking te kunnen komen, behoudt de gemeente zich het recht voor om nadere informatie van de projectontwikkelaar te verlangen.</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8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de positie op de lijst en, indien het een woningbouwproject betreft, het aantal woningen.</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 en onderwijshuisvestingprojecten Wassenaar 2026.</text:p>
          </text:section>
        </text:section>
        <text:section text:name="regeling-sluiting_id1-3-2-3" text:style-name="regeling-sluiting">
          <text:section text:name="ondertekening_id1-3-2-3-1">
            <text:p><text:span text:style-name="functie">Aldus vastgesteld in de vergadering van 25 augustus 2026.</text:span></text:p>
            <text:p><text:span text:style-name="functie"/></text:p>
          </text:section>
          <text:section text:name="ondertekening_id1-3-2-3-2">
            <text:p><text:span text:style-name="functie"/></text:p>
            <text:p><text:span text:style-name="functie">drs. A.P.A. Oostermeijer , </text:span></text:p>
            <text:p><text:span text:style-name="functie">gemeentesecretaris </text:span></text:p>
            <text:p><text:span text:style-name="functie"/></text:p>
          </text:section>
          <text:section text:name="ondertekening_id1-3-2-3-3">
            <text:p><text:span text:style-name="functie"/></text:p>
            <text:p><text:span text:style-name="functie"> drs. L.A. de Lange ,</text:span></text:p>
            <text:p><text:span text:style-name="functie">burgemeester </text:span></text:p>
            <text:p><text:span text:style-name="functie"/></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bij het besluit van het college van burgemeester en wethouders van de gemeente Wassenaar tot vaststelling van de Beleidsregels aanvraag prioriteit transportcapaciteit woningbouw- en onderwijshuisvestingprojecten gemeente Wassenaar 2026 (Beleidsregels aanvraag prioriteit transportcapaciteit woningbouw- en onderwijshuisvestingprojecten gemeente Wassenaar 2026)</text:p>
          <text:p text:style-name="al">
          <text:span text:style-name="nadrukvet">Algemeen</text:span>
        </text:p>
          <text:p text:style-name="al"/>
          <text:p text:style-name="al">
          <text:span text:style-name="nadrukcur">Inleiding</text:span>
        </text:p>
          <text:p text:style-name="al">Met deze beleidsregels geeft de gemeente Wassenaar invulling aan de wijze waarop zij omgaat met haar op grond van de Systeemcode Elektriciteit 2026 en de Energiewet bestaande bevoegdheid om prioriteringsverzoeken en transportcapaciteitsverzoeken in te dienen voor de functie woonbehoefte en onderwijs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en onderwijshuisvesting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 en onderwijs.</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en onderwijs,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 en onderwijshuisvestingsprojecten op een transparante, objectieve en niet-discriminatoire wijze in te richten. De gemeente geeft daarmee uitvoering aan haar taken op het gebied van wonen en onderwijshuisvesting.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onderwijs.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en de functie onderwijs, voor zover het nieuwbouw of vernieuwbouw van huisvesting voor het primair onderwijs en voortgezet onderwijs betreft.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bij de artikelen 1, 3, 8, 12 en 17 eigen keuzes gemaakt in verband met de uitbreiding van het toepassingsbereik met onderwijshuisvestingsprojecten. Daarnaast zijn in artikel 9 eigen keuzes gemaakt die aansluiten bij de situatie en beleidsprioriteiten van de gemeente Wassenaar.</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3.2, lid vier, onder e, van de Verordening inwonerparticipatie gemeente Wassenaar 2021.</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n woonbehoefte en onderwijs als bedoeld in tabel 3 van bijlage 3 van de Systeemcode Elektriciteit 2026, voor zover deze binnen het toepassingsbereik van deze beleidsregels vallen.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9">
            <text:list-item text:style-override="id1-3-2-4-89-1">
              <text:number>a.</text:number>
              <text:p text:style-name="al">naam, contactgegevens en rechtsvorm van de gemeente, dan wel naam, contactgegevens en rechtsvorm van de projectontwikkelaar;</text:p>
            </text:list-item>
            <text:list-item text:style-override="id1-3-2-4-89-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9-3">
              <text:number>c.</text:number>
              <text:p text:style-name="al">indien het een woningbouwproject betreft, het type en aantal woningen en, indien het een onderwijshuisvestingsproject betreft, het type onderwijs waarop het project betrekking heeft;</text:p>
            </text:list-item>
            <text:list-item text:style-override="id1-3-2-4-89-4">
              <text:number>d.</text:number>
              <text:p text:style-name="al">de verwachte elektrische belasting van het project, omvattende:</text:p>
              <text:list text:style-name="id1-3-2-4-89-4-3">
                <text:list-item text:style-override="id1-3-2-4-89-4-3-1">
                  <text:number>1.</text:number>
                  <text:p text:style-name="al">het aantal en de grootte (doorlaatwaarde) van de benodigde aansluitingen</text:p>
                  <text:list text:style-name="id1-3-2-4-89-4-3-1-3">
                    <text:list-item text:style-override="id1-3-2-4-89-4-3-1-3-1">
                      <text:number>o</text:number>
                      <text:p text:style-name="al">indien het een woningbouwproject betreft uitgesplitst naar wooneenheden, collectieve voorzieningen en onlosmakelijk verbonden activiteiten;</text:p>
                    </text:list-item>
                    <text:list-item text:style-override="id1-3-2-4-89-4-3-1-3-2">
                      <text:number>o</text:number>
                      <text:p text:style-name="al">indien het een onderwijshuisvestingsproject betreft uitgesplitst naar de voor de onderwijsfunctie benodigde aansluitingen en voorzieningen;</text:p>
                    </text:list-item>
                  </text:list>
                </text:list-item>
                <text:list-item text:style-override="id1-3-2-4-89-4-3-2">
                  <text:number>2.</text:number>
                  <text:p text:style-name="al">de op planniveau gehanteerde wijze van verwarmen, als meest bepalende factor in de netbelasting;</text:p>
                </text:list-item>
                <text:list-item text:style-override="id1-3-2-4-89-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4">
            <text:list-item text:style-override="id1-3-2-4-94-1">
              <text:number>1.</text:number>
              <text:p text:style-name="al">Bestuursverklaring (zie artikel 5);</text:p>
            </text:list-item>
            <text:list-item text:style-override="id1-3-2-4-94-2">
              <text:number>2.</text:number>
              <text:p text:style-name="al">Civiele overeenkomst gemeente–ontwikkelaar (primair) óf omgevingsplan (fallback);</text:p>
            </text:list-item>
            <text:list-item text:style-override="id1-3-2-4-94-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6">
            <text:list-item text:style-override="id1-3-2-4-96-1">
              <text:number>1.</text:number>
              <text:p text:style-name="al">Bestuursverklaring (zie artikel 5);</text:p>
            </text:list-item>
            <text:list-item text:style-override="id1-3-2-4-96-2">
              <text:number>2.</text:number>
              <text:p text:style-name="al">Overeenkomst over collectieve woonvorm (primair) óf omgevingsplan (fallback).</text:p>
            </text:list-item>
          </text:list>
          <text:p text:style-name="al">Onderwijshuisvesting — nieuwbouw primair en voortgezet onderwijs:</text:p>
          <text:list text:style-name="id1-3-2-4-98">
            <text:list-item text:style-override="id1-3-2-4-98-1">
              <text:number>1.</text:number>
              <text:p text:style-name="al">Bestuursverklaring (zie artikel 5); </text:p>
            </text:list-item>
            <text:list-item text:style-override="id1-3-2-4-98-2">
              <text:number>2.</text:number>
              <text:p text:style-name="al">Indien de gemeente om prioriteit verzoekt: Integraal Huisvestingsplan waarin de onderwijslocatie is vermeld óf, indien de locatie daarin niet is vermeld, het omgevingsplan;</text:p>
            </text:list-item>
            <text:list-item text:style-override="id1-3-2-4-98-3">
              <text:number>3.</text:number>
              <text:p text:style-name="al">Indien een projectontwikkelaar om prioriteit verzoekt: uittreksel handelsregister en bewijs van registratie als erkende instelling in het register Registratie Instellingen en Opleidingen.</text:p>
            </text:list-item>
          </text:list>
          <text:p text:style-name="al">Verder is van belang:</text:p>
          <text:list text:style-name="id1-3-2-4-100">
            <text:list-item text:style-override="id1-3-2-4-100-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0-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00-3">
              <text:number>3.</text:number>
              <text:p text:style-name="al">Een verklaring dat het gaat om een inspanningsverplichting van de gemeente tot het aanvragen van prioritering en transportcapaciteit, niet een resultaatsverplichting; en</text:p>
            </text:list-item>
            <text:list-item text:style-override="id1-3-2-4-100-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webformulier op https://www.wassenaar.nl/ of schriftelijk per post aan Gemeente Wassenaar, Postbus 499, 2240 AL Wassenaar.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van stap 2 vallen projecten waarvoor een overeenkomst tussen de gemeente en het Rijk over rijkssubsidies voor woningbouw kan worden overgelegd. Een dergelijke overeenkomst geldt als aanvullend bewijs van de realisatiezekerheid van het project.</text:p>
          <text:p text:style-name="al">Indien de beschikbare informatie onvoldoende is om de projectrijpheid en daarmee de juiste positie binnen de rangorde vast te stellen, kan de gemeente nadere informatie van de projectontwikkelaar verlangen.</text:p>
          <text:p text:style-name="al"/>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text:p>
          <text:p text:style-name="al">Voor de beoordeling van het maatschappelijk belang wordt aangesloten bij de doelstellingen en prioriteiten uit het Samenwerkingsakkoord 2026–2030 ‘Samen bouwen aan Wassenaar’. Hiermee wordt geborgd dat de rangschikking van projecten aansluit bij de bestuurlijke prioriteiten van de gemeente Wassenaar.</text:p>
          <text:p text:style-name="al">De initiatiefnemer dient aantoonbaar te maken op welke wijze het project bijdraagt aan één of meer van deze doelstellingen en prioriteiten. Indien de beschikbare informatie onvoldoende is om dit te beoordelen, kan de gemeente nadere informatie van de projectontwikkelaar verlangen.</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Indien de beschikbare informatie onvoldoende is om de projectrijpheid en daarmee de juiste positie binnen de rangorde vast te stellen, kan de gemeente nadere informatie van de projectontwikkelaar verlangen.</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ssenaar</text:p>
            </table:table-cell>
            <table:table-cell office:value-type="string" table:style-name="header.C">
              <text:p text:style-name="headerright"><text:span text:style-name="nr">Nr. 40871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871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871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Wassenaar</meta:user-defined>
    <meta:user-defined meta:name="OVERHEID.Informatietype/DC.type">officiële publicatie</meta:user-defined>
    <meta:user-defined meta:name="OVERHEIDop.Rubriek/DC.type">beleidsregel</meta:user-defined>
    <meta:user-defined meta:name="OVERHEID.Gemeente/DCTERMS.publisher">Wassenaar</meta:user-defined>
    <meta:user-defined meta:name="OVERHEID.Gemeente/OVERHEID.authority">Wassenaar</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Z/26/113324</meta:user-defined>
    <meta:user-defined meta:name="DCTERMS.alternative">Beleidsregels aanvraag prioriteit transportcapaciteit woningbouw- en onderwijshuisvestingprojecten Wassenaar 2026</meta:user-defined>
    <dc:language>nl</dc:language>
    <meta:user-defined meta:name="OVERHEIDop.locatietype/OVERHEIDop.gebiedsmarkering">Gemeente</meta:user-defined>
    <meta:user-defined meta:name="DC.title">Beleidsregels aanvraag prioriteit transportcapaciteit woningbouw- en onderwijshuisvestingprojecten gemeente Wassenaar 2026</meta:user-defined>
    <meta:user-defined meta:name="DCTERMS.W3CDTF/DCTERMS.available">2026-08-27</meta:user-defined>
    <meta:user-defined meta:name="DCTERMS.W3CDTF/OVERHEIDop.jaargang">2026</meta:user-defined>
    <meta:user-defined meta:name="OVERHEIDop.publicationIssue">408715</meta:user-defined>
    <meta:user-defined meta:name="OVERHEIDop.betreftRegeling">CVDR765963_1</meta:user-defined>
    <meta:user-defined meta:name="xs:date/OVERHEIDop.startdatum">2026-08-28</meta:user-defined>
    <meta:user-defined meta:name="OVERHEIDop.GmbID/DC.identifier">gmb-2026-408715</meta:user-defined>
    <meta:user-defined meta:name="OVERHEIDop.versieInformatie"/>
  </office:meta>
</office:document-meta>
</file>