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erkoop woning aan de Deldensestraat 205 – Gemeente Almelo</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
            <text:p text:style-name="al">De gemeente Almelo biedt de woning, gelegen aan de Deldensestraat 205, 7601 RT in Almelo aan voor verkoop. Het betreft de woning kadastraal bekend als gemeente Ambt- Almelo, sectie G, nummer 5305, groot 1405 m² en nummer 5304, groot 122 m².</text:p>
            <text:p text:style-name="al"/>
            <text:p text:style-name="al">
            <text:span text:style-name="nadrukvet">Verkoopprocedure </text:span>
          </text:p>
            <text:p text:style-name="al"> De verkoop wordt in opdracht van de gemeente Almelo uitgevoerd door de verkopend makelaar. De volledige verkoopinformatie, de voorwaarden en bijlagen zijn beschikbaar via de Funda-pagina <text:a xlink:href="https://eur03.safelinks.protection.outlook.com/?url=https%3A%2F%2Fwww.funda.nl%2Fdetail%2Fkoop%2Falmelo%2Fhuis-deldensestraat-205%2F17294820%2F&amp;data=05%7C02%7Cmaaike.lievestro%40almelo.nl%7C77ed45339ac448484aec08defd0bd6f4%7C3ca2f1e75b234cf4858aed08f8f605cd%7C0%7C0%7C639226424483469751%7CUnknown%7CTWFpbGZsb3d8eyJFbXB0eU1hcGkiOnRydWUsIlYiOiIwLjAuMDAwMCIsIlAiOiJXaW4zMiIsIkFOIjoiTWFpbCIsIldUIjoyfQ%3D%3D%7C0%7C%7C%7C&amp;sdata=YPEt8PKc12fsrXj4db%2BsKRoNgfYGspvPebCHVXXUv4M%3D&amp;reserved=0" xlink:type="simple">Huis te koop: Deldensestraat 205 7601 RT Almelo | Funda</text:a> en de webpagina van de verkopend makelaar <text:a xlink:href="http://www.teamsanders.nl" xlink:type="simple">www.teamsanders.nl</text:a>. Geïnteresseerden kunnen zich voor het kijkmoment, aanvullende informatie of het indienen van een bieding rechtstreeks wenden tot de makelaar. Biedingen kunnen worden gedaan tot uiterlijk vrijdag 18 september 2026 om 12:00 uur. De termijn voor het uitbrengen van een bod kan op initiatief van de gemeente telkens voor de periode van drie weken worden verlengd indien binnen de gestelde termijn geen bieding is ontvangen.</text:p>
            <text:p text:style-name="al"/>
            <text:p text:style-name="al">
            <text:span text:style-name="nadrukvet">Contact</text:span>
          </text:p>
            <text:p text:style-name="al">Voor alle vragen over de verkoopprocedure en documentatie: neem contact op met de verkopend makelaar, te weten Teams Sanders Makelaars. Zij zijn telefonisch bereikbaar op (0546) 633 633 of per e-mail <text:a xlink:href="mailto:info@teamsanders.nl" xlink:type="simple">info@teamsanders.nl</text:a>. </text:p>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0852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52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52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Bekendmaking verkoop woning aan de Deldensestraat 205 – Gemeente Almelo</meta:user-defined>
    <meta:user-defined meta:name="DCTERMS.W3CDTF/DCTERMS.available">2026-08-27</meta:user-defined>
    <meta:user-defined meta:name="DCTERMS.W3CDTF/OVERHEIDop.jaargang">2026</meta:user-defined>
    <meta:user-defined meta:name="OVERHEIDop.publicationIssue">408525</meta:user-defined>
    <meta:user-defined meta:name="OVERHEIDop.GmbID/DC.identifier">gmb-2026-408525</meta:user-defined>
    <meta:user-defined meta:name="OVERHEIDop.versieInformatie"/>
  </office:meta>
</office:document-meta>
</file>