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leurrijk Festival, terrein Makersfabriek Ceintuurbaan 15 (zaaknummer 162761-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25 augustus 2026</text:span>, is een evenementenvergunning verleend voor het houden van Kleurrijk Festival op <text:span text:style-name="nadrukvet">29 augustus 2026</text:span> op het <text:span text:style-name="nadrukvet">terrein van Makersfabriek</text:span> aan de <text:span text:style-name="nadrukvet">Ceintuurbaan 15 </text:span>in Zwolle.</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807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07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07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Kleurrijk Festival, terrein Makersfabriek Ceintuurbaan 15 (zaaknummer 162761-2026)</meta:user-defined>
    <meta:user-defined meta:name="DCTERMS.W3CDTF/DCTERMS.available">2026-08-28</meta:user-defined>
    <meta:user-defined meta:name="DCTERMS.W3CDTF/OVERHEIDop.jaargang">2026</meta:user-defined>
    <meta:user-defined meta:name="OVERHEIDop.publicationIssue">408079</meta:user-defined>
    <meta:user-defined meta:name="OVERHEIDop.GmbID/DC.identifier">gmb-2026-408079</meta:user-defined>
    <meta:user-defined meta:name="OVERHEIDop.versieInformatie"/>
  </office:meta>
</office:document-meta>
</file>