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Gemeente Amstelveen - Voorlopige volgordelijst vooraanmelding en aanvraag prioriteit transportcapaciteit onderwijs- en woningbouwprojecten Amstelveen oktober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Zaaknummer: Z26-116347</text:p>
            <text:p text:style-name="al">Burgemeester en wethouders van de gemeente Amstelveen hebben besloten de voorlopige volgordelijst, als bedoeld in de Beleidsregels vooraanmelding en aanvraag prioriteit transportcapaciteit onderwijs- en woningbouwprojecten Amstelveen oktober 2026, vast te stellen.</text:p>
            <text:p text:style-name="al"/>
            <text:p text:style-name="al">
            <text:span text:style-name="nadrukvet">Proces beoordeling</text:span>
          </text:p>
            <text:p text:style-name="al">Voor het opstellen van de voorlopige volgordelijst zijn alle tijdig en volledig ingediende verzoeken tot vooraanmelding en prioriteit beoordeeld aan de hand van de Beleidsregels. </text:p>
            <text:p text:style-name="al"/>
            <text:p text:style-name="al">Voor de beoordeling van deze verzoeken heeft de gemeente een beoordelingscommissie samengesteld. Deze commissie bestond uit ambtenaren die geen rol hadden bij de voorbereiding, ontwikkeling of uitvoering van gemeentelijke projecten waarvoor een verzoek tot plaatsing op de volgordelijst was ingediend. De commissie heeft voor alle projecten dezelfde beoordelingsstappen uit de Beleidsregels toegepast. Gemeentelijke en particuliere projecten zijn daarbij op gelijke wijze en aan de hand van dezelfde beoordelingscriteria beoordeeld. Om een transparante, gelijke, objectieve en niet-discriminatoire beoordeling van alle aanvragen te waarborgen, heeft de commissie gebruikgemaakt van één beoordelingsprotocol en één beoordelingsformulier voor alle verzoeken tot vooraanmelding en, indien van toepassing, prioriteit. Daarbij is uitsluitend gebruikgemaakt van informatie die door indieners tijdig is ingediend of die afkomstig is uit openbaar toegankelijke bronnen. </text:p>
            <text:p text:style-name="al"/>
            <text:p text:style-name="al">De beoordeling was uitsluitend gericht op de toepassing van de ontvankelijkheidsbepalingen en rangschikkingscriteria uit de Beleidsregels. Daarbij is voor ieder project beoordeeld of de ingediende stukken voldeden aan de indieningsvereisten en voldoende onderbouwing gaven voor de rangschikking op de volgordelijst. Voor het criterium start bouw is beoordeeld of het opgegeven jaar van start bouw voldoende concreet was onderbouwd en of de projectfasering logisch, duidelijk en navolgbaar aansloot op de overige projectdocumentatie. Voor het criterium projectrijpheid is beoordeeld welke planologische besluiten, vergunningen, overeenkomsten en andere relevante documenten beschikbaar waren. Daarnaast is bij de rangschikking rekening gehouden met de door de initiatiefnemer opgegeven gewenste aansluitdatum.</text:p>
            <text:p text:style-name="al"/>
            <text:p text:style-name="al">De beoordelingscommissie heeft geen zelfstandig onderzoek verricht naar de juistheid van de door initiatiefnemers verstrekte gegevens. Eventuele opmerkingen over de aangeleverde planning vormen geen zelfstandige beoordelingsgrond. Deze opmerkingen dienen uitsluitend ter duiding van de aangeleverde projectinformatie en hebben geen zelfstandige gevolgen voor de beoordeling, rangschikking of opname van een project op de volgordelijst. Daarnaast is niet beoordeeld of de opgegeven woningaantallen overeenkomen met woningaantallen die eerder in ambtelijke of bestuurlijke besluitvormingsstukken door de gemeente als wenselijk en/of haalbaar zijn aangemerkt. Evenmin is beoordeeld of de omvang van het aangevraagde transportvermogen juist is, dan wel of het aangevraagde transportvermogen technisch noodzakelijk is. Aan de door de gemeente aan Liander te verstrekken gegevens kunnen indieners geen verwachtingen, aanspraken of rechten ontlenen ten aanzien van toekomstige gemeentelijke standpunten, besluiten of medewerking. De gemeente behoudt zich bij de verdere uitwerking van projecten, waaronder ruimtelijke procedures, vergunningverlening, privaatrechtelijke overeenkomsten en overige besluitvormingsprocessen, haar volledige beoordelings- en beleidsruimte voor. </text:p>
            <text:p text:style-name="tussenkopcur">Schriftelijke onjuistheden en verzoek om heroverweging</text:p>
            <text:p text:style-name="al">Reageren op de voorlopige volgordelijst is uitsluitend mogelijk voor indieners van een verzoek tot plaatsing op de volgordelijst waarvan het verzoek op grond van artikel 6, vierde lid, van de Beleidsregels in behandeling is genomen.</text:p>
            <text:p text:style-name="al"/>
            <text:p text:style-name="al">Indieners kunnen overeenkomstig artikel 13 van de Beleidsregels schriftelijke onjuistheden melden en een verzoek om heroverweging van hun positie op de voorlopige volgordelijst indienen bij het college van burgemeester en wethouders van Amstelveen via <text:a xlink:href="mailto:vooraanvraagstroom@amstelveen.nl" xlink:type="simple">vooraanvraagstroom@amstelveen.nl</text:a> onder vermelding van het individuele zaaknummer. </text:p>
            <text:p text:style-name="al"/>
            <text:p text:style-name="al">Reageren is mogelijk vanaf <text:span text:style-name="nadrukvet">31 augustus 2026</text:span> tot en met <text:span text:style-name="nadrukvet">9 september 2026</text:span>. Na afloop van deze termijn vervalt de mogelijkheid om een verzoek om heroverweging in te dienen. </text:p>
            <text:p text:style-name="al"/>
            <text:p text:style-name="al">
            <text:span text:style-name="nadrukvet">Welke informatie kan worden ingediend</text:span>
          </text:p>
            <text:p text:style-name="al">Indieners kunnen uitsluitend schriftelijk melding maken van feitelijke of procedurele onjuistheden in de beoordeling. Daarvan kan bijvoorbeeld sprake zijn indien:</text:p>
            <text:p text:style-name="al"/>
            <text:list text:style-name="id1-3-2-2-1-23">
              <text:list-item text:style-override="id1-3-2-2-1-23-1">
                <text:number>a.</text:number>
                <text:p text:style-name="al">tijdig ingediende stukken niet of onvoldoende bij de beoordeling zijn betrokken;</text:p>
              </text:list-item>
              <text:list-item text:style-override="id1-3-2-2-1-23-2">
                <text:number>b.</text:number>
                <text:p text:style-name="al">gegevens onjuist zijn overgenomen; </text:p>
              </text:list-item>
              <text:list-item text:style-override="id1-3-2-2-1-23-3">
                <text:number>c.</text:number>
                <text:p text:style-name="al">tijdig ingediende stukken onjuist zijn geïnterpreteerd; of </text:p>
              </text:list-item>
              <text:list-item text:style-override="id1-3-2-2-1-23-4">
                <text:number>d.</text:number>
                <text:p text:style-name="al">de beoordelingscriteria onjuist zijn toegepast. </text:p>
              </text:list-item>
            </text:list>
            <text:p text:style-name="al"/>
            <text:p text:style-name="al">Indieners kunnen voorts een beperkte verduidelijking geven van reeds tijdig verstrekte informatie, mits deze verduidelijking geen nieuwe feiten, bewijsstukken, argumenten of gewijzigde inhoudelijke onderbouwing bevat en uitsluitend strekt tot toelichting van informatie die reeds uit de tijdig ingediende stukken blijkt. </text:p>
            <text:p text:style-name="al"/>
            <text:p text:style-name="al">Het is niet toegestaan nieuwe feiten, bewijsstukken, argumenten of andere informatie aan te dragen die niet reeds tijdig zijn ingediend. Evenmin is het toegestaan de aanvraag, de onderbouwing daarvan of de daarin opgenomen uitgangspunten te wijzigen of aan te vullen. Dergelijke informatie blijft buiten beschouwing bij de beoordeling van het verzoek om heroverweging.</text:p>
            <text:p text:style-name="al"/>
            <text:p text:style-name="al">
            <text:span text:style-name="nadrukvet">Beoordeling verzoeken om heroverweging</text:span>
          </text:p>
            <text:p text:style-name="al">Een onafhankelijke commissie beoordeelt de verzoeken om heroverweging aan de hand van de tijdig ingediende stukken, de ingediende reactie en het bepaalde in de Beleidsregels. De commissie bestaat uit ambtenaren die niet betrokken zijn geweest bij de oorspronkelijke beoordeling of bij de betrokken gemeentelijke projecten.</text:p>
            <text:p text:style-name="al"/>
            <text:p text:style-name="al">Het college van burgemeester en wethouders van Amstelveen stelt op <text:span text:style-name="nadrukvet">15 september 2026</text:span> de definitieve volgordelijst vast. De definitieve volgordelijst wordt op <text:span text:style-name="nadrukvet">17 september 2026</text:span> bekendgemaakt in het Gemeenteblad en gepubliceerd op de gemeentelijke website. </text:p>
            <text:p text:style-name="al">De voorlopige volgordelijst gemeente Amstelveen is te vinden in de externe bijlage.</text:p>
            <text:p text:style-name="al"/>
          </text:section>
        </text:section>
        <text:section text:name="regeling-sluiting_id1-3-2-3" text:style-name="regeling-sluiting">
          <text:section text:name="ondertekening_id1-3-2-3-1">
            <text:p><text:span text:style-name="functie">Amstelveen, 25 augustus 2026.</text:span></text:p>
            <text:p><text:span text:style-name="functie">De secretaris,</text:span></text:p>
            <text:p><text:span text:style-name="functie">Bert Winthorst</text:span></text:p>
            <text:p><text:span text:style-name="functie">De burgemeester,</text:span></text:p>
            <text:p><text:span text:style-name="functie">Tjapko Popp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79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9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9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lveen</meta:user-defined>
    <meta:user-defined meta:name="OVERHEID.Informatietype/DC.type">officiële publicatie</meta:user-defined>
    <meta:user-defined meta:name="OVERHEIDop.Rubriek/DC.type">ander besluit van algemene strekking</meta:user-defined>
    <meta:user-defined meta:name="OVERHEID.Gemeente/DCTERMS.publisher">Amstelveen</meta:user-defined>
    <meta:user-defined meta:name="OVERHEID.Gemeente/OVERHEID.authority">Amstelveen</meta:user-defined>
    <meta:user-defined meta:name="OVERHEID.TaxonomieBeleidsagendaDecentraal/OVERHEID.category">Bestuur | Organisatie en beleid</meta:user-defined>
    <meta:user-defined meta:name="DC.source">N.v.t.</meta:user-defined>
    <meta:user-defined meta:name="OVERHEIDop.referentienummer">Z26-116347 </meta:user-defined>
    <meta:user-defined meta:name="DCTERMS.alternative">Voorlopige volgordelijst vooraanmelding en aanvraag  prioriteit transportcapaciteit onderwijs- en woningbouwprojecten Amstelveen oktober 2026</meta:user-defined>
    <dc:language>nl</dc:language>
    <meta:user-defined meta:name="OVERHEIDop.locatietype/OVERHEIDop.gebiedsmarkering">Gemeente</meta:user-defined>
    <meta:user-defined meta:name="DC.title">Gemeente Amstelveen - Voorlopige volgordelijst vooraanmelding en aanvraag prioriteit transportcapaciteit onderwijs- en woningbouwprojecten Amstelveen oktober 2026</meta:user-defined>
    <meta:user-defined meta:name="DCTERMS.W3CDTF/DCTERMS.available">2026-08-27</meta:user-defined>
    <meta:user-defined meta:name="OVERHEIDop.externeBijlage">Voorlopige volgordelijst gemeente Amstelveen|exb-2026-30526</meta:user-defined>
    <meta:user-defined meta:name="DCTERMS.W3CDTF/OVERHEIDop.jaargang">2026</meta:user-defined>
    <meta:user-defined meta:name="OVERHEIDop.publicationIssue">407975</meta:user-defined>
    <meta:user-defined meta:name="OVERHEIDop.GmbID/DC.identifier">gmb-2026-407975</meta:user-defined>
    <meta:user-defined meta:name="OVERHEIDop.versieInformatie"/>
  </office:meta>
</office:document-meta>
</file>