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Gemeente Utrechtse Heuvelrug, Verklaring van geen bezwaar autosportevenement Rijden tegen Kanker 26 september (RX2026-00001903, 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llege van burgemeester en wethouders van de gemeente Utrechtse Heuvelrug maken bekend dat zij volgende melding op grond van de APV/Bijzondere wetten hebben geaccepteerd:</text:p>
            <text:p text:style-name="common-al">Gemeente Utrechtse Heuvelrug, Verklaring van geen bezwaar autosportevenement Rijden tegen Kanker op 26 september 2026 (RX2026-00001903, 25 augustu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718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1903</meta:user-defined>
    <meta:user-defined meta:name="DCTERMS.abstract">Gemeente Utrechtse Heuvelrug, Verklaring van geen bezwaar autosportevenement Rijden tegen Kanker op 26 september 2026 (RX2026-00001903, 25 augustus 2026)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Gemeente Utrechtse Heuvelrug, Verklaring van geen bezwaar autosportevenement Rijden tegen Kanker 26 september (RX2026-00001903, 25 augustus 2026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84</meta:user-defined>
    <meta:user-defined meta:name="OVERHEIDop.GmbID/DC.identifier">gmb-2026-407184</meta:user-defined>
    <meta:user-defined meta:name="OVERHEIDop.versieInformatie"/>
  </office:meta>
</office:document-meta>
</file>