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Kombos 53, 3941KJ Doorn, Aanvraagformulier plaatsen voorwerpen op of aan de weg in de periode van 28 augustus 2026 tot en met 25 september 2026 (RX2026-00001988,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verleend:</text:p>
            <text:p text:style-name="common-al">Kombos 53, 3941KJ Doorn, Aanvraagformulier plaatsen voorwerpen op of aan de weg in de periode van 28 augustus 2026 tot en met 25 september 2026 (RX2026-00001988, 25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71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988</meta:user-defined>
    <meta:user-defined meta:name="DCTERMS.abstract">Kombos 53, 3941KJ Doorn, Aanvraagformulier plaatsen voorwerpen op of aan de weg in de periode van 28 augustus 2026 tot en met 25 september 2026 (RX2026-00001988, 25 augustus 2026)</meta:user-defined>
    <dc:language>nl</dc:language>
    <meta:user-defined meta:name="OVERHEIDop.locatietype/OVERHEIDop.gebiedsmarkering">Vlak</meta:user-defined>
    <meta:user-defined meta:name="DC.title">Gemeente Utrechtse Heuvelrug, verleende vergunning APV/Bijzondere wetten - Kombos 53, 3941KJ Doorn, Aanvraagformulier plaatsen voorwerpen op of aan de weg in de periode van 28 augustus 2026 tot en met 25 september 2026 (RX2026-00001988, 25 augustus 2026)</meta:user-defined>
    <meta:user-defined meta:name="DCTERMS.W3CDTF/DCTERMS.available">2026-08-28</meta:user-defined>
    <meta:user-defined meta:name="DCTERMS.W3CDTF/OVERHEIDop.jaargang">2026</meta:user-defined>
    <meta:user-defined meta:name="OVERHEIDop.publicationIssue">407183</meta:user-defined>
    <meta:user-defined meta:name="OVERHEIDop.GmbID/DC.identifier">gmb-2026-407183</meta:user-defined>
    <meta:user-defined meta:name="OVERHEIDop.versieInformatie"/>
  </office:meta>
</office:document-meta>
</file>