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Nieuwe Steeg 2, 3956RD Leersum, Alcoholwetvergunning (RX2026-00002107, 25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Nieuwe Steeg 2, 3956RD Leersum, Alcoholwetvergunning (RX2026-00002107, 25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718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2107</meta:user-defined>
    <meta:user-defined meta:name="DCTERMS.abstract">Nieuwe Steeg 2, 3956RD Leersum, Alcoholwetvergunning (RX2026-00002107, 25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Nieuwe Steeg 2, 3956RD Leersum, Alcoholwetvergunning (RX2026-00002107, 25 augustus 2026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82</meta:user-defined>
    <meta:user-defined meta:name="OVERHEIDop.GmbID/DC.identifier">gmb-2026-407182</meta:user-defined>
    <meta:user-defined meta:name="OVERHEIDop.versieInformatie"/>
  </office:meta>
</office:document-meta>
</file>