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Castricum, verlenging beslistermijn aanvraag omgevingsvergunning, Brakersweg 24, 1901XX Castricum, het verduurzamen van het pand (Gemeentelijk Monument), verzenddatum 26 augustus 2026 (Z2026-0000592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astricum</text:p>
            </table:table-cell>
            <table:table-cell office:value-type="string" table:style-name="header.C">
              <text:p text:style-name="headerright"><text:span text:style-name="nr">Nr. 40717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71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astric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astricum</meta:user-defined>
    <meta:user-defined meta:name="OVERHEID.Gemeente/OVERHEID.authority">Castricu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5927</meta:user-defined>
    <meta:user-defined meta:name="DCTERMS.abstract">Brakersweg 24, 1901XX Castricum, het verduurzamen van het pand (Gemeentelijk Monument), verzenddatum 26 augustus 2026 (Z2026-00005927)</meta:user-defined>
    <dc:language>nl</dc:language>
    <meta:user-defined meta:name="OVERHEIDop.locatietype/OVERHEIDop.gebiedsmarkering">Vlak</meta:user-defined>
    <meta:user-defined meta:name="DC.title">Gemeente Castricum, verlenging beslistermijn aanvraag omgevingsvergunning, Brakersweg 24, 1901XX Castricum, het verduurzamen van het pand (Gemeentelijk Monument), verzenddatum 26 augustus 2026 (Z2026-00005927)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7179</meta:user-defined>
    <meta:user-defined meta:name="OVERHEIDop.GmbID/DC.identifier">gmb-2026-407179</meta:user-defined>
    <meta:user-defined meta:name="OVERHEIDop.versieInformatie"/>
  </office:meta>
</office:document-meta>
</file>