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rooien van een vitaal slechte kastanje , Gedempte Vaart,  Surhuisterveen (t.o. nr. 35A)</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rooien van een vitaal slechte kastanje , Gedempte Vaart,  Surhuisterveen (t.o. nr. 35A)</text:p>
            <text:p text:style-name="common-al">Zaaknummer: Z2026-001139</text:p>
            <text:p text:style-name="common-al">Zaakadres: Gedempte Vaart,  Surhuisterveen (t.o. nr. 35A)</text:p>
            <text:p text:style-name="common-al">Omschrijving: het rooien van een vitaal slechte kastanje </text:p>
            <text:p text:style-name="common-al">Datum ontvangst: 23-07-2026</text:p>
            <text:p text:style-name="common-al">Datum bekendmaking: 26-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715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5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5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1139</meta:user-defined>
    <meta:user-defined meta:name="DCTERMS.abstract">het rooien van een vitaal slechte kastanje </meta:user-defined>
    <dc:language>nl</dc:language>
    <meta:user-defined meta:name="OVERHEIDop.locatietype/OVERHEIDop.gebiedsmarkering">Vlak</meta:user-defined>
    <meta:user-defined meta:name="OVERHEIDop.locatietype/OVERHEIDop.gebiedsmarkering">Punt</meta:user-defined>
    <meta:user-defined meta:name="DC.title">Gemeente Achtkarspelen - verleende omgevingsvergunning, het rooien van een vitaal slechte kastanje , Gedempte Vaart,  Surhuisterveen (t.o. nr. 35A)</meta:user-defined>
    <meta:user-defined meta:name="DCTERMS.W3CDTF/DCTERMS.available">2026-08-28</meta:user-defined>
    <meta:user-defined meta:name="DCTERMS.W3CDTF/OVERHEIDop.jaargang">2026</meta:user-defined>
    <meta:user-defined meta:name="OVERHEIDop.publicationIssue">407155</meta:user-defined>
    <meta:user-defined meta:name="OVERHEIDop.GmbID/DC.identifier">gmb-2026-407155</meta:user-defined>
    <meta:user-defined meta:name="OVERHEIDop.versieInformatie"/>
  </office:meta>
</office:document-meta>
</file>