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linde, Badlaan, Surhuisterveen (schuin t.o. nr. 4)</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linde, Badlaan, Surhuisterveen(schuin t.o. nr. 4)</text:p>
            <text:p text:style-name="common-al">Zaaknummer: Z2026-001140</text:p>
            <text:p text:style-name="common-al">Zaakadres: Badlaan, Surhuisterveen(schuin t.o. nr. 4)</text:p>
            <text:p text:style-name="common-al">Omschrijving: het rooien van een vitaal slechte linde</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715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40</meta:user-defined>
    <meta:user-defined meta:name="DCTERMS.abstract">het rooien van een vitaal slechte linde</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linde, Badlaan, Surhuisterveen (schuin t.o. nr. 4)</meta:user-defined>
    <meta:user-defined meta:name="DCTERMS.W3CDTF/DCTERMS.available">2026-08-28</meta:user-defined>
    <meta:user-defined meta:name="DCTERMS.W3CDTF/OVERHEIDop.jaargang">2026</meta:user-defined>
    <meta:user-defined meta:name="OVERHEIDop.publicationIssue">407154</meta:user-defined>
    <meta:user-defined meta:name="OVERHEIDop.GmbID/DC.identifier">gmb-2026-407154</meta:user-defined>
    <meta:user-defined meta:name="OVERHEIDop.versieInformatie"/>
  </office:meta>
</office:document-meta>
</file>