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vitaal slechte berk , Vossepol,  Surhuisterveen (t.o. nr. 8)</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rooien van een vitaal slechte berk , Vossepol,  Surhuisterveen (t.o. nr. 8)</text:p>
            <text:p text:style-name="common-al">Zaaknummer: Z2026-001141</text:p>
            <text:p text:style-name="common-al">Zaakadres: Vossepol,  Surhuisterveen (t.o. nr. 8)</text:p>
            <text:p text:style-name="common-al">Omschrijving: het rooien van een vitaal slechte berk </text:p>
            <text:p text:style-name="common-al">Datum ontvangst: 23-07-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715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5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5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141</meta:user-defined>
    <meta:user-defined meta:name="DCTERMS.abstract">het rooien van een vitaal slechte berk </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vitaal slechte berk , Vossepol,  Surhuisterveen (t.o. nr. 8)</meta:user-defined>
    <meta:user-defined meta:name="DCTERMS.W3CDTF/DCTERMS.available">2026-08-28</meta:user-defined>
    <meta:user-defined meta:name="DCTERMS.W3CDTF/OVERHEIDop.jaargang">2026</meta:user-defined>
    <meta:user-defined meta:name="OVERHEIDop.publicationIssue">407150</meta:user-defined>
    <meta:user-defined meta:name="OVERHEIDop.GmbID/DC.identifier">gmb-2026-407150</meta:user-defined>
    <meta:user-defined meta:name="OVERHEIDop.versieInformatie"/>
  </office:meta>
</office:document-meta>
</file>