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linde , De Dellen t.o. nr. 39B, Surhuisterveen</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linde, De Dellen t.o. nr. 39B, Surhuisterveen </text:p>
            <text:p text:style-name="common-al">Zaaknummer: Z2026-001142</text:p>
            <text:p text:style-name="common-al">Zaakadres: De Dellen t.o. nr. 39B, Surhuisterveen </text:p>
            <text:p text:style-name="common-al">Omschrijving: het rooien van een vitaal slechte linde</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714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4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4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42</meta:user-defined>
    <meta:user-defined meta:name="DCTERMS.abstract">23/7 M. vd M, het rooien van een vitaal slechte linde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linde , De Dellen t.o. nr. 39B, Surhuisterveen</meta:user-defined>
    <meta:user-defined meta:name="DCTERMS.W3CDTF/DCTERMS.available">2026-08-28</meta:user-defined>
    <meta:user-defined meta:name="DCTERMS.W3CDTF/OVERHEIDop.jaargang">2026</meta:user-defined>
    <meta:user-defined meta:name="OVERHEIDop.publicationIssue">407144</meta:user-defined>
    <meta:user-defined meta:name="OVERHEIDop.GmbID/DC.identifier">gmb-2026-407144</meta:user-defined>
    <meta:user-defined meta:name="OVERHEIDop.versieInformatie"/>
  </office:meta>
</office:document-meta>
</file>