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kwendelhof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0 juni 2026, geregistreerd onder zaak(nummer) Z2026-00008345, aangaande:</text:p>
            <text:p text:style-name="common-al">Omschrijving/naam: <text:span text:style-name="nadrukvet">plaatsen van een tijdelijke ontmoetingsruimte</text:span></text:p>
            <text:p text:style-name="common-al">Locatie/adres: <text:span text:style-name="nadrukvet"> kwendelhof te Tilburg </text:span></text:p>
            <text:p text:style-name="common-al">Besloten is de aangevraagde omgevings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afwijken van regels in het Omgevingsplan (buitenplanse omgevingsplanactiviteit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7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34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345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714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8345</meta:user-defined>
    <meta:user-defined meta:name="DCTERMS.abstract">Z2026-00008345 - plaatsen van een tijdelijke ontmoetingsruimte</meta:user-defined>
    <dc:language>nl</dc:language>
    <meta:user-defined meta:name="OVERHEIDop.locatietype/OVERHEIDop.gebiedsmarkering">Vlak</meta:user-defined>
    <meta:user-defined meta:name="DC.title">Besluit op aanvraag omgevingsvergunning, kwendelhof te Tilbu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43</meta:user-defined>
    <meta:user-defined meta:name="OVERHEIDop.GmbID/DC.identifier">gmb-2026-407143</meta:user-defined>
    <meta:user-defined meta:name="OVERHEIDop.versieInformatie"/>
  </office:meta>
</office:document-meta>
</file>