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Erasmussingel 28 3051KG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1-07-2026</text:span> een aanvraag voor een omgevingsvergunning, met kenmerk <text:span text:style-name="nadrukvet">Z2026-009039</text:span>/<text:span text:style-name="nadrukvet">2026070101854</text:span>, heeft ontvangen voor de Bouwactiviteit (omgevingsplan), Bouwactiviteit (technisch), Buitenplanse activiteit (BOPA). <text:span text:style-name="nadrukcur">(Grondslag: Omgevingswet, artikel 5.1)</text:span></text:p>
            <text:p text:style-name="common-al">De aanvraag betreft Erasmussingel 28 Rotterdam op de locatie Erasmussingel 28 3051KG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713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13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13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039</meta:user-defined>
    <meta:user-defined meta:name="DCTERMS.abstract">Erasmussingel 28 Rot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Erasmussingel 28 3051KG Rot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139</meta:user-defined>
    <meta:user-defined meta:name="OVERHEIDop.GmbID/DC.identifier">gmb-2026-407139</meta:user-defined>
    <meta:user-defined meta:name="OVERHEIDop.versieInformatie"/>
  </office:meta>
</office:document-meta>
</file>