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kslotermeerplein 1025E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ijdelijk plaatsen van een noodwinkel voor vijf jaar</text:p>
            <text:p text:style-name="common-al">Zaakadres: Buikslotermeerplein 1025EW Amsterdam</text:p>
            <text:p text:style-name="common-al">Datum ontvangst: 01-07-2026</text:p>
            <text:p text:style-name="common-al">Zaaknummer: Z2026-029074</text:p>
            <text:p text:style-name="common-al">DSO-nummer: 202607010160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713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3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3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074</meta:user-defined>
    <meta:user-defined meta:name="DCTERMS.abstract">tijdelijk plaatsen van een noodwinkel voor vijf jaa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uikslotermeerplein 1025EW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37</meta:user-defined>
    <meta:user-defined meta:name="OVERHEIDop.GmbID/DC.identifier">gmb-2026-407137</meta:user-defined>
    <meta:user-defined meta:name="OVERHEIDop.versieInformatie"/>
  </office:meta>
</office:document-meta>
</file>