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Besluit tot intrekking maatwerkbeschikking voor een akoestisch onderzoek, Dorpsstraat 94 in Wemeldin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hebben op 21 april 2026, gepubliceerd in het Gemeenteblad van Kapelle op 23 april 2026 (jaargang 2026, nummer 195813), een maatwerkbeschikking verleend aan Café De Zeevonk voor het uitvoeren van een akoestisch onderzoek op de locatie Dorpsstraat 94 in Wemeldinge.</text:p>
            <text:p text:style-name="common-al">Burgemeester en wethouders van Kapelle hebben besloten om de maatwerkbeschikking in te trekken.</text:p>
            <text:p text:style-name="tussenkopcur">
            <text:span text:style-name="nadrukvet">Intrekkingsbesluit bekijken</text:span>
          </text:p>
            <text:p text:style-name="common-al">U kunt het besluit tot intrekking <text:a xlink:href="https://rudzeeland.edataloket.eu/dossier/dd755776-744f-4dcc-99fc-e7beda353886" xlink:type="simple">hier</text:a> digitaal bekijken <text:span text:style-name="nadrukvet">tot en met 6 oktober 2026</text:span>.</text:p>
            <text:p text:style-name="common-al">Wanneer u het besluit wilt bekijken in het gemeentehuis van Kapelle, dan kunt u contact opnemen met RUD Zeeland via <text:a xlink:href="mailto:frontoffice@rud-zeeland.nl" xlink:type="simple">frontoffice@rud-zeeland.nl</text:a> of via tel. 085-0878331. </text:p>
            <text:p text:style-name="tussenkopcur">
            <text:span text:style-name="nadrukvet">Bezwaar indienen</text:span>
          </text:p>
            <text:p text:style-name="common-al">Bent u het niet eens met dit besluit? En raakt dit besluit uw belangen? Dan kunt u <text:span text:style-name="nadrukvet">tot en met 6 oktober 2026 </text:span>bezwaar maken bij het college van burgemeester en wethouders van gemeente Kapelle. Dit kan op twee manieren.</text:p>
            <text:p text:style-name="common-al"/>
            <text:p text:style-name="common-al">
            <text:span text:style-name="nadrukcur">Schriftelijk </text:span>
          </text:p>
            <text:p text:style-name="common-al">Stuur uw bezwaarschrift per post naar:</text:p>
            <text:p text:style-name="common-al">Gemeente Kapelle</text:p>
            <text:p text:style-name="common-al">Postbus 79</text:p>
            <text:p text:style-name="common-al">4420 AC Kapelle</text:p>
            <text:p text:style-name="common-al"/>
            <text:p text:style-name="common-al">
            <text:span text:style-name="nadrukcur">Digitaal </text:span>
          </text:p>
            <text:p text:style-name="common-al">Vul het bezwaarformulier in op deze website: <text:a xlink:href="https://www.kapelle.nl/digitaal-een-bezwaarschrift-indienen" xlink:type="simple">https://www.kapelle.nl/digitaal-een-bezwaarschrift-indienen</text:a>. U gebruikt DigiD om in te loggen. Meer informatie hierover vindt u op <text:a xlink:href="https://www.kapelle.nl/bezwaar-maken" xlink:type="simple">https://www.kapelle.nl/bezwaar-maken</text:a>.</text:p>
            <text:p text:style-name="common-al"/>
            <text:p text:style-name="common-al">In het bezwaarschrift moet het volgende staan: </text:p>
            <text:list text:style-name="id1-3-2-1-1-19">
              <text:list-item text:style-override="id1-3-2-1-1-19-1">
                <text:number>•</text:number>
                <text:p text:style-name="al">uw naam en adres </text:p>
              </text:list-item>
              <text:list-item text:style-override="id1-3-2-1-1-19-2">
                <text:number>•</text:number>
                <text:p text:style-name="al">de datum van het bezwaarschrift </text:p>
              </text:list-item>
              <text:list-item text:style-override="id1-3-2-1-1-19-3">
                <text:number>•</text:number>
                <text:p text:style-name="al">tegen welk besluit u bezwaar maakt en waarom</text:p>
              </text:list-item>
              <text:list-item text:style-override="id1-3-2-1-1-19-4">
                <text:number>•</text:number>
                <text:p text:style-name="al">uw handtekening</text:p>
              </text:list-item>
            </text:list>
            <text:p text:style-name="common-al">Wilt u meer weten? Kijk dan op <text:a xlink:href="https://www.kapelle.nl/bezwaar-maken" xlink:type="simple">https://www.kapelle.nl/bezwaar-maken</text:a>.</text:p>
            <text:p text:style-name="tussenkopcur">
            <text:span text:style-name="nadrukvet">Voorlopige voorziening aanvragen</text:span>
          </text:p>
            <text:p text:style-name="common-al">Alleen wanneer u een bezwaarschrift heeft ingediend, kunt u een voorlopige voorziening aanvragen. Met een voorlopige voorziening kan de activiteit niet beginnen voordat over uw bezwaarschrift is besloten. </text:p>
            <text:p text:style-name="common-al">U kunt een voorlopige voorziening aanvragen bij de voorzieningenrechter van de rechtbank Zeeland-West Brabant, locatie Breda, team bestuursrecht, Postbus 90006, 4800 PA Breda. U kunt ook online een voorlopige voorziening aanvragen via de website: <text:a xlink:href="https://www.rechtspraak.nl/" xlink:type="simple">https://www.rechtspraak.nl/</text:a>. </text:p>
            <text:p text:style-name="common-al">Voor meer informatie kunt de rechtbank bellen. Dit kan via het telefoonnummer 088 361 15 53. Voor de behandeling van het verzoek moet u griffierecht betalen. </text:p>
            <text:p text:style-name="tussenkopcur">
            <text:span text:style-name="nadrukvet">Meer informatie</text:span>
          </text:p>
            <text:p text:style-name="common-al">Wanneer u vragen heeft over dit besluit, kunt u contact opnemen met RUD Zeeland via <text:a xlink:href="mailto:frontoffice@rud-zeeland.nl" xlink:type="simple">frontoffice@rud-zeeland.nl</text:a> of via tel. 085-0878331. Ook kunt u hier terecht voor een mondelinge toelichting op de stukken.</text:p>
            <text:p text:style-name="last-al">Het besluit is geregistreerd onder kenmerk: Z2026-0000477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71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0004776</meta:user-defined>
    <dc:language>nl</dc:language>
    <meta:user-defined meta:name="OVERHEIDop.locatietype/OVERHEIDop.gebiedsmarkering">Adres</meta:user-defined>
    <meta:user-defined meta:name="DC.title">Besluit tot intrekking maatwerkbeschikking voor een akoestisch onderzoek, Dorpsstraat 94 in Wemeldinge</meta:user-defined>
    <meta:user-defined meta:name="OVERHEIDop.datumEindeReactietermijn">2026-10-06</meta:user-defined>
    <meta:user-defined meta:name="OVERHEIDop.terinzageleggingBG">https://rudzeeland.edataloket.eu/dossier/dd755776-744f-4dcc-99fc-e7beda353886</meta:user-defined>
    <meta:user-defined meta:name="DCTERMS.W3CDTF/DCTERMS.available">2026-08-28</meta:user-defined>
    <meta:user-defined meta:name="DCTERMS.W3CDTF/OVERHEIDop.jaargang">2026</meta:user-defined>
    <meta:user-defined meta:name="OVERHEIDop.publicationIssue">407126</meta:user-defined>
    <meta:user-defined meta:name="OVERHEIDop.GmbID/DC.identifier">gmb-2026-407126</meta:user-defined>
    <meta:user-defined meta:name="OVERHEIDop.versieInformatie"/>
  </office:meta>
</office:document-meta>
</file>