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aanpassen van gevels en het plaatsen van terrasinrichting ten behoeve van het uitbreiden van de buitenterrassen, Promenadeplein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lengde beslistermijn 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 Zaakgegevens </text:span>
          </text:p>
            <text:p text:style-name="common-al">Het zaaknummer: 2026-096644</text:p>
            <text:p text:style-name="common-al">Het product: Omgevingsvergunning</text:p>
            <text:p text:style-name="common-al">De omschrijving van de zaak:het aanpassen van gevels en het plaatsen van terrasinrichting ten behoeve van het uitbreiden van de buitenterrassen</text:p>
            <text:p text:style-name="common-al">De ontvangstdatum van de zaak: 07-07-2026</text:p>
            <text:p text:style-name="common-al">De globale locatie: Promenadeplein Zoetermeer</text:p>
            <text:p text:style-name="common-al">
            <text:span text:style-name="nadrukvet"> Besluitgegevens </text:span>
          </text:p>
            <text:p text:style-name="common-al">De besluitdatum: 26-08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71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6644</meta:user-defined>
    <meta:user-defined meta:name="DCTERMS.abstract">het aanpassen van gevels en het plaatsen van terrasinrichting ten behoeve van het uitbreiden van de buitenterrassen</meta:user-defined>
    <dc:language>nl</dc:language>
    <meta:user-defined meta:name="OVERHEIDop.locatietype/OVERHEIDop.gebiedsmarkering">Vlak</meta:user-defined>
    <meta:user-defined meta:name="DC.title">Kennisgeving termijnverlenging Omgevingsvergunning voor het aanpassen van gevels en het plaatsen van terrasinrichting ten behoeve van het uitbreiden van de buitenterrassen, Promenadeplein Zoeterme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05</meta:user-defined>
    <meta:user-defined meta:name="OVERHEIDop.GmbID/DC.identifier">gmb-2026-407105</meta:user-defined>
    <meta:user-defined meta:name="OVERHEIDop.versieInformatie"/>
  </office:meta>
</office:document-meta>
</file>