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Laurierstraat 101-1 1016PK Amsterdam, Laurierstraat 101-2 1016PK Amsterdam, Laurierstraat 101-3 1016PK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het plaatsen van vacuümglas in de kozijnen en bouwkundig splitsen van twee naar drie woningen</text:p>
            <text:p text:style-name="common-al">Zaakadres: Laurierstraat 101-1 1016PK Amsterdam, Laurierstraat 101-2 1016PK Amsterdam, Laurierstraat 101-3 1016PK Amsterdam</text:p>
            <text:p text:style-name="common-al">Datum ontvangst: 08-07-2026</text:p>
            <text:p text:style-name="common-al">Zaaknummer: Z2026-030286</text:p>
            <text:p text:style-name="common-al">DSO-nummer: 2026070802123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7093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7093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7093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30286</meta:user-defined>
    <meta:user-defined meta:name="DCTERMS.abstract">het plaatsen van vacuümglas in de kozijnen en bouwkundig splitsen van twee naar drie woningen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Laurierstraat 101-1 1016PK Amsterdam, Laurierstraat 101-2 1016PK Amsterdam, Laurierstraat 101-3 1016PK Amsterdam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7093</meta:user-defined>
    <meta:user-defined meta:name="OVERHEIDop.GmbID/DC.identifier">gmb-2026-407093</meta:user-defined>
    <meta:user-defined meta:name="OVERHEIDop.versieInformatie"/>
  </office:meta>
</office:document-meta>
</file>