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Roskam 30, 5505 JJ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464</text:span>. Op 26-08-2026 is het besluit naar de aanvrager verzonden.</text:p>
            <text:p text:style-name="common-al">De zaak betreft locatie Roskam 30, 5505 JJ in Veldhoven en heeft de omschrijving "gebruiken van een bestaand bijgebouw ten behoeve van recreatief verblijf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708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464</meta:user-defined>
    <meta:user-defined meta:name="DCTERMS.abstract">gebruiken van een bestaand bijgebouw t.b.v. recreatief verblijf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Roskam 30, 5505 JJ Vel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83</meta:user-defined>
    <meta:user-defined meta:name="OVERHEIDop.GmbID/DC.identifier">gmb-2026-407083</meta:user-defined>
    <meta:user-defined meta:name="OVERHEIDop.versieInformatie"/>
  </office:meta>
</office:document-meta>
</file>