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Willem-Alexanderstraat 19, 5502 VA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460</text:span>. Op 26-08-2026 is het besluit naar de aanvrager verzonden.</text:p>
            <text:p text:style-name="common-al">De zaak betreft locatie Willem-Alexanderstraat 19, 5502 VA in Veldhoven en heeft de omschrijving "verbouwen van het woonhuis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707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60</meta:user-defined>
    <meta:user-defined meta:name="DCTERMS.abstract">verbouwen van het woonhui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Willem-Alexanderstraat 19, 5502 VA Vel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74</meta:user-defined>
    <meta:user-defined meta:name="OVERHEIDop.GmbID/DC.identifier">gmb-2026-407074</meta:user-defined>
    <meta:user-defined meta:name="OVERHEIDop.versieInformatie"/>
  </office:meta>
</office:document-meta>
</file>