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het verstrekken van voedselhulp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begrotingssubsidie van maximaal € 36.300,- te verstrekken aan de <text:span text:style-name="nadrukvet">Stichting Voedselbank Hart van Drenthe, afdeling Midden-Drenthe</text:span> voor de volgende activiteiten:</text:p>
            <text:list text:style-name="id1-3-2-2-1-5">
              <text:list-item text:style-override="id1-3-2-2-1-5-1">
                <text:number>•</text:number>
                <text:p text:style-name="al">Het verstrekken van voedselhulp aan inwoners van de gemeente Midden-Drenthe met financiële problemen om zo bij te dragen aan de bestaanszekerheid van kwetsbare inwoners; </text:p>
              </text:list-item>
              <text:list-item text:style-override="id1-3-2-2-1-5-2">
                <text:number>•</text:number>
                <text:p text:style-name="al">Het uitvoeren van activiteiten gericht op het tegengaan van voedselverspilling binnen de gemeente.</text:p>
              </text:list-item>
            </text:list>
            <text:p text:style-name="al">De subsidie kan worden verleend aan de partij die naar het oordeel van het college het best voldoet aan de toetsingscriteria en de overige in dit besluit genoemde criteria, gelet op het doel van de subsidie welke uit de criteria blijkt.</text:p>
            <text:p text:style-name="al"/>
            <text:p text:style-name="al">
            <text:span text:style-name="nadrukcur">motivering</text:span>
          </text:p>
            <text:p text:style-name="al">Het college is van oordeel dat de Stichting Voedselbank Hart van Drenthe, afdeling Midden-Drenthe de enige serieuze gegadigde is om in 2027 uitvoering te geven aan deze activiteiten en de daaraan gerelateerde subsidiedoelen. Dit oordeel is gebaseerd op de volgende overwegingen:</text:p>
            <text:list text:style-name="id1-3-2-2-1-10">
              <text:list-item text:style-override="id1-3-2-2-1-10-1">
                <text:number>1.</text:number>
                <text:p text:style-name="al">De organisatie vervult heden een onmisbare rol in de lokale samenleving en heeft bewezen betrouwbaar en effectief te opereren, met een stabiel vrijwilligersbestand en structurele samenwerking met maatschappelijke partners.</text:p>
              </text:list-item>
              <text:list-item text:style-override="id1-3-2-2-1-10-2">
                <text:number>2.</text:number>
                <text:p text:style-name="al">De organisatie beschikt over een volledig ingerichte locatie binnen de gemeente Midden-Drenthe, voorzien van gekoelde opslag, vriesvoorzieningen en hygiëne faciliteiten die voldoen aan wettelijke eisen voor voedselveiligheid. Deze infrastructuur is specifiek afgestemd op de voedselverstrekking. </text:p>
              </text:list-item>
              <text:list-item text:style-override="id1-3-2-2-1-10-3">
                <text:number>3.</text:number>
                <text:p text:style-name="al">De organisatie biedt structureel en tijdig hulp, zonder wachttijden, zodat inwoners direct worden ondersteund. </text:p>
              </text:list-item>
              <text:list-item text:style-override="id1-3-2-2-1-10-4">
                <text:number>4.</text:number>
                <text:p text:style-name="al">De organisatie werkt volgens de richtlijnen van de Vereniging van Nederlandse Voedselbanken en voldoet aan de gestelde normen op het gebied van voedselveiligheid (HACCP) en hygiëne. </text:p>
              </text:list-item>
              <text:list-item text:style-override="id1-3-2-2-1-10-5">
                <text:number>5.</text:number>
                <text:p text:style-name="al">De organisatie draagt bij aan duurzaamheid door voedselverspilling te verminderen en heeft een grote maatschappelijke impact door sociale cohesie te versterken. </text:p>
              </text:list-item>
              <text:list-item text:style-override="id1-3-2-2-1-10-6">
                <text:number>6.</text:number>
                <text:p text:style-name="al">De organisatie is laagdrempelig en goed bereikbaar voor inwoners van Midden-Drenthe en de aangrenzende gemeenten. Inwoners kunnen hier wekelijks terecht voor het ophalen van voedselpakketten. </text:p>
              </text:list-item>
              <text:list-item text:style-override="id1-3-2-2-1-10-7">
                <text:number>7.</text:number>
                <text:p text:style-name="al">De organisatie werkt intensief samen met lokale maatschappelijke organisaties, kerken, welzijns- instellingen en de sociale teams van de gemeente. Hierdoor worden inwoners die hulp nodig hebben tijdig doorverwezen en goed ondersteund. </text:p>
              </text:list-item>
              <text:list-item text:style-override="id1-3-2-2-1-10-8">
                <text:number>8.</text:number>
                <text:p text:style-name="al">De organisatie heeft ruime ervaring met het ondersteunen van huishoudens met financiële problematiek, schulden of armoede. Vrijwilligers zijn getraind in het respectvol omgaan met privacy en kwetsbare situaties.</text:p>
              </text:list-item>
              <text:list-item text:style-override="id1-3-2-2-1-10-9">
                <text:number>9.</text:number>
                <text:p text:style-name="al">De statutaire doelstellingen en feitelijke activiteiten van de organisatie sluiten direct aan bij de gemeentelijke beleidsdoelstellingen op het gebied van armoedebestrijding en bestaanszekerheid.</text:p>
              </text:list-item>
              <text:list-item text:style-override="id1-3-2-2-1-10-10">
                <text:number>10.</text:number>
                <text:p text:style-name="al">De organisatie kan aantonen dat zij financieel gezond is en de subsidie doelmatig inzet. </text:p>
              </text:list-item>
            </text:list>
            <text:p text:style-name="al">Er zijn geen andere rechtspersonen die binnen de criteria op vergelijkbaar niveau hetzelfde kunnen bieden met het oog op het doel van de subsidie en het (gemeentelijke) beleid.</text:p>
            <text:p text:style-name="al"/>
            <text:p text:style-name="al">
            <text:span text:style-name="nadrukcur">begrotingsvoorbehoud</text:span>
          </text:p>
            <text:p text:style-name="al">Het bedrag van de subsidie in dit ontwerpbesluit is onder voorbehoud van de voor deze subsidie ter beschikking gestelde gelden in de begroting voor het jaar 2027, zoals deze door de gemeenteraad naar verwachting in november 2026 zal worden vastgesteld. Als de verlening plaatsvindt voor de vaststelling van de begroting zal een begrotingsvoorbehoud worden gemaakt conform artikel 4:34 Awb. </text:p>
            <text:p text:style-name="al"/>
            <text:p text:style-name="al">
            <text:span text:style-name="nadrukcur">Zienswijze indienen</text:span>
          </text:p>
            <text:p text:style-name="al">Indien u van mening bent dat u aan de hand van bovengenoemde criteria ook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 zonder winstoogmerk</text:span>, met een <text:span text:style-name="nadrukvet">doel </text:span>dat aansluit bij de subsidiabele activiteit, en moet zowel bij aanvraag als tijdens de subsidieperiode aantoonbaar:</text:p>
            <text:list text:style-name="id1-3-2-2-1-23">
              <text:list-item text:style-override="id1-3-2-2-1-23-1">
                <text:number>•</text:number>
                <text:p text:style-name="al">beschikken over een bewezen methodiek om huishoudens met een laag inkomen te bereiken, inclusief moeilijk bereikbare doelgroepen;</text:p>
              </text:list-item>
              <text:list-item text:style-override="id1-3-2-2-1-23-2">
                <text:number>•</text:number>
                <text:p text:style-name="al">beschikken over een uitvoeringsstructuur voor de verstrekking aan de doelgroepen;</text:p>
              </text:list-item>
              <text:list-item text:style-override="id1-3-2-2-1-23-3">
                <text:number>•</text:number>
                <text:p text:style-name="al">beschikken over een stabiel en deskundig netwerk van intermediairs en samenwerkingspartners die vanuit hun professie kunnen beoordelen welke huishoudens in aanmerking kunnen komen;</text:p>
              </text:list-item>
              <text:list-item text:style-override="id1-3-2-2-1-23-4">
                <text:number>•</text:number>
                <text:p text:style-name="al">samenwerken met lokale maatschappelijke partners zoals welzijnsorganisaties, kerken, maatschappelijke ondersteuning, sociale teams en de gemeente en leveranciers van voedsel;</text:p>
              </text:list-item>
              <text:list-item text:style-override="id1-3-2-2-1-23-5">
                <text:number>•</text:number>
                <text:p text:style-name="al">de activiteit structureel, laagdrempelig en doelmatig kunnen uitvoeren zonder onnodige administratieve lasten voor de doelgroep;</text:p>
              </text:list-item>
              <text:list-item text:style-override="id1-3-2-2-1-23-6">
                <text:number>•</text:number>
                <text:p text:style-name="al">beschikken over beleid dat aansluit bij de gemeentelijke doelstellingen op het gebied van bestaanszekerheid, armoedebestrijding, kansengelijkheid en Kansrijke Start;</text:p>
              </text:list-item>
              <text:list-item text:style-override="id1-3-2-2-1-23-7">
                <text:number>•</text:number>
                <text:p text:style-name="al">beschikken over een financieel gezonde organisatie die de subsidie doelmatig inzet voor de beoogde activiteiten;</text:p>
              </text:list-item>
              <text:list-item text:style-override="id1-3-2-2-1-23-8">
                <text:number>•</text:number>
                <text:p text:style-name="al">beschikken over personeel en vrijwilligers met expertise en ervaring om de genoemde activiteiten op kwalitatief hoog niveau uit te voeren tegen zo laag mogelijke kosten;</text:p>
              </text:list-item>
              <text:list-item text:style-override="id1-3-2-2-1-23-9">
                <text:number>•</text:number>
                <text:p text:style-name="al">beschikken over het gebruik van en de zeggenschap over een locatie of locaties in de gemeente van waaruit op laagdrempelige en toegankelijke wijze, zonder wachttijden en met ruime openingstijden kan worden voldaan aan het doel van de subsidie, namelijk het verstrekken van voedsel aan personen en huishoudens met een laag inkomen, waarbij de locatie of locaties faciliteiten hebben die voldoen aan wettelijke eisen voor voedselveiligheid., specifiek afgestemd op de voedselverstrekking aan de doelgroep, en ook het vervoer naar de locatie voldoet aan de wettelijke vereisten voor voedselveiligheid;</text:p>
              </text:list-item>
            </text:list>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6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Zorg en gezondheid | Organisatie en beleid</meta:user-defined>
    <meta:user-defined meta:name="OVERHEID.TaxonomieBeleidsagendaDecentraal/OVERHEID.category">Sociale zekerheid | Organisatie en beleid</meta:user-defined>
    <dc:language>nl</dc:language>
    <meta:user-defined meta:name="OVERHEIDop.locatietype/OVERHEIDop.gebiedsmarkering">Gemeente</meta:user-defined>
    <meta:user-defined meta:name="DC.title">Ontwerpbesluit tot verlening van een begrotingssubsidie voor het verstrekken van voedselhulp in de gemeente Midden-Drenthe</meta:user-defined>
    <meta:user-defined meta:name="DCTERMS.W3CDTF/DCTERMS.available">2026-08-28</meta:user-defined>
    <meta:user-defined meta:name="DCTERMS.W3CDTF/OVERHEIDop.jaargang">2026</meta:user-defined>
    <meta:user-defined meta:name="OVERHEIDop.publicationIssue">407068</meta:user-defined>
    <meta:user-defined meta:name="OVERHEIDop.GmbID/DC.identifier">gmb-2026-407068</meta:user-defined>
    <meta:user-defined meta:name="OVERHEIDop.versieInformatie"/>
  </office:meta>
</office:document-meta>
</file>