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het stimuleren van activiteiten van sport en cultuur door jongeren uit huishoudens met een laag inkomen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begrotingssubsidie van € 45.495,-- te verstrekken aan <text:span text:style-name="nadrukvet">Stichting Jeugdfonds Sport &amp; Cultuur Midden-Drenthe</text:span> voor de volgende activiteiten in 2027:</text:p>
            <text:list text:style-name="id1-3-2-2-1-5">
              <text:list-item text:style-override="id1-3-2-2-1-5-1">
                <text:number>•</text:number>
                <text:p text:style-name="al">Het mogelijk maken van deelname aan sport- en cultuuractiviteiten door kinderen en jongeren (0–18 jaar) uit huishoudens in de gemeente met een laag inkomen, door het vergoeden of beschikbaar stellen van contributie, lesgeld en benodigde materialen voor sport- en cultuuractiviteiten door tussenkomst van professionele buurtsportcoaches, schuldhulpverleners, welzijnswerkers, jeugdhulpverleners en het onderwijs.</text:p>
              </text:list-item>
            </text:list>
            <text:p text:style-name="al">Het doel is om door de financiële ondersteuning bij te dragen aan kansengelijkheid en het voorkomen van sociale uitsluiting van kinderen en jongeren in de gemeente Midden-Drenthe.</text:p>
            <text:p text:style-name="al">De subsidie kan worden verleend aan de partij die naar het oordeel van het college het best voldoet aan de toetsingscriteria en de overige in dit besluit genoemde criteria, gelet op het doel.</text:p>
            <text:p text:style-name="al"/>
            <text:p text:style-name="al">
            <text:span text:style-name="nadrukcur">Motivering</text:span>
          </text:p>
            <text:p text:style-name="al">Het college is van oordeel dat de Stichting Jeugdfonds Sport &amp; Cultuur Midden-Drenthe de enige serieuze gegadigde is om in 2027 uitvoering te geven aan deze activiteiten en de daaraan gerelateerde subsidiedoelen. Dit oordeel is gebaseerd op de volgende overwegingen:</text:p>
            <text:list text:style-name="id1-3-2-2-1-11">
              <text:list-item text:style-override="id1-3-2-2-1-11-1">
                <text:number>1.</text:number>
                <text:p text:style-name="al">De organisatie vervult een essentiële rol in de lokale en landelijke ondersteuning van kinderen in armoede en heeft een bewezen effectieve werkwijze met een landelijk dekkend netwerk.</text:p>
              </text:list-item>
              <text:list-item text:style-override="id1-3-2-2-1-11-2">
                <text:number>2.</text:number>
                <text:p text:style-name="al">De organisatie werkt met een systeem van intermediairs (zoals scholen, hulpverlening en sociale teams), waardoor ook de voor de gemeente moeilijk bereikbare gezinnen effectief worden bereikt.</text:p>
              </text:list-item>
              <text:list-item text:style-override="id1-3-2-2-1-11-3">
                <text:number>3.</text:number>
                <text:p text:style-name="al">De organisatie biedt een laagdrempelige voorziening waarbij vergoedingen rechtstreeks aan aanbieders van sport- en cultuuractiviteiten worden betaald, waardoor financiële drempels voor ouders worden weggenomen.</text:p>
              </text:list-item>
              <text:list-item text:style-override="id1-3-2-2-1-11-4">
                <text:number>4.</text:number>
                <text:p text:style-name="al">De organisatie beschikt over een volledig ingerichte uitvoeringsstructuur voor aanvraag, beoordeling en betaling, waardoor de gemeente geen eigen uitvoeringsorganisatie hoeft op te zetten.</text:p>
              </text:list-item>
              <text:list-item text:style-override="id1-3-2-2-1-11-5">
                <text:number>5.</text:number>
                <text:p text:style-name="al">De organisatie werkt volgens landelijke richtlijnen en kwaliteitsstandaarden en beschikt over ruime ervaring met de uitvoering van minimaregelingen gericht op kinderen en jongeren.</text:p>
              </text:list-item>
              <text:list-item text:style-override="id1-3-2-2-1-11-6">
                <text:number>6.</text:number>
                <text:p text:style-name="al">De organisatie is laagdrempelig toegankelijk voor inwoners en sluit aan bij de leefwereld van kinderen en jongeren.</text:p>
              </text:list-item>
              <text:list-item text:style-override="id1-3-2-2-1-11-7">
                <text:number>7.</text:number>
                <text:p text:style-name="al">De organisatie werkt intensief samen met lokale partners, zoals onderwijsinstellingen, welzijnsorganisaties, sportverenigingen, culturele instellingen en de sociale teams van de gemeente.</text:p>
              </text:list-item>
              <text:list-item text:style-override="id1-3-2-2-1-11-8">
                <text:number>8.</text:number>
                <text:p text:style-name="al">De statutaire doelstellingen en feitelijke activiteiten van de organisatie sluiten direct aan bij de gemeentelijke beleidsdoelstellingen op het gebied van kansengelijkheid, gezondheid, participatie, sociale cohesie en jeugdbeleid.</text:p>
              </text:list-item>
              <text:list-item text:style-override="id1-3-2-2-1-11-9">
                <text:number>9.</text:number>
                <text:p text:style-name="al">De organisatie kan aantonen dat zij financieel gezond is en de subsidie doelmatig en rechtmatig inzet.</text:p>
              </text:list-item>
            </text:list>
            <text:p text:style-name="al">Er zijn geen andere rechtspersonen die binnen de criteria op vergelijkbaar niveau hetzelfde kunnen bieden met het oog op het doel van de subsidie en het gemeentelijke beleid. </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text:span> dat aansluit bij de subsidiabele activiteit, en moet zowel bij aanvraag als tijdens de subsidieperiode aantoonbaar: </text:p>
            <text:list text:style-name="id1-3-2-2-1-24">
              <text:list-item text:style-override="id1-3-2-2-1-24-1">
                <text:number>•</text:number>
                <text:p text:style-name="al">beschikken over een bewezen methodiek om kinderen en jongeren uit huishoudens met een laag inkomen te bereiken, inclusief moeilijk bereikbare doelgroepen;</text:p>
              </text:list-item>
              <text:list-item text:style-override="id1-3-2-2-1-24-2">
                <text:number>•</text:number>
                <text:p text:style-name="al">beschikken over een gedegen en financieel veilige uitvoeringsstructuur waarbij aanvragen via intermediairs verlopen en vergoedingen rechtstreeks worden verstrekt aan aanbieders van sport- en cultuuractiviteiten;</text:p>
              </text:list-item>
              <text:list-item text:style-override="id1-3-2-2-1-24-3">
                <text:number>•</text:number>
                <text:p text:style-name="al">beschikken over een landelijk of regionaal dekkend netwerk en een uniforme werkwijze;</text:p>
              </text:list-item>
              <text:list-item text:style-override="id1-3-2-2-1-24-4">
                <text:number>•</text:number>
                <text:p text:style-name="al">beschikken over een stabiel en deskundig netwerk van intermediairs en samenwerkingspartners;</text:p>
              </text:list-item>
              <text:list-item text:style-override="id1-3-2-2-1-24-5">
                <text:number>•</text:number>
                <text:p text:style-name="al">samenwerken met lokale maatschappelijke partners zoals onderwijs, welzijnsorganisaties, sportverenigingen, culturele instellingen en de gemeente;</text:p>
              </text:list-item>
              <text:list-item text:style-override="id1-3-2-2-1-24-6">
                <text:number>•</text:number>
                <text:p text:style-name="al">de activiteit structureel en laagdrempelig kunnen uitvoeren, zonder onnodige administratieve lasten voor de doelgroep;</text:p>
              </text:list-item>
              <text:list-item text:style-override="id1-3-2-2-1-24-7">
                <text:number>•</text:number>
                <text:p text:style-name="al">beschikken over beleid in lijn met de gemeentelijke doelstellingen en uitvoering gericht op maatschappelijke impact, participatie en kansengelijkheid;</text:p>
              </text:list-item>
              <text:list-item text:style-override="id1-3-2-2-1-24-8">
                <text:number>•</text:number>
                <text:p text:style-name="al">beschikken over een financieel gezonde organisatie die de subsidie bewezen doelmatig inzet voor de beoogde activiteiten, naar behoefte van de doelgroep;</text:p>
              </text:list-item>
              <text:list-item text:style-override="id1-3-2-2-1-24-9">
                <text:number>•</text:number>
                <text:p text:style-name="al">beschikken over aantoonbare expertise en ervaring met het ondersteunen van kinderen en jongeren in armoedesituaties.</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Sociale zekerheid | Organisatie en beleid</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Ontwerpbesluit tot verlening van een begrotingssubsidie voor het stimuleren van activiteiten van sport en cultuur door jongeren uit huishoudens met een laag inkomen in de gemeente Midden-Drenthe</meta:user-defined>
    <meta:user-defined meta:name="DCTERMS.W3CDTF/DCTERMS.available">2026-08-28</meta:user-defined>
    <meta:user-defined meta:name="DCTERMS.W3CDTF/OVERHEIDop.jaargang">2026</meta:user-defined>
    <meta:user-defined meta:name="OVERHEIDop.publicationIssue">407066</meta:user-defined>
    <meta:user-defined meta:name="OVERHEIDop.GmbID/DC.identifier">gmb-2026-407066</meta:user-defined>
    <meta:user-defined meta:name="OVERHEIDop.versieInformatie"/>
  </office:meta>
</office:document-meta>
</file>