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0-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office:automatic-styles>
  <office:body>
    <office:text>
      <text:p text:style-name="new_page_staatscourant"/>
      <text:p text:style-name="single-kop-titel">Ontwerpbesluit tot verlening van een begrotingssubsidie voor bibliotheekwerk in de gemeente Midden-Drenth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Kennisgeving ontwerpbesluit</text:span>
          </text:p>
            <text:p text:style-name="al">Burgemeester en wethouders van de gemeente Midden-Drenthe zijn voornemens voor het jaar 2027 een begrotingssubsidie van maximaal €934.000,-- te verstrekken aan <text:span text:style-name="nadrukvet">Stichting Biblionet Drenthe</text:span> voor de volgende activiteiten in 2027:</text:p>
            <text:list text:style-name="id1-3-2-2-1-5">
              <text:list-item text:style-override="id1-3-2-2-1-5-1">
                <text:number>•</text:number>
                <text:p text:style-name="al">Het in stand houden en uitvoeren van een volwaardige openbare bibliotheekvoorziening binnen de gemeente Midden-Drenthe;</text:p>
              </text:list-item>
              <text:list-item text:style-override="id1-3-2-2-1-5-2">
                <text:number>•</text:number>
                <text:p text:style-name="al">Het waarborgen van toegang tot kennis en informatie voor alle inwoners;</text:p>
              </text:list-item>
              <text:list-item text:style-override="id1-3-2-2-1-5-3">
                <text:number>•</text:number>
                <text:p text:style-name="al">Het bevorderen van taalvaardigheid, participatie en zelfredzaamheid van inwoners.</text:p>
              </text:list-item>
            </text:list>
            <text:p text:style-name="al">De subsidie kan worden verleend aan de partij die naar het oordeel van het college het best voldoet aan de toetsingscriteria en de overige in dit besluit genoemde criteria, gelet op het doel van de subsidie.</text:p>
            <text:p text:style-name="al"/>
            <text:p text:style-name="al">
            <text:span text:style-name="nadrukcur">Motivering</text:span>
          </text:p>
            <text:p text:style-name="al">Het college is van oordeel dat <text:span text:style-name="nadrukvet">Stichting Biblionet Drenthe</text:span> de enige serieuze gegadigde is om uitvoering te geven aan deze activiteiten en de daaraan gerelateerde subsidiedoelen. Dit oordeel is gebaseerd op de volgende overwegingen:</text:p>
            <text:list text:style-name="id1-3-2-2-1-10">
              <text:list-item text:style-override="id1-3-2-2-1-10-1">
                <text:number>1.</text:number>
                <text:p text:style-name="al">De organisatie voert aantoonbaar alle vijf wettelijke kerntaken uit artikel 5 van de Wet stelsel openbare bibliotheekvoorzieningen (WSOB) structureel en samenhangend uit; </text:p>
              </text:list-item>
              <text:list-item text:style-override="id1-3-2-2-1-10-2">
                <text:number>2.</text:number>
                <text:p text:style-name="al">De organisatie beschikt over concrete jaarplannen, activiteitenoverzichten, bereikcijfers en samenwerkingen met onderwijs-, welzijns- en culturele instellingen;</text:p>
              </text:list-item>
              <text:list-item text:style-override="id1-3-2-2-1-10-3">
                <text:number>3.</text:number>
                <text:p text:style-name="al">De organisatie heeft een duurzame en professioneel ingerichte organisatie met een fysieke en digitale infrastructuur, waaronder toegankelijke bibliotheekvestigingen binnen de gemeente;</text:p>
              </text:list-item>
              <text:list-item text:style-override="id1-3-2-2-1-10-4">
                <text:number>4.</text:number>
                <text:p text:style-name="al">De organisatie voert structurele programma’s uit, gericht op leesbevordering, taalontwikkeling en educatieve leerlijnen van voorschool tot voortgezet onderwijs;</text:p>
              </text:list-item>
              <text:list-item text:style-override="id1-3-2-2-1-10-5">
                <text:number>5.</text:number>
                <text:p text:style-name="al">De organisatie bevordert maatschappelijke participatie via laagdrempelige voorzieningen, waaronder een informatiepunt digitale overheid en een gecertificeerd taalhuis;</text:p>
              </text:list-item>
              <text:list-item text:style-override="id1-3-2-2-1-10-6">
                <text:number>6.</text:number>
                <text:p text:style-name="al">De organisatie is voor alle inwoners toegankelijk en draagt bij aan gelijke kansen;</text:p>
              </text:list-item>
              <text:list-item text:style-override="id1-3-2-2-1-10-7">
                <text:number>7.</text:number>
                <text:p text:style-name="al">De organisatie is aangesloten bij het landelijke bibliotheeknetwerk, neemt deel aan landelijke programma’s en regelingen en is de provinciale ondersteuningsinstelling; </text:p>
              </text:list-item>
              <text:list-item text:style-override="id1-3-2-2-1-10-8">
                <text:number>8.</text:number>
                <text:p text:style-name="al">De doelstellingen en activiteiten sluiten aan bij landelijke wet- en regelgeving en gemeentelijk beleid, en </text:p>
              </text:list-item>
              <text:list-item text:style-override="id1-3-2-2-1-10-9">
                <text:number>9.</text:number>
                <text:p text:style-name="al">de organisatie beschikt over een infrastructuur (waaronder locaties) in de gemeente en in de regio, en expertise die niet op korte termijn door andere partijen gerealiseerd kunnen worden.</text:p>
              </text:list-item>
            </text:list>
            <text:p text:style-name="al">Er zijn geen andere rechtspersonen die binnen de criteria op vergelijkbaar niveau hetzelfde kunnen bieden met het oog op het doel van de subsidie en het gemeentelijke beleid.</text:p>
            <text:p text:style-name="al"/>
            <text:p text:style-name="al">
            <text:span text:style-name="nadrukcur">Begrotingsvoorbehoud</text:span>
          </text:p>
            <text:p text:style-name="al">Het bedrag van de subsidie in dit ontwerpbesluit is onder voorbehoud van de voor deze subsidie ter beschikking gestelde gelden in de begroting voor het jaar 2027, zoals deze door de gemeenteraad naar verwachting in november 2026 zal worden vastgesteld. Als de verlening plaatsvindt voor de vaststelling van de begroting zal een begrotingsvoorbehoud worden gemaakt conform artikel 4:34 Awb.</text:p>
            <text:p text:style-name="al"/>
            <text:p text:style-name="al">
            <text:span text:style-name="nadrukcur">Zienswijze indienen</text:span>
          </text:p>
            <text:p text:style-name="al">Indien u van mening bent dat u aan de hand van bovengenoemde criteria ook in aanmerking zou kunnen komen voor deze subsidie, dan kunt u binnen zes weken na de bekendmaking een schriftelijke zienswijze indienen bij het college van burgemeester en wethouders, per brief via Postbus 24, 9410 AA Beilen, of per mail via gemeente@middendrenthe.nl.</text:p>
            <text:p text:style-name="al">De zienswijze moet bevatten: de naam van uw organisatie, adres, KvK-nummer en contactgegevens, het ontwerpbesluit waarover u de zienswijze indient, de reden van uw zienswijze en op welke wijze en in hoeverre u voldoet aan de toetsingscriteria in relatie tot het doel van de subsidie. </text:p>
            <text:p text:style-name="al"/>
            <text:p text:style-name="al">
            <text:span text:style-name="nadrukcur">Toetsingscriteria</text:span>
          </text:p>
            <text:p text:style-name="al">De criteria die voor de toekenning van de subsidie van belang zijn en waaraan wij getoetst hebben, zijn de volgende:</text:p>
            <text:p text:style-name="al">De aanvrager is een <text:span text:style-name="nadrukvet">rechtspersoon</text:span> zonder winstoogmerk, met een <text:span text:style-name="nadrukvet">doel</text:span> dat aansluit bij de subsidiabele activiteit, en moet zowel bij aanvraag als tijdens de subsidieperiode aantonen dat aanvrager voldoet aan het volgende:</text:p>
            <text:list text:style-name="id1-3-2-2-1-23">
              <text:list-item text:style-override="id1-3-2-2-1-23-1">
                <text:number>•</text:number>
                <text:p text:style-name="al">voert de publieke taak uit met inachtneming van de publieke waarden als bedoeld in de wet; </text:p>
              </text:list-item>
              <text:list-item text:style-override="id1-3-2-2-1-23-2">
                <text:number>•</text:number>
                <text:p text:style-name="al">kan de vijf wettelijke kerntaken uit de wet structureel en samenhangend uitvoeren en deel uitmaken van het bibliotheeknetwerk als bedoeld in de wet;</text:p>
              </text:list-item>
              <text:list-item text:style-override="id1-3-2-2-1-23-3">
                <text:number>•</text:number>
                <text:p text:style-name="al">beschikt over de fysieke mogelijkheid (locaties, infrastructuur) om het bibliotheekwerk binnen de gemeente adequaat en conform het geldende beleid (gemeentelijk, landelijk en provinciaal) uit te voeren; </text:p>
              </text:list-item>
              <text:list-item text:style-override="id1-3-2-2-1-23-4">
                <text:number>•</text:number>
                <text:p text:style-name="al">bevordert maatschappelijke participatie via laagdrempelige voorzieningen, waaronder een informatiepunt digitale overheid en een gecertificeerd taalhuis, met inachtneming van  gemeentelijk beleid omtrent toegankelijkheid en kansengelijkheid;</text:p>
              </text:list-item>
              <text:list-item text:style-override="id1-3-2-2-1-23-5">
                <text:number>•</text:number>
                <text:p text:style-name="al">heeft een duurzame en professioneel ingerichte organisatie met een fysieke en digitale infrastructuur, waaronder fysiek toegankelijke bibliotheekvestigingen binnen de gemeente;</text:p>
              </text:list-item>
              <text:list-item text:style-override="id1-3-2-2-1-23-6">
                <text:number>•</text:number>
                <text:p text:style-name="al">beschikt over expertise en ervaring om de genoemde activiteiten adequaat uit te voeren.</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40706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6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6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idden-Drenthe</meta:user-defined>
    <meta:user-defined meta:name="OVERHEID.Informatietype/DC.type">officiële publicatie</meta:user-defined>
    <meta:user-defined meta:name="OVERHEIDop.Rubriek/DC.type">overige overheidsinformatie</meta:user-defined>
    <meta:user-defined meta:name="OVERHEID.Gemeente/OVERHEID.authority">Midden-Drenthe</meta:user-defined>
    <meta:user-defined meta:name="OVERHEID.Gemeente/DCTERMS.publisher">Midden-Drenthe</meta:user-defined>
    <meta:user-defined meta:name="OVERHEID.TaxonomieBeleidsagendaDecentraal/OVERHEID.category">Onderwijs en wetenschap | Organisatie en beleid</meta:user-defined>
    <meta:user-defined meta:name="OVERHEID.TaxonomieBeleidsagendaDecentraal/OVERHEID.category">Cultuur en recreatie | Organisatie en beleid</meta:user-defined>
    <dc:language>nl</dc:language>
    <meta:user-defined meta:name="OVERHEIDop.locatietype/OVERHEIDop.gebiedsmarkering">Gemeente</meta:user-defined>
    <meta:user-defined meta:name="DC.title">Ontwerpbesluit tot verlening van een begrotingssubsidie voor bibliotheekwerk in de gemeente Midden-Drenthe</meta:user-defined>
    <meta:user-defined meta:name="DCTERMS.W3CDTF/DCTERMS.available">2026-08-28</meta:user-defined>
    <meta:user-defined meta:name="DCTERMS.W3CDTF/OVERHEIDop.jaargang">2026</meta:user-defined>
    <meta:user-defined meta:name="OVERHEIDop.publicationIssue">407062</meta:user-defined>
    <meta:user-defined meta:name="OVERHEIDop.GmbID/DC.identifier">gmb-2026-407062</meta:user-defined>
    <meta:user-defined meta:name="OVERHEIDop.versieInformatie"/>
  </office:meta>
</office:document-meta>
</file>