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5-3">
      <text:list-level-style-bullet text:bullet-char="•" text:level="1">
        <style:list-level-properties text:min-label-width="10mm"/>
      </text:list-level-style-bullet>
    </text:list-style>
    <text:list-style style:name="id1-3-2-2-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3">
      <text:list-level-style-bullet text:bullet-char="•" text:level="1">
        <style:list-level-properties text:min-label-width="10mm"/>
      </text:list-level-style-bullet>
    </text:list-style>
    <text:list-style style:name="id1-3-2-2-1-23-1">
      <text:list-level-style-bullet text:bullet-char="•" text:level="1">
        <style:list-level-properties text:min-label-width="10mm"/>
      </text:list-level-style-bullet>
    </text:list-style>
    <text:list-style style:name="id1-3-2-2-1-23-2">
      <text:list-level-style-bullet text:bullet-char="•" text:level="1">
        <style:list-level-properties text:min-label-width="10mm"/>
      </text:list-level-style-bullet>
    </text:list-style>
  </office:automatic-styles>
  <office:body>
    <office:text>
      <text:p text:style-name="new_page_staatscourant"/>
      <text:p text:style-name="single-kop-titel">Ontwerpbesluit tot verlening van een begrotingssubsidie voor activiteiten rond, en het beheer en behoud van het voormalig kamp Westerbork in de gemeente Midden-Drenthe</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
            <text:span text:style-name="nadrukvet">Kennisgeving ontwerpbesluit</text:span>
          </text:p>
            <text:p text:style-name="al">Burgemeester en wethouders van de gemeente Midden-Drenthe zijn voornemens voor het jaar 2027 een subsidie van maximaal € 42.096,- te verstrekken aan de <text:span text:style-name="nadrukvet">Stichting Herinneringscentrum Kamp Westerbork</text:span> voor de volgende activiteiten:</text:p>
            <text:list text:style-name="id1-3-2-2-1-5">
              <text:list-item text:style-override="id1-3-2-2-1-5-1">
                <text:number>•</text:number>
                <text:p text:style-name="al">Het beheer en behoud van de historische locatie van het voormalige kampterrein Westerbork / Schattenberg;</text:p>
              </text:list-item>
              <text:list-item text:style-override="id1-3-2-2-1-5-2">
                <text:number>•</text:number>
                <text:p text:style-name="al">Het ontwikkelen en uitvoeren van educatieve programma’s voor onderwijsinstellingen en het brede publiek over de geschiedenis van Kamp Westerbork en woonoord Schattenberg;</text:p>
              </text:list-item>
              <text:list-item text:style-override="id1-3-2-2-1-5-3">
                <text:number>•</text:number>
                <text:p text:style-name="al">Het invulling geven aan de publieke herdenkingsfunctie van de locatie, met als doel bij te dragen aan het levend houden van de herinnering en de maatschappelijke betekenis van de plek en hetgeen daar gebeurde.</text:p>
              </text:list-item>
            </text:list>
            <text:p text:style-name="al">De subsidie kan worden verleend aan de partij die naar het oordeel van het college het best voldoet aan de toetsingscriteria en de overige in dit besluit genoemde criteria, gelet op het doel van de subsidie.</text:p>
            <text:p text:style-name="al"/>
            <text:p text:style-name="al">
            <text:span text:style-name="nadrukcur">Motivering</text:span>
          </text:p>
            <text:p text:style-name="al">Het college is van oordeel dat de Stichting Herinneringscentrum Kamp Westerbork de enige gegadigde om uitvoering te geven aan deze subsidiedoelen. Dit oordeel is gebaseerd op de volgende overwegingen:</text:p>
            <text:list text:style-name="id1-3-2-2-1-10">
              <text:list-item text:style-override="id1-3-2-2-1-10-1">
                <text:number>1.</text:number>
                <text:p text:style-name="al">De statutaire doelstellingen van de stichting sluiten direct aan bij de door de gemeente nagestreefde subsidiedoelen;</text:p>
              </text:list-item>
              <text:list-item text:style-override="id1-3-2-2-1-10-2">
                <text:number>2.</text:number>
                <text:p text:style-name="al">De uitvoering van de te subsidiëren activiteiten is uitsluitend mogelijk met gebruik van locaties en middelen waarover de stichting het eigendom of zeggenschap heeft;</text:p>
              </text:list-item>
              <text:list-item text:style-override="id1-3-2-2-1-10-3">
                <text:number>3.</text:number>
                <text:p text:style-name="al">De stichting beschikt aantoonbaar over de benodigde expertise en ervaring om de genoemde activiteiten op kwalitatief hoog niveau uit te voeren.</text:p>
              </text:list-item>
            </text:list>
            <text:p text:style-name="al">Er zijn geen andere rechtspersonen die binnen de criteria op vergelijkbaar niveau hetzelfde kunnen bieden met het oog op het doel van de subsidie en het gemeentelijke beleid. Gelet op de huidige eigendoms- en gebruikssituatie is er maar één gegadigde mogelijk.</text:p>
            <text:p text:style-name="al"/>
            <text:p text:style-name="al">
            <text:span text:style-name="nadrukcur">Begrotingsvoorbehoud</text:span>
          </text:p>
            <text:p text:style-name="al">Het bedrag van de subsidie in dit ontwerpbesluit is onder voorbehoud van de voor deze subsidie ter beschikking gestelde gelden in de begroting voor het jaar 2027, zoals deze door de gemeenteraad naar verwachting in november 2026 zal worden vastgesteld. Als de verlening plaatsvindt voor de vaststelling van de begroting zal een begrotingsvoorbehoud worden gemaakt conform artikel 4:34 Awb.</text:p>
            <text:p text:style-name="al"/>
            <text:p text:style-name="al">
            <text:span text:style-name="nadrukcur">Zienswijze indienen</text:span>
          </text:p>
            <text:p text:style-name="al">Indien u van mening bent dat u aan de hand van de criteria in aanmerking zou kunnen komen voor deze subsidie, dan kunt u binnen zes weken na de bekendmaking een schriftelijke zienswijze indienen bij het college van burgemeester en wethouders, per brief via Postbus 24, 9410 AA Beilen, of per mail via gemeente@middendrenthe.nl.</text:p>
            <text:p text:style-name="al">De zienswijze moet bevatten: de naam van uw organisatie, adres, KvK-nummer en contactgegevens, het ontwerpbesluit waarover u de zienswijze indient, de reden van uw zienswijze en op welke wijze en in hoeverre u voldoet aan de toetsingscriteria in relatie tot het doel van de subsidie. </text:p>
            <text:p text:style-name="al"/>
            <text:p text:style-name="al">
            <text:span text:style-name="nadrukcur">Toetsingscriteria</text:span>
          </text:p>
            <text:p text:style-name="al">De criteria die voor de toekenning van de subsidie van belang zijn en waaraan wij getoetst hebben, zijn de volgende:</text:p>
            <text:p text:style-name="al">De aanvrager is een <text:span text:style-name="nadrukvet">rechtspersoon</text:span> zonder winstoogmerk, met een <text:span text:style-name="nadrukvet">doel </text:span>dat aansluit bij de subsidiabele activiteit, en moet zowel bij aanvraag als tijdens de subsidieperiode aantonen dat aanvrager voldoet aan het volgende:</text:p>
            <text:list text:style-name="id1-3-2-2-1-23">
              <text:list-item text:style-override="id1-3-2-2-1-23-1">
                <text:number>•</text:number>
                <text:p text:style-name="al">beschikken over het gebruik van en de zeggenschap over de betreffende locatie (eigendom of gebruik);</text:p>
              </text:list-item>
              <text:list-item text:style-override="id1-3-2-2-1-23-2">
                <text:number>•</text:number>
                <text:p text:style-name="al">beschikken over expertise en ervaring om de subsidiabele activiteiten in voldoende mate en op een schaal passend bij het doel, op geschiedkundig en maatschappelijk verantwoord en op kwalitatief hoog niveau uit te voeren.</text:p>
              </text:list-item>
            </text:list>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Drenthe</text:p>
            </table:table-cell>
            <table:table-cell office:value-type="string" table:style-name="header.C">
              <text:p text:style-name="headerright"><text:span text:style-name="nr">Nr. 407058</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7058</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7058</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Midden-Drenthe</meta:user-defined>
    <meta:user-defined meta:name="OVERHEID.Informatietype/DC.type">officiële publicatie</meta:user-defined>
    <meta:user-defined meta:name="OVERHEIDop.Rubriek/DC.type">overige overheidsinformatie</meta:user-defined>
    <meta:user-defined meta:name="OVERHEID.Gemeente/OVERHEID.authority">Midden-Drenthe</meta:user-defined>
    <meta:user-defined meta:name="OVERHEID.Gemeente/DCTERMS.publisher">Midden-Drenthe</meta:user-defined>
    <meta:user-defined meta:name="OVERHEID.TaxonomieBeleidsagendaDecentraal/OVERHEID.category">Onderwijs en wetenschap | Organisatie en beleid</meta:user-defined>
    <meta:user-defined meta:name="OVERHEID.TaxonomieBeleidsagendaDecentraal/OVERHEID.category">Cultuur en recreatie | Organisatie en beleid</meta:user-defined>
    <dc:language>nl</dc:language>
    <meta:user-defined meta:name="OVERHEIDop.locatietype/OVERHEIDop.gebiedsmarkering">Gemeente</meta:user-defined>
    <meta:user-defined meta:name="DC.title">Ontwerpbesluit tot verlening van een begrotingssubsidie voor activiteiten rond, en het beheer en behoud van het voormalig kamp Westerbork in de gemeente Midden-Drenthe</meta:user-defined>
    <meta:user-defined meta:name="DCTERMS.W3CDTF/DCTERMS.available">2026-08-28</meta:user-defined>
    <meta:user-defined meta:name="DCTERMS.W3CDTF/OVERHEIDop.jaargang">2026</meta:user-defined>
    <meta:user-defined meta:name="OVERHEIDop.publicationIssue">407058</meta:user-defined>
    <meta:user-defined meta:name="OVERHEIDop.GmbID/DC.identifier">gmb-2026-407058</meta:user-defined>
    <meta:user-defined meta:name="OVERHEIDop.versieInformatie"/>
  </office:meta>
</office:document-meta>
</file>