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het exploiteren van een lokale omroep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begrotingssubsidie maximaal € 26.300,-- te verstrekken aan de <text:span text:style-name="nadrukvet">Stichting Lokale Omroep Midden-Drenthe</text:span> voor de volgende activiteiten in 2027:</text:p>
            <text:list text:style-name="id1-3-2-2-1-5">
              <text:list-item text:style-override="id1-3-2-2-1-5-1">
                <text:number>•</text:number>
                <text:p text:style-name="al">Het verzorgen van een lokaal media-aanbod gericht op nieuws, informatie, cultuur en maatschappelijke ontwikkelingen binnen de gemeente Midden-Drenthe als aangewezen publieke media-instelling;</text:p>
              </text:list-item>
              <text:list-item text:style-override="id1-3-2-2-1-5-2">
                <text:number>•</text:number>
                <text:p text:style-name="al">Het aanbieden van een onafhankelijk, pluriform en toegankelijk journalistiek platform, met aandacht voor lokale democratie, samenleving en leefomgeving;</text:p>
              </text:list-item>
              <text:list-item text:style-override="id1-3-2-2-1-5-3">
                <text:number>•</text:number>
                <text:p text:style-name="al">Het stimuleren van maatschappelijke betrokkenheid en sociale verbondenheid door programmering met en voor inwoners, verenigingen en maatschappelijke organisaties;</text:p>
              </text:list-item>
            </text:list>
            <text:p text:style-name="al">Het doel is om door de financiële ondersteuning bij te dragen aan vrije nieuwsgaring en verslaglegging in en voor de gemeente Midden-Drenthe, één en ander conform de bepalingen over lokale omroepen in de Mediawet, de aanwijzing en algemeen geaccepteerde journalistieke waarden.</text:p>
            <text:p text:style-name="al">De subsidie kan worden verleend aan de partij die naar het oordeel van het college het best voldoet aan de toetsingscriteria en de overige in dit besluit genoemde criteria, gelet op het doel.</text:p>
            <text:p text:style-name="al"/>
            <text:p text:style-name="al">
            <text:span text:style-name="nadrukcur">Motivering</text:span>
          </text:p>
            <text:p text:style-name="al">Het college is van oordeel dat Stichting Lokale Omroep Midden-Drenthe de enige serieuze gegadigde is om in 2027 uitvoering te geven aan deze activiteiten en de daaraan gerelateerde subsidiedoelen. Dit oordeel is gebaseerd op de volgende overwegingen:</text:p>
            <text:list text:style-name="id1-3-2-2-1-11">
              <text:list-item text:style-override="id1-3-2-2-1-11-1">
                <text:number>•</text:number>
                <text:p text:style-name="al">De stichting beschikt voor het jaar 2027 over een aanwijzing als lokale publieke media-instelling voor de gemeente Midden-Drenthe op grond van de Mediawet, waarmee zij exclusief belast is met het verzorgen van de publieke lokale mediaopdracht;</text:p>
              </text:list-item>
              <text:list-item text:style-override="id1-3-2-2-1-11-2">
                <text:number>•</text:number>
                <text:p text:style-name="al">De statutaire doelstellingen en feitelijke werkzaamheden van de stichting sluiten direct aan bij de beoogde subsidiedoelen;</text:p>
              </text:list-item>
              <text:list-item text:style-override="id1-3-2-2-1-11-3">
                <text:number>•</text:number>
                <text:p text:style-name="al">De stichting beschikt over de benodigde infrastructuur, organisatie en bereik om lokaal media-aanbod te verzorgen dat voldoet aan de eisen van continuïteit, onafhankelijkheid en pluriformiteit;</text:p>
              </text:list-item>
              <text:list-item text:style-override="id1-3-2-2-1-11-4">
                <text:number>•</text:number>
                <text:p text:style-name="al">De uitvoering van de activiteiten vereist een duurzame en structurele organisatie van lokale media, die in de praktijk alleen gerealiseerd wordt door een aangewezen lokale omroep;</text:p>
              </text:list-item>
              <text:list-item text:style-override="id1-3-2-2-1-11-5">
                <text:number>•</text:number>
                <text:p text:style-name="al">De stichting heeft aantoonbare ervaring en expertise in het produceren en uitzenden van lokaal media-aanbod en vervult reeds de wettelijke publieke mediafunctie binnen de gemeente.</text:p>
              </text:list-item>
            </text:list>
            <text:p text:style-name="al">Er zijn geen andere rechtspersonen die binnen de criteria op vergelijkbaar niveau hetzelfde kunnen bieden met het oog op het doel van de subsidie en het gemeentelijke beleid. </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text:span> dat aansluit bij de subsidiabele activiteit, en moet zowel bij aanvraag als tijdens de subsidieperiode aantoonbaar: </text:p>
            <text:list text:style-name="id1-3-2-2-1-24">
              <text:list-item text:style-override="id1-3-2-2-1-24-1">
                <text:number>•</text:number>
                <text:p text:style-name="al">Beschikken over een aanwijzing als lokale publieke media-instelling van de gemeente Midden-Drenthe;</text:p>
              </text:list-item>
              <text:list-item text:style-override="id1-3-2-2-1-24-2">
                <text:number>•</text:number>
                <text:p text:style-name="al">Beschikken over een organisatie, middelen en bereik om structureel lokaal media-aanbod te verzorgen;</text:p>
              </text:list-item>
              <text:list-item text:style-override="id1-3-2-2-1-24-3">
                <text:number>•</text:number>
                <text:p text:style-name="al">Beschikken over gedegen journalistieke onafhankelijkheid, deskundigheid en ervaring;</text:p>
              </text:list-item>
              <text:list-item text:style-override="id1-3-2-2-1-24-4">
                <text:number>•</text:number>
                <text:p text:style-name="al">In staat zijn met kwaliteit en continuïteit de activiteiten uit te voer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Onderwijs en wetenschap | Organisatie en beleid</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Ontwerpbesluit tot verlening van een begrotingssubsidie voor het exploiteren van een lokale omroep in de gemeente Midden-Drenthe</meta:user-defined>
    <meta:user-defined meta:name="DCTERMS.W3CDTF/DCTERMS.available">2026-08-28</meta:user-defined>
    <meta:user-defined meta:name="DCTERMS.W3CDTF/OVERHEIDop.jaargang">2026</meta:user-defined>
    <meta:user-defined meta:name="OVERHEIDop.publicationIssue">407055</meta:user-defined>
    <meta:user-defined meta:name="OVERHEIDop.GmbID/DC.identifier">gmb-2026-407055</meta:user-defined>
    <meta:user-defined meta:name="OVERHEIDop.versieInformatie"/>
  </office:meta>
</office:document-meta>
</file>