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Putte 101 t/m 121, kadastraal bekend VHV01 sectie K nummer 616,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0698</text:span>. Op 26-08-2026 is het besluit naar de aanvrager verzonden.</text:p>
            <text:p text:style-name="common-al">De zaak betreft locatie Putte 101 t/m 121, kadastraal bekend VHV01 sectie K nummer 616 in Veldhoven en heeft de omschrijving "realiseren van 21 appartementen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705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VHZ2026-00698</meta:user-defined>
    <meta:user-defined meta:name="DCTERMS.abstract">realiseren van 21 appartemen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Putte 101 t/m 121, kadastraal bekend VHV01 sectie K nummer 616, Vel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53</meta:user-defined>
    <meta:user-defined meta:name="OVERHEIDop.GmbID/DC.identifier">gmb-2026-407053</meta:user-defined>
    <meta:user-defined meta:name="OVERHEIDop.versieInformatie"/>
  </office:meta>
</office:document-meta>
</file>