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office:automatic-styles>
  <office:body>
    <office:text>
      <text:p text:style-name="new_page_staatscourant"/>
      <text:p text:style-name="single-kop-titel">Ontwerpbesluit tot verlening van een begrotingssubsidie voor het verlenen van slachtofferhulp in de gemeente Midden-Drenth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Kennisgeving ontwerpbesluit</text:span>
          </text:p>
            <text:p text:style-name="al">Burgemeester en wethouders van de gemeente Midden-Drenthe zijn voornemens voor het jaar 2027 een begrotingssubsidie van maximaal € 14.051,-- te verstrekken aan de <text:span text:style-name="nadrukvet">Stichting Slachtofferhulp</text:span> voor de volgende activiteiten in 2027:</text:p>
            <text:list text:style-name="id1-3-2-2-1-5">
              <text:list-item text:style-override="id1-3-2-2-1-5-1">
                <text:number>•</text:number>
                <text:p text:style-name="al">het organiseren en uitvoeren van een 24/7 piketdienst voor de eerste opvang van slachtoffers en nabestaanden bij calamiteiten en incidenten, in afstemming met gemeenten, politie, GGD en Veiligheidsregio’s;</text:p>
              </text:list-item>
              <text:list-item text:style-override="id1-3-2-2-1-5-2">
                <text:number>•</text:number>
                <text:p text:style-name="al">het bieden van acute opvang en vervolgondersteuning, bestaande uit psychosociale, praktische en juridische hulp aan slachtoffers, betrokkenen, getuigen en nabestaanden;</text:p>
              </text:list-item>
              <text:list-item text:style-override="id1-3-2-2-1-5-3">
                <text:number>•</text:number>
                <text:p text:style-name="al">het verzorgen van individuele nazorg, inclusief casemanagement bij ernstige gewelds- en zedenmisdrijven, levensdelicten, vermissingen en verkeersongevallen met dodelijke afloop;</text:p>
              </text:list-item>
              <text:list-item text:style-override="id1-3-2-2-1-5-4">
                <text:number>•</text:number>
                <text:p text:style-name="al">het bieden van ondersteuning bij media-aandacht via “Namens de Familie”, gericht op slachtoffers en nabestaanden die te maken krijgen met publiciteit;</text:p>
              </text:list-item>
              <text:list-item text:style-override="id1-3-2-2-1-5-5">
                <text:number>•</text:number>
                <text:p text:style-name="al">het faciliteren van herstelbemiddeling tussen slachtoffers en daders, verdachten of veroorzakers van een ongeval (via partnerorganisaties);</text:p>
              </text:list-item>
              <text:list-item text:style-override="id1-3-2-2-1-5-6">
                <text:number>•</text:number>
                <text:p text:style-name="al">het aanbieden van online dienstverlening en informatievoorziening voor slachtoffers, inclusief advies en ondersteuning op afstand;</text:p>
              </text:list-item>
              <text:list-item text:style-override="id1-3-2-2-1-5-7">
                <text:number>•</text:number>
                <text:p text:style-name="al">het organiseren van lotgenotencontact en communityvorming ter bevordering van herstel en sociale steun;</text:p>
              </text:list-item>
              <text:list-item text:style-override="id1-3-2-2-1-5-8">
                <text:number>•</text:number>
                <text:p text:style-name="al">het delen van kennis en bieden van informatie en advies aan professionals binnen de gemeente, evenals het meedenken met gemeenten over slachtofferondersteuning;</text:p>
              </text:list-item>
              <text:list-item text:style-override="id1-3-2-2-1-5-9">
                <text:number>•</text:number>
                <text:p text:style-name="al">het onderhouden van samenwerking met gemeenten en andere lokale partners ten behoeve van een effectieve slachtofferzorg;</text:p>
              </text:list-item>
              <text:list-item text:style-override="id1-3-2-2-1-5-10">
                <text:number>•</text:number>
                <text:p text:style-name="al">het investeren in deskundigheidsbevordering, opleiding en training van medewerkers en vrijwilligers;</text:p>
              </text:list-item>
              <text:list-item text:style-override="id1-3-2-2-1-5-11">
                <text:number>•</text:number>
                <text:p text:style-name="al">het voorzien in de benodigde organisatorische randvoorwaarden, waaronder huisvesting in de districten.</text:p>
              </text:list-item>
            </text:list>
            <text:p text:style-name="al">De subsidie kan worden verleend aan de partij die naar het oordeel van het college het best voldoet aan de toetsingscriteria en de overige in dit besluit genoemde criteria, gelet op het doel van de subsidie.</text:p>
            <text:p text:style-name="al"/>
            <text:p text:style-name="al">
            <text:span text:style-name="nadrukcur">Motivering</text:span>
          </text:p>
            <text:p text:style-name="al">Het college is van oordeel dat de Stichting Slachtofferhulp de enige serieuze gegadigde is om in 2027 uitvoering te geven aan deze activiteiten en de daaraan gerelateerde subsidiedoelen. Dit oordeel is gebaseerd op de volgende overwegingen:</text:p>
            <text:list text:style-name="id1-3-2-2-1-10">
              <text:list-item text:style-override="id1-3-2-2-1-10-1">
                <text:number>1.</text:number>
                <text:p text:style-name="al">Publieke en maatschappelijke taak: De Stichting Slachtofferhulp vervult een essentiële rol in het ondersteunen van slachtoffers van misdrijven en ingrijpende gebeurtenissen. Deze taak sluit direct aan bij de verantwoordelijkheid van de overheid en draagt tegelijkertijd bij aan de gemeentelijke opdracht om inwoners passende maatschappelijke ondersteuning te bieden en de sociale veerkracht te versterken.</text:p>
              </text:list-item>
              <text:list-item text:style-override="id1-3-2-2-1-10-2">
                <text:number>2.</text:number>
                <text:p text:style-name="al">Specialistische expertise en professionaliteit: De stichting beschikt over aantoonbare deskundigheid en werkt volgens professionele standaarden, wat essentieel is gezien de ondersteuning aan mensen in complexe en kwetsbare omstandigheden. Daarbij opereert de organisatie landelijk volgens uniforme werkwijzen en kwaliteitsstandaarden, terwijl de dienstverlening lokaal wordt uitgevoerd. Dit zorgt voor zowel consistente kwaliteit als een goede aansluiting op lokale behoeften.</text:p>
              </text:list-item>
              <text:list-item text:style-override="id1-3-2-2-1-10-3">
                <text:number>3.</text:number>
                <text:p text:style-name="al">Gratis dienstverlening: De ondersteuning wordt kosteloos aangeboden aan slachtoffers. Hierdoor is de hulp laagdrempelig en toegankelijk voor iedereen, ongeacht financiële situatie, wat bijdraagt aan gelijke toegang tot ondersteuning.</text:p>
              </text:list-item>
              <text:list-item text:style-override="id1-3-2-2-1-10-4">
                <text:number>4.</text:number>
                <text:p text:style-name="al">Netwerk en continuïteit: De Stichting Slachtofferhulp heeft een sterk en breed netwerk met relevante ketenpartners, zoals politie, Openbaar Ministerie en zorginstellingen. Dit stelt de organisatie in staat om snel en effectief ondersteuning te bieden en zorgt voor continuïteit in de dienstverlening.</text:p>
              </text:list-item>
              <text:list-item text:style-override="id1-3-2-2-1-10-5">
                <text:number>5.</text:number>
                <text:p text:style-name="al">Duurzaamheid en integriteit: De organisatie kan aantonen dat zij financieel voldoende gezond is en de subsidie doelmatig en rechtmatig inzet gedurende de periode waarop de subsidie betrekking heeft.</text:p>
              </text:list-item>
            </text:list>
            <text:p text:style-name="al">Er zijn geen andere rechtspersonen die binnen de criteria op vergelijkbaar niveau hetzelfde kunnen bieden met het oog op het doel van de subsidie en het (gemeentelijke) beleid. </text:p>
            <text:p text:style-name="al"/>
            <text:p text:style-name="al">
            <text:span text:style-name="nadrukcur">Begrotingsvoorbehoud</text:span>
          </text:p>
            <text:p text:style-name="al">Het bedrag van de subsidie in dit ontwerpbesluit is onder voorbehoud van de voor deze subsidie ter beschikking gestelde gelden in de begroting voor het jaar 2027, zoals deze door de gemeenteraad naar verwachting in november 2026 zal worden vastgesteld. Als de verlening plaatsvindt voor de vaststelling van de begroting zal een begrotingsvoorbehoud worden gemaakt conform artikel 4:34 Awb. Wij maken u erop attent dat de subsidie voorheen € 7.722,-- bedroeg. Het is zeer wel mogelijk dat de raad een bedrag in die orde grootte ter beschikking stelt voor 2027.</text:p>
            <text:p text:style-name="al"/>
            <text:p text:style-name="al">
            <text:span text:style-name="nadrukcur">Zienswijze indienen</text:span>
          </text:p>
            <text:p text:style-name="al">Indien u van mening bent dat u aan de hand van bovengenoemde criteria ook in aanmerking zou kunnen komen voor deze subsidie, dan kunt u binnen zes weken na de bekendmaking een schriftelijke zienswijze indienen bij het college van burgemeester en wethouders, per brief via Postbus 24, 9410 AA Beilen, of per mail via gemeente@middendrenthe.nl.</text:p>
            <text:p text:style-name="al">De zienswijze moet bevatten: de naam van uw organisatie, adres, KvK-nummer en contactgegevens, het ontwerpbesluit waarover u de zienswijze indient, de reden van uw zienswijze en op welke wijze en in hoeverre u voldoet aan de toetsingscriteria in relatie tot het doel van de subsidie. </text:p>
            <text:p text:style-name="al"/>
            <text:p text:style-name="al">
            <text:span text:style-name="nadrukcur">Toetsingscriteria</text:span>
          </text:p>
            <text:p text:style-name="al">De criteria die voor de toekenning van de subsidie van belang zijn en waaraan wij getoetst hebben, zijn de volgende:</text:p>
            <text:p text:style-name="al">De aanvrager is een <text:span text:style-name="nadrukvet">rechtspersoon</text:span> zonder winstoogmerk, met een <text:span text:style-name="nadrukvet">doel</text:span> dat aansluit bij de subsidiabele activiteit, en moet zowel bij aanvraag als tijdens de subsidieperiode aantoonbaar: </text:p>
            <text:list text:style-name="id1-3-2-2-1-23">
              <text:list-item text:style-override="id1-3-2-2-1-23-1">
                <text:number>•</text:number>
                <text:p text:style-name="al">aansluiten bij de verantwoordelijkheid van de overheid voor slachtofferhulp en bijdragen aan de gemeentelijke opdracht om passende maatschappelijke ondersteuning te bieden en sociale veerkracht te versterken;</text:p>
              </text:list-item>
              <text:list-item text:style-override="id1-3-2-2-1-23-2">
                <text:number>•</text:number>
                <text:p text:style-name="al">de activiteiten kosteloos aanbieden;</text:p>
              </text:list-item>
              <text:list-item text:style-override="id1-3-2-2-1-23-3">
                <text:number>•</text:number>
                <text:p text:style-name="al">beschikken over een landelijk, regionaal en lokaal netwerk van relevante ketenpartners om de genoemde activiteiten effectief (rechtmatig en doelmatig) in onze gemeente en ten aanzien van inwoners uit onze gemeente uit te kunnen voeren;</text:p>
              </text:list-item>
              <text:list-item text:style-override="id1-3-2-2-1-23-4">
                <text:number>•</text:number>
                <text:p text:style-name="al">beschikken over expertise en ervaring om de genoemde activiteiten rechtmatig en doelmatig en met het oog op de betrokkenen adequaat uit te voeren;</text:p>
              </text:list-item>
              <text:list-item text:style-override="id1-3-2-2-1-23-5">
                <text:number>•</text:number>
                <text:p text:style-name="al">beschikken over een financieel gezonde organisatie die de subsidie bewezen doelmatig inzet voor de beoogde activiteiten, naar behoefte van de doelgroep.</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705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5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5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idden-Drenthe</meta:user-defined>
    <meta:user-defined meta:name="OVERHEID.Informatietype/DC.type">officiële publicatie</meta:user-defined>
    <meta:user-defined meta:name="OVERHEIDop.Rubriek/DC.type">overige overheidsinformatie</meta:user-defined>
    <meta:user-defined meta:name="OVERHEID.Gemeente/OVERHEID.authority">Midden-Drenthe</meta:user-defined>
    <meta:user-defined meta:name="OVERHEID.Gemeente/DCTERMS.publisher">Midden-Drenthe</meta:user-defined>
    <meta:user-defined meta:name="OVERHEID.TaxonomieBeleidsagendaDecentraal/OVERHEID.category">Openbare orde en veiligheid | Organisatie en beleid</meta:user-defined>
    <dc:language>nl</dc:language>
    <meta:user-defined meta:name="OVERHEIDop.locatietype/OVERHEIDop.gebiedsmarkering">Gemeente</meta:user-defined>
    <meta:user-defined meta:name="DC.title">Ontwerpbesluit tot verlening van een begrotingssubsidie voor het verlenen van slachtofferhulp in de gemeente Midden-Drenthe</meta:user-defined>
    <meta:user-defined meta:name="DCTERMS.W3CDTF/DCTERMS.available">2026-08-28</meta:user-defined>
    <meta:user-defined meta:name="DCTERMS.W3CDTF/OVERHEIDop.jaargang">2026</meta:user-defined>
    <meta:user-defined meta:name="OVERHEIDop.publicationIssue">407051</meta:user-defined>
    <meta:user-defined meta:name="OVERHEIDop.GmbID/DC.identifier">gmb-2026-407051</meta:user-defined>
    <meta:user-defined meta:name="OVERHEIDop.versieInformatie"/>
  </office:meta>
</office:document-meta>
</file>