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6-6">
      <text:list-level-style-bullet text:bullet-char="•" text:level="1">
        <style:list-level-properties text:min-label-width="10mm"/>
      </text:list-level-style-bullet>
    </text:list-style>
    <text:list-style style:name="id1-3-2-2-1-26-7">
      <text:list-level-style-bullet text:bullet-char="•" text:level="1">
        <style:list-level-properties text:min-label-width="10mm"/>
      </text:list-level-style-bullet>
    </text:list-style>
    <text:list-style style:name="id1-3-2-2-1-26-8">
      <text:list-level-style-bullet text:bullet-char="•" text:level="1">
        <style:list-level-properties text:min-label-width="10mm"/>
      </text:list-level-style-bullet>
    </text:list-style>
    <text:list-style style:name="id1-3-2-2-1-26-9">
      <text:list-level-style-bullet text:bullet-char="•" text:level="1">
        <style:list-level-properties text:min-label-width="10mm"/>
      </text:list-level-style-bullet>
    </text:list-style>
    <text:list-style style:name="id1-3-2-2-1-26-10">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baby-startpakketten voor huishoudens in een (zeer) kwetsbare financiële positie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subsidie van in totaal maximaal €1.200,-- te verstrekken aan de <text:span text:style-name="nadrukvet">Stichting Babyspullen</text:span> voor de volgende activiteit:</text:p>
            <text:list text:style-name="id1-3-2-2-1-5">
              <text:list-item text:style-override="id1-3-2-2-1-5-1">
                <text:number>•</text:number>
                <text:p text:style-name="al">het beschikbaar stellen van babystartpakketten aan (aanstaande) ouders uit financieel (zeer) kwetsbare huishoudens, zodat zij beschikken over noodzakelijke babyuitzet en basisvoorzieningen voor hun kind;</text:p>
              </text:list-item>
            </text:list>
            <text:p text:style-name="al">De babystartpakketten bestaan onder meer uit een veilige slaapvoorziening, kleding, verzorgingsproducten en andere noodzakelijke babyspullen voor kinderen in de eerste levensfase;</text:p>
            <text:p text:style-name="al">Het doel van deze subsidie is het bijdragen aan een kansrijke start voor kinderen en het verminderen van stress en financiële zorgen bij (aanstaande) ouders in een kwetsbare financiële situatie.</text:p>
            <text:p text:style-name="al">Het genoemde subsidiebedrag van maximaal € 1.200,-- is gebaseerd op de beschikbaarstelling van 15 babystartpakketten aan inwoners van de gemeente Midden-Drenthe in het jaar 2027. </text:p>
            <text:p text:style-name="al">De subsidie kan worden verleend aan de partij die het best voldoet aan de toetsingscriteria en de overige in dit besluit genoemde criteria.</text:p>
            <text:p text:style-name="al"/>
            <text:p text:style-name="al">
            <text:span text:style-name="nadrukcur">Motivering</text:span>
          </text:p>
            <text:p text:style-name="al">Het college is van oordeel dat <text:span text:style-name="nadrukvet">Stichting Babyspullen</text:span> de enige serieuze gegadigde is om uitvoering te geven aan deze subsidiedoelen. Dit oordeel is gebaseerd op de volgende overwegingen:</text:p>
            <text:list text:style-name="id1-3-2-2-1-13">
              <text:list-item text:style-override="id1-3-2-2-1-13-1">
                <text:number>1.</text:number>
                <text:p text:style-name="al">De organisatie vervult een landelijke en specialistische rol in de ondersteuning van (aanstaande) ouders en jonge kinderen die opgroeien in armoede en heeft een bewezen effectieve werkwijze.</text:p>
              </text:list-item>
              <text:list-item text:style-override="id1-3-2-2-1-13-2">
                <text:number>2.</text:number>
                <text:p text:style-name="al">De organisatie beschikt over een landelijk netwerk voor de inzameling, controle, samenstelling en distributie van babystartpakketten en andere noodzakelijke babyspullen.</text:p>
              </text:list-item>
              <text:list-item text:style-override="id1-3-2-2-1-13-3">
                <text:number>3.</text:number>
                <text:p text:style-name="al">De organisatie werkt met een systeem van intermediairs, waaronder hulpverleners, verloskundigen, maatschappelijke organisaties en sociale teams, waardoor gezinnen in kwetsbare situaties effectief worden bereikt.</text:p>
              </text:list-item>
              <text:list-item text:style-override="id1-3-2-2-1-13-4">
                <text:number>4.</text:number>
                <text:p text:style-name="al">De organisatie biedt een laagdrempelige voorziening waarbij aanvragen worden beoordeeld en verwerkt via een bestaande uitvoeringsstructuur en een digitaal aanvraagsysteem.</text:p>
              </text:list-item>
              <text:list-item text:style-override="id1-3-2-2-1-13-5">
                <text:number>5.</text:number>
                <text:p text:style-name="al">De organisatie verzorgt de logistieke afhandeling, verzending en monitoring van verstrekte babystartpakketten, waardoor de gemeente geen eigen uitvoeringsorganisatie hoeft op te zetten.</text:p>
              </text:list-item>
              <text:list-item text:style-override="id1-3-2-2-1-13-6">
                <text:number>6.</text:number>
                <text:p text:style-name="al">De organisatie beschikt over ruime ervaring met het ondersteunen van gezinnen met een laag inkomen en richt zich specifiek op het bieden van een kansrijke start voor kinderen in de eerste levensfase.</text:p>
              </text:list-item>
              <text:list-item text:style-override="id1-3-2-2-1-13-7">
                <text:number>7.</text:number>
                <text:p text:style-name="al">De organisatie werkt samen met gemeenten, hulpverleningsorganisaties, verloskundige zorg, jeugdgezondheidszorg en andere maatschappelijke partners.</text:p>
              </text:list-item>
              <text:list-item text:style-override="id1-3-2-2-1-13-8">
                <text:number>8.</text:number>
                <text:p text:style-name="al">De statutaire doelstellingen en feitelijke activiteiten van de organisatie sluiten direct aan bij de gemeentelijke beleidsdoelstellingen op het gebied van bestaanszekerheid, armoedebestrijding, kansengelijkheid, preventie en Kansrijke Start.</text:p>
              </text:list-item>
              <text:list-item text:style-override="id1-3-2-2-1-13-9">
                <text:number>9.</text:number>
                <text:p text:style-name="al">De organisatie kan aantonen dat zij beschikt over een stabiele uitvoeringsorganisatie en dat zij de beschikbare middelen doelmatig inzet voor de beoogde doelgroep. </text:p>
              </text:list-item>
              <text:list-item text:style-override="id1-3-2-2-1-13-10">
                <text:number>10.</text:number>
                <text:p text:style-name="al">De organisatie houdt voor het jaar 2027 15 babystartpakketten beschikbaar voor inwoners van de gemeente Midden-Drenthe.</text:p>
              </text:list-item>
            </text:list>
            <text:p text:style-name="al">Er zijn geen andere rechtspersonen die binnen de criteria op vergelijkbaar niveau hetzelfde kunnen bieden met het oog op het doel van de subsidie en het gemeentelijke beleid.</text:p>
            <text:p text:style-name="al"/>
            <text:p text:style-name="al">
            <text:span text:style-name="nadrukcur">Begrotingsvoorbehoud</text:span>
          </text:p>
            <text:p text:style-name="al">Zowel de subsidie zelf als het bedrag van de subsidie is onder voorbehoud van de begroting voor het jaar 2027, zoals deze door de gemeenteraad naar verwachting in november 2026 zal worden vastgesteld. </text:p>
            <text:p text:style-name="al"/>
            <text:p text:style-name="al">
            <text:span text:style-name="nadrukcur">Zienswijze indienen</text:span>
          </text:p>
            <text:p text:style-name="al">Indien u van mening bent dat u aan de hand van bovengenoemde criteria ook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text:span> zonder winstoogmerk, met een <text:span text:style-name="nadrukvet">doel</text:span> dat aansluit bij de gesubsidieerde activiteit, en moet zowel bij aanvraag als tijdens de subsidieperiode aantoonbaar:</text:p>
            <text:list text:style-name="id1-3-2-2-1-26">
              <text:list-item text:style-override="id1-3-2-2-1-26-1">
                <text:number>•</text:number>
                <text:p text:style-name="al">beschikken over een bewezen methodiek om (aanstaande) ouders en jonge kinderen in huishoudens met een laag inkomen te bereiken, inclusief moeilijk bereikbare doelgroepen;</text:p>
              </text:list-item>
              <text:list-item text:style-override="id1-3-2-2-1-26-2">
                <text:number>•</text:number>
                <text:p text:style-name="al">beschikken over een uitvoeringsstructuur voor de aanvraag, beoordeling, verwerking en verstrekking van babystartpakketten;</text:p>
              </text:list-item>
              <text:list-item text:style-override="id1-3-2-2-1-26-3">
                <text:number>•</text:number>
                <text:p text:style-name="al">beschikken over een landelijk of regionaal dekkend netwerk voor inzameling, distributie en verstrekking van babyspullen;</text:p>
              </text:list-item>
              <text:list-item text:style-override="id1-3-2-2-1-26-4">
                <text:number>•</text:number>
                <text:p text:style-name="al">beschikken over een stabiel en deskundig netwerk van intermediairs en samenwerkingspartners die vanuit hun professie kunnen beoordelen welke huishoudens in aanmerking kunnen komen;</text:p>
              </text:list-item>
              <text:list-item text:style-override="id1-3-2-2-1-26-5">
                <text:number>•</text:number>
                <text:p text:style-name="al">samenwerken met lokale maatschappelijke partners zoals welzijnsorganisaties, verloskundigen, jeugdgezondheidszorg, maatschappelijke ondersteuning, sociale teams en de gemeente;</text:p>
              </text:list-item>
              <text:list-item text:style-override="id1-3-2-2-1-26-6">
                <text:number>•</text:number>
                <text:p text:style-name="al">de activiteit structureel, laagdrempelig en doelmatig kunnen uitvoeren zonder onnodige administratieve lasten voor de doelgroep;</text:p>
              </text:list-item>
              <text:list-item text:style-override="id1-3-2-2-1-26-7">
                <text:number>•</text:number>
                <text:p text:style-name="al">beschikken over beleid dat aansluit bij de gemeentelijke doelstellingen op het gebied van bestaanszekerheid, armoedebestrijding, kansengelijkheid en Kansrijke Start;</text:p>
              </text:list-item>
              <text:list-item text:style-override="id1-3-2-2-1-26-8">
                <text:number>•</text:number>
                <text:p text:style-name="al">beschikken over een financieel gezonde organisatie die de subsidie doelmatig inzet voor de beoogde activiteiten;</text:p>
              </text:list-item>
              <text:list-item text:style-override="id1-3-2-2-1-26-9">
                <text:number>•</text:number>
                <text:p text:style-name="al">beschikken over expertise en ervaring met het ondersteunen van gezinnen met jonge kinderen in armoedesituaties;</text:p>
              </text:list-item>
              <text:list-item text:style-override="id1-3-2-2-1-26-10">
                <text:number>•</text:number>
                <text:p text:style-name="al">Voor het jaar 2027 tot 15 babystartpakketten beschikbaar hebben, en afgeven aan huishoudens in de gemeente Midden-Drenthe, bestaande uit een veilige slaapvoorziening, kleding, verzorgingsproducten en andere noodzakelijke babyspullen voor kinderen in de eerste levensfase.</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Sociale zekerheid | Organisatie en beleid</meta:user-defined>
    <dc:language>nl</dc:language>
    <meta:user-defined meta:name="OVERHEIDop.locatietype/OVERHEIDop.gebiedsmarkering">Gemeente</meta:user-defined>
    <meta:user-defined meta:name="DC.title">Ontwerpbesluit tot verlening van een begrotingssubsidie voor baby-startpakketten voor huishoudens in een (zeer) kwetsbare financiële positie in de gemeente Midden-Drenthe</meta:user-defined>
    <meta:user-defined meta:name="DCTERMS.W3CDTF/DCTERMS.available">2026-08-28</meta:user-defined>
    <meta:user-defined meta:name="DCTERMS.W3CDTF/OVERHEIDop.jaargang">2026</meta:user-defined>
    <meta:user-defined meta:name="OVERHEIDop.publicationIssue">407048</meta:user-defined>
    <meta:user-defined meta:name="OVERHEIDop.GmbID/DC.identifier">gmb-2026-407048</meta:user-defined>
    <meta:user-defined meta:name="OVERHEIDop.versieInformatie"/>
  </office:meta>
</office:document-meta>
</file>