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rde Helmersstraat 45-3 1054BC Amsterdam, Derde Helmersstraat 45-4A 1054BC Amsterdam, Derde Helmersstraat 45-4B 1054BC Amsterdam, Derde Helmersstraat 45-H 1054B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en vergroten van de kozijnen in de voor- en achtergevel, vergroten balkon 4de verdieping en plaatsen van een daklicht en 2 airco's op het dak van het hoofdgebouw</text:p>
            <text:p text:style-name="common-al">Zaakadres: Derde Helmersstraat 45-3 1054BC Amsterdam, Derde Helmersstraat 45-4A 1054BC Amsterdam, Derde Helmersstraat 45-4B 1054BC Amsterdam, Derde Helmersstraat 45-H 1054BC Amsterdam</text:p>
            <text:p text:style-name="common-al">Datum ontvangst: 13-07-2026</text:p>
            <text:p text:style-name="common-al">Zaaknummer: Z2026-030867</text:p>
            <text:p text:style-name="common-al">DSO-nummer: 202607130119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704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4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4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0867</meta:user-defined>
    <meta:user-defined meta:name="DCTERMS.abstract">vervangen en vergroten van de kozijnen in de voor- en achtergevel en vergroten balkon en plaatsen airc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rde Helmersstraat 45-3 1054BC Amsterdam, Derde Helmersstraat 45-4A 1054BC Amsterdam, Derde Helmersstraat 45-4B 1054BC Amsterdam, Derde Helmersstraat 45-H 1054BC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41</meta:user-defined>
    <meta:user-defined meta:name="OVERHEIDop.GmbID/DC.identifier">gmb-2026-407041</meta:user-defined>
    <meta:user-defined meta:name="OVERHEIDop.versieInformatie"/>
  </office:meta>
</office:document-meta>
</file>