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erkeersbesluitbrandemaati2a13f8f8-c1fe-4292-948d-d3fa4710dcb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Wijziging voorrangssituatie op de kruisingen Brandemaat–Ruskenstuk en Brandemaat–Westerd, wijziging voorrangssituatie ter hoogte van de fietsoversteek Brandemaat, instelling van een voetgangersoversteekplaats en instelling van eenrichtingsverkeer op het Ruskenstuk ter hoogte van het winkelcentrum</text:p>
      <text:section text:name="regeling_id1-3-2" text:style-name="regeling">
        <text:section text:name="aanhef_id1-3-2-1" text:style-name="aanhef">
          <text:section text:name="context_id1-3-2-1-1" text:style-name="context">
            <text:p text:style-name="context.al">Nr. 3625957</text:p>
            <text:p text:style-name="context_bottom"/>
          </text:section>
          <text:p text:style-name="aanhef_wie">Burgemeester en wethouders van de gemeente Meppel,</text:p>
          <text:section text:name="considerans_id1-3-2-1-3" text:style-name="considerans">
            <text:p text:style-name="tussenkopcur">
            <text:span text:style-name="nadrukvet">Aanleiding</text:span>
          </text:p>
            <text:p text:style-name="tussenkopcur">De gemeente Meppel richt een deel van de Brandemaat opnieuw in. De werkzaamheden hebben betrekking op het wegvak ter hoogte van de Anne Frankschool, de kruisingen Brandemaat–Ruskenstuk en Brandemaat–Westerd en de fietsoversteek over de Brandemaat.</text:p>
            <text:p text:style-name="tussenkopcur">Uit verkeerskundige analyses blijkt dat de huidige inrichting onvoldoende aansluit bij de functie van het gebied als verblijfsgebied binnen een 30 km/uur-zone en bij de aanwezigheid van een schoolomgeving. De inrichting wordt daarom aangepast om de verkeersveiligheid en de herkenbaarheid van de verkeerssituatie te verbeteren. Daarbij wordt een schoolzone gerealiseerd, een voetgangersoversteekplaats aangelegd en worden de voorrangssituaties aangepast.</text:p>
            <text:p text:style-name="tussenkopcur">Het verbeteren van de veiligheid van de fietsoversteek op de Brandemaat is daarnaast opgenomen als maatregel in het gemeentelijke Actieplan Fiets. De nieuwe inrichting sluit aan bij de uitgangspunten voor duurzaam veilig wegverkeer en de geldende richtlijnen van het CROW voor erftoegangswegen binnen een 30 km/uur-regime.</text:p>
            <text:p text:style-name="tussenkopcur">Met de voorgenomen maatregelen wordt beoogd de verkeersveiligheid voor met name voetgangers en fietsers te vergroten en de inrichting beter af te stemmen op het gebruik van het gebied door scholieren, bewoners, bezoekers en ondernemers.</text:p>
            <text:p text:style-name="tussenkopcur">
            <text:span text:style-name="nadrukvet">Belangenafweging</text:span>
          </text:p>
            <text:p text:style-name="tussenkopcur">Bij het nemen van dit verkeersbesluit zijn de belangen zoals genoemd in artikel 2 van de Wegenverkeerswet 1994 tegen elkaar afgewogen.</text:p>
            <text:p text:style-name="tussenkopcur">
            <text:span text:style-name="nadrukcur">Het verzekeren van de veiligheid op de weg</text:span>
          </text:p>
            <text:p text:style-name="tussenkopcur">De Omgevingsvisie van de gemeente Meppel hanteert het STOMP-principe, waarbij prioriteit wordt gegeven aan voetgangers en fietsers. Vanuit dit uitgangspunt worden maatregelen getroffen die bijdragen aan een veilige en herkenbare verkeersomgeving.</text:p>
            <text:p text:style-name="tussenkopcur">De fietsoversteek over de Brandemaat wordt zodanig ingericht dat fietsverkeer voorrang krijgt op het gemotoriseerde verkeer. De oversteek wordt uitgevoerd met rode verharding, haaientanden, blokmarkering en een verkeersremmende voorziening. Hiermee wordt de attentiewaarde van de oversteek vergroot en wordt de snelheid van het gemotoriseerde verkeer beperkt. De inrichting voldoet aan de geldende CROW-richtlijnen voor fietsvoorzieningen binnen de bebouwde kom.</text:p>
            <text:p text:style-name="tussenkopcur">Daarnaast worden de kruisingen Brandemaat–Ruskenstuk en Brandemaat–Westerd ingericht volgens het principe van voorrang van rechts, passend bij de functie van de wegen als erftoegangswegen binnen een 30 km/uur-zone. Hiermee ontstaat een eenduidige en herkenbare verkeerssituatie die aansluit bij de landelijke richtlijnen voor duurzaam veilige inrichting van verblijfsgebieden.</text:p>
            <text:p text:style-name="tussenkopcur">Ten behoeve van de bereikbaarheid van de Anne Frankschool en de veiligheid van overstekende voetgangers wordt tevens een voetgangersoversteekplaats gerealiseerd. Hierdoor ontstaat een duidelijke en veilige oversteekvoorziening voor schoolgaande kinderen en andere voetgangers.</text:p>
            <text:p text:style-name="tussenkopcur">
            <text:span text:style-name="nadrukcur">Het beschermen van weggebruikers en passagiers</text:span>
          </text:p>
            <text:p text:style-name="tussenkopcur">Voetgangers en fietsers behoren tot de meest kwetsbare verkeersdeelnemers. De voorgenomen maatregelen zijn specifiek gericht op het verbeteren van hun verkeersveiligheid.</text:p>
            <text:p text:style-name="tussenkopcur">Door de aanleg van een voetgangersoversteekplaats, het aanpassen van de voorrangssituatie bij de fietsoversteek en het toepassen van een verkeersveilige inrichting van de kruispunten worden conflicten tussen gemotoriseerd verkeer, fietsers en voetgangers verminderd. Daarnaast draagt de inrichting volgens het principe van voorrang van rechts bij aan lagere rijsnelheden en een verhoogde alertheid van bestuurders.</text:p>
            <text:p text:style-name="tussenkopcur">Het instellen van eenrichtingsverkeer op het Ruskenstuk ter hoogte van het winkelcentrum draagt eveneens bij aan een overzichtelijkere verkeerssituatie en vermindert het aantal potentiële conflicten tussen verkeersstromen.</text:p>
            <text:p text:style-name="tussenkopcur">
            <text:span text:style-name="nadrukcur">Het in stand houden van de bruikbaarheid van de weg</text:span>
          </text:p>
            <text:p text:style-name="tussenkopcur">De voorgenomen maatregelen hebben geen negatieve gevolgen voor de bereikbaarheid van woningen, voorzieningen en het winkelcentrum. De Brandemaat, het Ruskenstuk en de Westerd blijven voor alle bestemmingsverkeer toegankelijk.</text:p>
            <text:p text:style-name="tussenkopcur">Door de verkeersstromen beter te ordenen en de inrichting af te stemmen op de functie van het gebied wordt de bruikbaarheid van de weg gewaarborgd en wordt tegelijkertijd de verkeersveiligheid verbeterd.</text:p>
            <text:p text:style-name="tussenkopcur">
            <text:span text:style-name="nadrukcur">Het bevorderen van duurzame mobiliteit</text:span>
          </text:p>
            <text:p text:style-name="tussenkopcur">De gemeente Meppel stimuleert het gebruik van duurzame vervoerswijzen, waaronder lopen en fietsen. De verbeterde fietsoversteek en de veilige inrichting van de schoolomgeving dragen bij aan een aantrekkelijk en samenhangend fiets- en voetgangersnetwerk.</text:p>
            <text:p text:style-name="tussenkopcur">Met name voor scholieren ontstaat een directere, veiligere en beter herkenbare route. Hiermee wordt invulling gegeven aan de gemeentelijke doelstellingen op het gebied van duurzame, gezonde en veilige mobiliteit.</text:p>
            <text:p text:style-name="tussenkopcur">
            <text:span text:style-name="nadrukcur">
              <text:span text:style-name="nadrukondlijn">Conclusie</text:span>
            </text:span>
          </text:p>
            <text:p text:style-name="tussenkopcur">Op basis van de uitgevoerde belangenafweging wordt geconcludeerd dat de voorgestelde maatregelen bijdragen aan het verzekeren van de verkeersveiligheid, het beschermen van weggebruikers, het bevorderen van lopen en fietsen en het realiseren van een inrichting die past bij de functie van het gebied als 30 km/uur-zone.</text:p>
            <text:p text:style-name="tussenkopcur">De maatregelen worden verkeerskundig noodzakelijk en proportioneel geacht en sluiten aan bij de uitgangspunten van duurzaam veilig verkeer, het gemeentelijk mobiliteitsbeleid en de geldende CROW-richtlijnen. Daarmee worden de in artikel 2 van de Wegenverkeerswet 1994 genoemde belangen gediend en is het nemen van dit verkeersbesluit gerechtvaardigd.</text:p>
            <text:p text:style-name="tussenkopcur">
            <text:span text:style-name="nadrukvet">Gelet op het bepaalde in:</text:span>
          </text:p>
            <text:p text:style-name="tussenkopcur">• artikel 2 van de Wegenverkeerswet 1994 (Wvw 1994) zijn de doelen en belangen opgenomen die gediend kunnen worden met een verkeersbesluit; </text:p>
            <text:p text:style-name="tussenkopcur">• artikel 15, eerste lid, van de Wvw 1994, waarin is bepaald dat de plaatsing of verwijdering van bij algemene maatregel van bestuur aangewezen verkeerstekens en onderborden voor zover daarvoor een gebod of verbod ontstaat of wordt gewijzigd, geschiedt met een verkeersbesluit; </text:p>
            <text:p text:style-name="tussenkopcur">• artikel 18, eerste lid, onder d, van de Wvw 1994, waarin is bepaald dat de gemandateerde namens het college van burgemeester en wethouders bevoegd is om dit verkeersbesluit te nemen; </text:p>
            <text:p text:style-name="tussenkopcur">• artikel 12 van het Besluit administratieve bepalingen inzake het wegverkeer (Babw), waarin is bepaald dat voor de plaatsing en verwijdering van bepaalde verkeerstekens een verkeersbesluit is vereist; </text:p>
            <text:p text:style-name="tussenkopcur">• artikel 24, van het Babw, waarin is bepaald dat verkeersbesluiten worden genomen na overleg met de korpschef. </text:p>
            <text:p text:style-name="tussenkopcur">
            <text:span text:style-name="nadrukvet">Overwegende dat:</text:span>
          </text:p>
            <text:p text:style-name="considerans.al">• de Brandemaat, het Ruskenstuk en de Westerd zijn gelegen binnen een gebied waarvoor een maximumsnelheid van 30 km/uur geldt; </text:p>
            <text:p text:style-name="considerans.al">• de gemeente Meppel een deel van de Brandemaat opnieuw inricht ter hoogte van de Anne Frankschool, de kruisingen met het Ruskenstuk en de Westerd en de fietsoversteek over de Brandemaat; </text:p>
            <text:p text:style-name="considerans.al">• de huidige inrichting van deze locaties onvoldoende aansluit bij de functie van het gebied als verblijfsgebied en schoolomgeving; </text:p>
            <text:p text:style-name="considerans.al">• binnen een 30 km/uur-zone overeenkomstig de uitgangspunten van Duurzaam Veilig en de CROW-richtlijnen kruispunten in beginsel worden vormgegeven volgens het principe van voorrang van rechts met uitzondering van het vrijliggende fietspad parallel aan de Brandemaat; • het daarom wenselijk is de bestaande voorrangsregelingen op de kruisingen Brandemaat–Ruskenstuk en Brandemaat–Westerd te verwijderen en de kruispunten in te richten conform de uitgangspunten van een 30 km/uur-zone; </text:p>
            <text:p text:style-name="considerans.al">• het verbeteren van de verkeersveiligheid van de fietsoversteek over de Brandemaat onderdeel uitmaakt van het gemeentelijke Actieplan Fiets; </text:p>
            <text:p text:style-name="considerans.al">• het wenselijk is fietsers ter plaatse van deze oversteek voorrang te verlenen op het gemotoriseerde verkeer teneinde de verkeersveiligheid, herkenbaarheid en aantrekkelijkheid van de fietsroute te vergroten; </text:p>
            <text:p text:style-name="considerans.al">• de fietsoversteek wordt voorzien van een herkenbare inrichting met onder andere rode verharding, haaientanden, blokmarkering en verkeersremmende maatregelen; </text:p>
            <text:p text:style-name="considerans.al">• de aanwezigheid van de Anne Frankschool leidt tot intensief gebruik van de omgeving door voetgangers, waaronder schoolgaande kinderen; </text:p>
            <text:p text:style-name="considerans.al">• het daarom wenselijk is een voetgangersoversteekplaats aan te leggen om voetgangers een veilige en herkenbare oversteekvoorziening te bieden; </text:p>
            <text:p text:style-name="considerans.al">• het instellen van eenrichtingsverkeer op het Ruskenstuk ter hoogte van het winkelcentrum bijdraagt aan een overzichtelijkere verkeerssituatie en het verminderen van verkeersconflicten; </text:p>
            <text:p text:style-name="considerans.al">• de voorgenomen maatregelen bijdragen aan het verzekeren van de veiligheid op de weg, het beschermen van weggebruikers en passagiers en het in stand houden van de bruikbaarheid van de weg als bedoeld in artikel 2 van de Wegenverkeerswet 1994; </text:p>
            <text:p text:style-name="considerans.al">• de betreffende wegen in beheer zijn bij de gemeente Meppel.de in dit besluit bedoelde aanpassing van de inrichting daarmee voldoet aan de in artikel 2 van de Wvw 1994 gestelde doelstellingen; </text:p>
            <text:p text:style-name="considerans.al">• Overeenkomstig artikel 24 BABW heeft overleg plaatsgevonden met de politie Noord-Nederland. De politie heeft negatief geadviseerd over de besluiten 3 en 6. Het college wijkt uitsluitend gemotiveerd af van het advies ten aanzien van besluit 3. Ten aanzien van besluit 6 wordt het advies gevolgd. </text:p>
            <text:p text:style-name="considerans.al">Besluit 3 </text:p>
            <text:p text:style-name="considerans.al">De politie heeft aangegeven dat het vrijliggende fietspad verkeerskundig onderdeel uitmaakt van de Brandemaat en dat de voorgestelde voorrangsregeling daardoor afwijkt van de gebruikelijke voorrangssystematiek. Het college onderkent deze afwijking, maar acht deze in de onderhavige situatie gerechtvaardigd. De kruispunten Brandemaat-Ruskenstuk en Brandemaat-Westerd worden ingericht als gelijkwaardige kruispunten passend bij de functie van het gebied als schoolzone binnen een 30 km/uur gebied. Hiermee ontstaat een uniforme inrichting overeenkomstig de uitgangspunten van Duurzaam Veilig. </text:p>
            <text:p text:style-name="considerans.al">Het college acht het daarnaast van belang dat het parallel aan de Brandemaat gelegen vrijliggende fietspad als onderdeel van een belangrijke fietsverbinding zijn voorrangspositie behoudt. Dit sluit aan bij het gemeentelijke Actieplan Fiets!, het STOMP-principe en de doelstelling om het gebruik van de fiets als duurzaam vervoermiddel te stimuleren. De voorrangssituatie wordt expliciet en herkenbaar vormgegeven door middel van bord B6, haaientanden, rode verharding en blokmarkering. Door toepassing van het combinatieonderbord OB503-OB502 wordt overeenkomstig artikel 67, eerste lid, onder b, RVV 1990 de werking van bord B6 beperkt tot fietsers op het parallel aan de Brandemaat gelegen tweerichtingenfietspad, waardoor voor bestuurders duidelijk is aan welke verkeersdeelnemers voorrang moet worden verleend. </text:p>
            <text:p text:style-name="considerans.al">Gelet op deze aanvullende maatregelen is het college van oordeel dat de voorrangssituatie voor weggebruikers voldoende duidelijk en herkenbaar is vormgegeven en dat geen verkeersonveilige situatie ontstaat. Het college kent daarom in dit geval een groter gewicht toe aan de doorstroming en aantrekkelijkheid van de fietsroute en de stimulering van fietsgebruik dan aan het volgen van de gebruikelijke voorrangssystematiek en wijkt om die reden gemotiveerd af van het advies van de politie. </text:p>
            <text:p text:style-name="considerans.al">Besluit 6 </text:p>
            <text:p text:style-name="considerans.al">Het college volgt het advies van de politie door bij de overgang van het verplichte fietspad naar de fietsstraat een bord G12 (einde verplicht fietspad) te plaatsen. Hiermee ontstaat een duidelijke en sluitende bebording voor alle weggebruikers en wordt volledig tegemoetgekomen aan het door de politie genoemde aandachtspunt. </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1. Het realiseren van een fietsveilige oversteek op de Brandenmaat ter hoogte van de K.P.-Laan, waarbij fietsers voorrang krijgen op het gemotoriseerd verkeer op de Brandemaat. Dit wordt uitgevoerd door middel van: </text:p>
            <text:p text:style-name="common-al">- het aanpassen van markering en bebording om een voorrangssituatie te realiseren ten gunste van fietsers; </text:p>
            <text:p text:style-name="common-al">- het aanbrengen van snelheidsremmende maatregelen en attentieverhogende markering. </text:p>
            <text:p text:style-name="common-al">2. Het instellen van een Voetgangersoversteekplaats (zebra) ter hoogte van de aansluiting van de K.P.-Laan en de Brandemaat, parallel aan de oversteek voor fietsers. Dit wordt gerealiseerd door: </text:p>
            <text:p text:style-name="common-al">- Het aanbrengen van de zebrapadmarkering en de borden L02. Deze worden gecombineerd met B06 OB503OB02f fluor ter aanduiding van de in punt 1 genoemde fietsoversteek. </text:p>
            <text:p text:style-name="common-al">3. Het wijziging van de voorrangsregeling bij kruisingen Ruskenstuk-Brandemaat en Westerd-Brandemaat door het instellen van een voorrangssituatie waarbij verkeer van rechts voorrang heeft conform de inrichting van een 30 km/u-zone volgens CROW-richtlijnen. Dit wordt gerealiseerd door: </text:p>
            <text:p text:style-name="common-al">- het verwijderen van bestaande voorrangsborden en haaitanden ter hoogte van de kruising met uitzondering van het parallel aan de Brandemaat lopende fietspad. Daarmee wijkt het college gemotiveerd af van het advies van de Politie.</text:p>
            <text:p text:style-name="common-al">4. Het instellen van éénrichtingsverkeer ter hoogte van de in- en uitrit van het winkelcentrum Oosterboer nabij de kruising Ruskenstuk – Brandemaat, met als doel de doorstroming en de verkeersveiligheid te verbeteren. Dit wordt gerealiseerd door: </text:p>
            <text:p text:style-name="common-al">- het plaatsen van verkeersbord C02 (eenrichtingsweg) en C03 en bijbehorende onderborden ob52;.</text:p>
            <text:p text:style-name="common-al">5. Het instellen fietsstraat op een deel van de K.P.-Laan Dit wordt gerealiseerd door: </text:p>
            <text:p text:style-name="common-al">- het plaatsen van verkeersbord L51 (fietsstraat); </text:p>
            <text:p text:style-name="common-al">-het toepassen van rode elementenverharding;.</text:p>
            <text:p text:style-name="common-al">6. Het instellen van een verplicht fietspad ter hoogte van de fietsoversteek K.P. Laan - Brandemaat. Dit wordt gerealiseerd door: </text:p>
            <text:p text:style-name="common-al">- het plaatsen van verkeersbord G11 (en G12 nav. advies politie) met onderbord ob505; </text:p>
            <text:p text:style-name="common-al">- het toepassen van rode elementenverharding. </text:p>
            <text:p text:style-name="common-al">7. Het instellen van een schoolzone op een deel van de Brandemaat en een klein deel van de Rustenstuk. Dit wordt gerealiseerd door: </text:p>
            <text:p text:style-name="common-al">- het plaatsen van zoneborden “schoolzone” J21ob320f fluor en attentieverhogend straatmeubilair en gele elementenverharding; </text:p>
            <text:p text:style-name="common-al">- het toepassen van snelheidsremmende maatregelen en aanbrengen van markering in de vorm van het woord “school”.</text:p>
            <text:p text:style-name="common-al">8. Deze maatregelen uit te voeren conform de bij dit besluit behorende situatietekening.</text:p>
            <text:p text:style-name="common-al">
            <text:span text:style-name="nadrukvet">Situatietekening</text:span>
          </text:p>
            <text:p text:style-name="last-al">
            <text:span text:style-name="nadrukvet"/>
            <draw:frame><draw:text-box><text:section text:name="plaatje_id1-3-2-2-1-21-2" text:style-name="plaatje">
              <text:p text:style-name="illustratie_id1-3-2-2-1-21-2-1"><draw:frame draw:style-name="illustratie_id1-3-2-2-1-21-2-1" text:anchor-type="paragraph" svg:width="104.67706013363029mm" svg:height="235mm"><draw:image xlink:href="Pictures/Verkeersbesluitbrandemaati2a13f8f8-c1fe-4292-948d-d3fa4710dcb8.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26 augustus 2026</text:span>
            <text:span text:style-name="datum"/>
          </text:p>
          </text:section>
          <text:section text:name="ondertekening_id1-3-2-3-2">
            <text:p><text:span text:style-name="functie">Teammanager Ruimte Initiatief</text:span></text:p>
            <text:p><text:span text:style-name="deze">Namens deze,</text:span></text:p>
            <text:p><text:span text:style-name="ondertekening_naam">
            <text:span text:style-name="voornaam">D.B. Kruit</text:span>
            <text:span text:style-name="achternaam"/>
          </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
            <text:span text:style-name="nadrukvet">Niet eens met dit besluit: maak bezwaar</text:span>
          </text:span>
        </text:p>
          <text:p text:style-name="bezwaarschrift_al">
          <text:span text:style-name="nadrukvet">U kunt bezwaar maken tegen dit besluit door binnen zes weken na de bekendmaking van dit verkeersbesluit uw bezwaarschrift te sturen naar gemeente Meppel, college van burgemeester en wethouders, Postbus 501, 7940 AM MEPPEL</text:span>
        </text:p>
          <text:p text:style-name="bezwaarschrift_al">
          <text:span text:style-name="nadrukvet">Voorkom dat uw bezwaar vertraging oploopt door de volgende gegevens op te nemen in uw bezwaarschrift:</text:span>
        </text:p>
          <text:p text:style-name="bezwaarschrift_al">
          <text:span text:style-name="nadrukvet"/>
        </text:p>
          <text:list text:style-name="id1-3-2-4-7">
            <text:list-item text:style-override="id1-3-2-4-7-1">
              <text:number>1.</text:number>
              <text:p text:style-name="al">uw naam en adres;</text:p>
            </text:list-item>
            <text:list-item text:style-override="id1-3-2-4-7-2">
              <text:number>2.</text:number>
              <text:p text:style-name="al">de datum waarop u uw bezwaarschrift indient;</text:p>
            </text:list-item>
            <text:list-item text:style-override="id1-3-2-4-7-3">
              <text:number>3.</text:number>
              <text:p text:style-name="al">een korte omschrijving van het besluit waartegen u bezwaar maakt;</text:p>
            </text:list-item>
            <text:list-item text:style-override="id1-3-2-4-7-4">
              <text:number>4.</text:number>
              <text:p text:style-name="al">een duidelijke uitleg waarom u het niet eens bent met ons besluit;</text:p>
            </text:list-item>
            <text:list-item text:style-override="id1-3-2-4-7-5">
              <text:number>5.</text:number>
              <text:p text:style-name="al">een ondertekening.</text:p>
            </text:list-item>
          </text:list>
          <text:p text:style-name="bezwaarschrift_al">De externe commissie bezwaarschriften adviseert het college over het te nemen besluit.</text:p>
          <text:p text:style-name="bezwaarschrift_al">
          <text:span text:style-name="nadrukvet">Aanvragen voorlopige voorziening</text:span>
        </text:p>
          <text:p text:style-name="bezwaarschrift_al">U kunt in spoedeisende gevallen ook een voorlopige voorziening aanvragen als u een bezwaarschrift heeft ingediend. Dat is een voorlopige beslissing om een bepaald besluit uit te stellen of juist door te laten gaan.</text:p>
          <text:p text:style-name="bezwaarschrift_al">Een voorlopige voorziening vraagt u aan bij de voorzieningenrechter van de rechtbank Noord-Nederland, Afdeling bestuursrecht, Postbus 150, 9700 AD Groningen</text:p>
          <text:p text:style-name="bezwaarschrift_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bezwaarschrift_al">De rechtbank brengt voor een verzoek om een voorlopige voorziening kosten bij u in rek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2-1" style:parent-style-name="Standard">
      <style:paragraph-properties style:line-spacing="0mm" style:text-autospace="none" ofo:line-height="0.001cm"/>
    </style:style>
    <style:style style:family="graphic" style:name="illustratie_id1-3-2-2-1-21-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703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3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3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aanbrengen van voorzieningen ter regeling van het verkeer (fysieke maatregel)</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Wijziging inrichting weg - Brandem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OVERHEIDvb.Weggebruiker/OVERHEIDvb.weggebruiker">voetgangers</meta:user-defined>
    <meta:user-defined meta:name="OVERHEIDvb.referentienummer">3625957</meta:user-defined>
    <meta:user-defined meta:name="OVERHEIDop.verkeersbordcode">A01zb</meta:user-defined>
    <meta:user-defined meta:name="OVERHEIDop.verkeersbordcode">B6</meta:user-defined>
    <meta:user-defined meta:name="OVERHEIDop.verkeersbordcode">C2</meta:user-defined>
    <meta:user-defined meta:name="OVERHEIDop.verkeersbordcode">C3</meta:user-defined>
    <meta:user-defined meta:name="OVERHEIDop.verkeersbordcode">G11</meta:user-defined>
    <meta:user-defined meta:name="OVERHEIDop.verkeersbordcode">G12</meta:user-defined>
    <meta:user-defined meta:name="OVERHEIDop.verkeersbordcode">L2</meta:user-defined>
    <dc:language>nl</dc:language>
    <meta:user-defined meta:name="OVERHEIDop.locatietype/OVERHEIDop.gebiedsmarkering">Vlak</meta:user-defined>
    <meta:user-defined meta:name="DC.title">Wijziging voorrangssituatie op de kruisingen Brandemaat–Ruskenstuk en Brandemaat–Westerd, wijziging voorrangssituatie ter hoogte van de fietsoversteek Brandemaat, instelling van een voetgangersoversteekplaats en instelling van eenrichtingsverkeer op het Ruskenstuk ter hoogte van het winkelcentrum</meta:user-defined>
    <meta:user-defined meta:name="DCTERMS.W3CDTF/DCTERMS.available">2026-08-28</meta:user-defined>
    <meta:user-defined meta:name="OVERHEIDop.externeBijlage">Situatietekening|exb-2026-30467</meta:user-defined>
    <meta:user-defined meta:name="DCTERMS.W3CDTF/OVERHEIDop.jaargang">2026</meta:user-defined>
    <meta:user-defined meta:name="OVERHEIDop.publicationIssue">407035</meta:user-defined>
    <meta:user-defined meta:name="OVERHEIDop.GmbID/DC.identifier">gmb-2026-407035</meta:user-defined>
    <meta:user-defined meta:name="OVERHEIDop.versieInformatie"/>
  </office:meta>
</office:document-meta>
</file>