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latteelstraat 1, 5504GV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8-2026 heeft de gemeente Veldhoven een aanvraag omgevingsvergunning ontvangen.</text:p>
            <text:p text:style-name="common-al">De aanvraag betreft de locatie Platteelstraat 1, 5504 GV in Veldhoven en heeft als omschrijving "aanpassen van de schutting en poort".</text:p>
            <text:p text:style-name="common-al">De aanvraag is geregistreerd onder zaaknummer VHZ2026-01505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70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1505</meta:user-defined>
    <meta:user-defined meta:name="DCTERMS.abstract">aanpassen van de schutting en poo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Platteelstraat 1, 5504GV Vel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34</meta:user-defined>
    <meta:user-defined meta:name="OVERHEIDop.GmbID/DC.identifier">gmb-2026-407034</meta:user-defined>
    <meta:user-defined meta:name="OVERHEIDop.versieInformatie"/>
  </office:meta>
</office:document-meta>
</file>