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Aanvraag verleend Pastoor de Beeckstraat 12, 5051 TJ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aanvraag: het realiseren van een interne verbouwing</text:p>
            <text:p text:style-name="common-al">locatie: Pastoor de Beeckstraat 12, 5051 TJ Goirle</text:p>
            <text:p text:style-name="common-al">besluit: verleend</text:p>
            <text:p text:style-name="common-al">besluit genomen op: 25-08-2026</text:p>
            <text:p text:style-name="common-al">besluit verzonden op: 25-08-2026</text:p>
            <text:p text:style-name="common-al">ontvangen op: 13-05-2026</text:p>
            <text:p text:style-name="common-al">zaaknummer: 1052772</text:p>
            <text:p text:style-name="common-al">toegekende activiteiten: Bouwactiviteit (technisch)</text:p>
            <text:p text:style-name="common-al">
            <text:span text:style-name="nadrukvet"/>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07-10-2026. Dit kan op twee manieren: </text:p>
            <text:p text:style-name="common-al">Online: ga naar http://www.goirle.nl/bezwaarschriftindienen en gebruik uw DigiD. </text:p>
            <text:p text:style-name="common-al">Op papier: stuur uw bezwaarschrift naar het college van burgemeester en wethouders, Postbus 17, 5050 AA Goirle. </text:p>
            <text:p text:style-name="common-al">Zet in het bezwaarschrift in elk geval: </text:p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>
            <text:span text:style-name="nadrukcur"/>
          </text:p>
            <text:p text:style-name="common-al">
            <text:span text:style-name="nadrukcur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>Vragen om een voorlopige voorziening kan op twee manieren: </text:p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>Aan een voorlopige voorziening zijn kosten verbonden. Meer informatie over een voorlopige voorziening vindt u op: www.rechtspraak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703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2772</meta:user-defined>
    <dc:language>nl</dc:language>
    <meta:user-defined meta:name="OVERHEIDop.locatietype/OVERHEIDop.gebiedsmarkering">Adres</meta:user-defined>
    <meta:user-defined meta:name="DC.title">Reguliere procedure - Aanvraag verleend Pastoor de Beeckstraat 12, 5051 TJ Goirl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31</meta:user-defined>
    <meta:user-defined meta:name="OVERHEIDop.GmbID/DC.identifier">gmb-2026-407031</meta:user-defined>
    <meta:user-defined meta:name="OVERHEIDop.versieInformatie"/>
  </office:meta>
</office:document-meta>
</file>