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Warmonderweg 8b, 2171AH Sassenheim, het verlengen (5 jaar) van de huidige vergunning (het plaatsen van een tijdelijk (3 jaar) pop-up restaurant Paarl). Kenmerk Z2026-0000258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lengen (5 jaar) van de huidige vergunning (het plaatsen van een tijdelijk (3 jaar) pop-up restaurant Paarl).</text:p>
            <text:p text:style-name="common-al">
            <text:span text:style-name="nadrukcur">Datum ontvangst:</text:span>26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702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581</meta:user-defined>
    <dc:language>nl</dc:language>
    <meta:user-defined meta:name="OVERHEIDop.locatietype/OVERHEIDop.gebiedsmarkering">Vlak</meta:user-defined>
    <meta:user-defined meta:name="DC.title">Nieuwe aanvraag omgevingsvergunning, Warmonderweg 8b, 2171AH Sassenheim, het verlengen (5 jaar) van de huidige vergunning (het plaatsen van een tijdelijk (3 jaar) pop-up restaurant Paarl). Kenmerk Z2026-00002581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25</meta:user-defined>
    <meta:user-defined meta:name="OVERHEIDop.GmbID/DC.identifier">gmb-2026-407025</meta:user-defined>
    <meta:user-defined meta:name="OVERHEIDop.versieInformatie"/>
  </office:meta>
</office:document-meta>
</file>