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is verleend, buitenplanse omgevingsplanactiviteit (BOPA) voor realiseren  3 recreatiewoningen t.b.v modernisering kampeer- en chaletpark "de Paddock" en positionering van kavel 0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aarle-Nassau hebben de aanvraag omgevingsvergunning verleend voor een buitenplanse omgevingsplanactiviteit (BOPA) voor het realiseren van 3 recreatiewoningen t.b.v modernisering kampeer- en chaletpark "de Paddock" en het wijzigen van de positionering van kavel 005 t.o.v. de eerder verleende vergunning 1111624 op het adres Bredaseweg 16 005, 5111 GC Baarle-Nassau, Bredaseweg 16, 5111 GC Baarle-Nassau, Verzenddatum besluit 26-08-2026 (1187809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kunnen op grond van de Algemene wet bestuursrecht bezwaar maken tegen dit besluit, binnen 6 weken na de datum van verzending van het besluit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40701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1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1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187809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is verleend, buitenplanse omgevingsplanactiviteit (BOPA) voor realiseren  3 recreatiewoningen t.b.v modernisering kampeer- en chaletpark "de Paddock" en positionering van kavel 005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10</meta:user-defined>
    <meta:user-defined meta:name="OVERHEIDop.GmbID/DC.identifier">gmb-2026-407010</meta:user-defined>
    <meta:user-defined meta:name="OVERHEIDop.versieInformatie"/>
  </office:meta>
</office:document-meta>
</file>