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feest op 26-09-2026 in Oliemolen, op de parkeerplaats van Oliemolen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op de parkeerplaats van Oliemolen, Alkmaar<text:span text:style-name="nadrukvet">; </text:span>het organiseren van een buurtfeest op 26-09-2026 in Oliemolen</text:p>
            <text:p text:style-name="common-al">
            
          </text:p>
            <text:p text:style-name="common-al">Datum ontvangst: 13-08-2026</text:p>
            <text:p text:style-name="common-al">Zaaknummer: 00001400396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699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9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9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396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feest op 26-09-2026 in Oliemolen, op de parkeerplaats van Oliemolen,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98</meta:user-defined>
    <meta:user-defined meta:name="OVERHEIDop.GmbID/DC.identifier">gmb-2026-406998</meta:user-defined>
    <meta:user-defined meta:name="OVERHEIDop.versieInformatie"/>
  </office:meta>
</office:document-meta>
</file>