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18-9 t/m 5-10-2026, van 18-09-26 t/m 25-09-26 op een parkeerplaats t.h.v. Breestraat 20A, van 26-09-26 t/m 05-10-26 voor Bree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van 18-09-26 t/m 25-09-26 op een parkeerplaats t.h.v. Breestraat 20A, van 26-09-26 t/m 05-10-26 voor Breedstraat 20A<text:span text:style-name="nadrukvet">; </text:span>het plaatsen van een container van 18-9 t/m 5-10-2026</text:p>
            <text:p text:style-name="common-al">
            
          </text:p>
            <text:p text:style-name="common-al">Verzenddatum:  26-08-2026 </text:p>
            <text:p text:style-name="common-al">Zaaknummer: 0000139631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699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9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9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6318</meta:user-defined>
    <dc:language>nl</dc:language>
    <meta:user-defined meta:name="OVERHEIDop.locatietype/OVERHEIDop.gebiedsmarkering">Vlak</meta:user-defined>
    <meta:user-defined meta:name="OVERHEIDop.locatietype/OVERHEIDop.gebiedsmarkering">Vlak</meta:user-defined>
    <meta:user-defined meta:name="DC.title">Omgevingsvergunning regulier Verleend: het plaatsen van een container van 18-9 t/m 5-10-2026, van 18-09-26 t/m 25-09-26 op een parkeerplaats t.h.v. Breestraat 20A, van 26-09-26 t/m 05-10-26 voor Breed</meta:user-defined>
    <meta:user-defined meta:name="DCTERMS.W3CDTF/DCTERMS.available">2026-08-28</meta:user-defined>
    <meta:user-defined meta:name="DCTERMS.W3CDTF/OVERHEIDop.jaargang">2026</meta:user-defined>
    <meta:user-defined meta:name="OVERHEIDop.publicationIssue">406990</meta:user-defined>
    <meta:user-defined meta:name="OVERHEIDop.GmbID/DC.identifier">gmb-2026-406990</meta:user-defined>
    <meta:user-defined meta:name="OVERHEIDop.versieInformatie"/>
  </office:meta>
</office:document-meta>
</file>