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uinderstraat 44-H 1079D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vangen van een aanbouw, het realiseren van een muurdoorbraak, een daklicht en een tuintrap en het verwijderen van een schouw</text:p>
            <text:p text:style-name="common-al">Besluit: verleend</text:p>
            <text:p text:style-name="common-al">Besluit verzonden op: 26-08-2026</text:p>
            <text:p text:style-name="common-al">Zaakadres: Kuinderstraat 44-H 1079DM Amsterdam</text:p>
            <text:p text:style-name="common-al">Zaaknummer: Z2026-019469</text:p>
            <text:p text:style-name="common-al">DSO-nummer: 202605030018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9469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98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8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8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469</meta:user-defined>
    <meta:user-defined meta:name="DCTERMS.abstract">het vervangen van een aanbouw, het realiseren van een muurdoorbraak, een daklicht en een tuintrap en het verwijderen van een sch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uinderstraat 44-H 1079DM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89</meta:user-defined>
    <meta:user-defined meta:name="OVERHEIDop.GmbID/DC.identifier">gmb-2026-406989</meta:user-defined>
    <meta:user-defined meta:name="OVERHEIDop.versieInformatie"/>
  </office:meta>
</office:document-meta>
</file>