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Amerikalaan 46 7681NB Vroomshoop, Amerikalaan 48 7681NB Vroomshoop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06714</text:p>
            <text:p text:style-name="common-al">
            <text:span text:style-name="nadrukvet">Verzonden: </text:span>24-04-2025</text:p>
            <text:p text:style-name="common-al">
            <text:span text:style-name="nadrukvet">Waar:</text:span> Amerikalaan 46 7681NB Vroomshoop, Amerikalaan 48 7681NB Vroomshoop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40698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0604</meta:user-defined>
    <meta:user-defined meta:name="DCTERMS.abstract">Amerikalaan 812 Vroomshoo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Amerikalaan 46 7681NB Vroomshoop, Amerikalaan 48 7681NB Vroomshoop, geaccepteerd. De publicatie van deze melding heeft abusievelijk niet eerder plaatsgevonden. Met deze kennisgeving wordt dit hersteld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85</meta:user-defined>
    <meta:user-defined meta:name="OVERHEIDop.GmbID/DC.identifier">gmb-2026-406985</meta:user-defined>
    <meta:user-defined meta:name="OVERHEIDop.versieInformatie"/>
  </office:meta>
</office:document-meta>
</file>